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jpeg" manifest:media-type="image/jpeg"/>
  <manifest:file-entry manifest:full-path="settings.xml" manifest:media-type="text/xml"/>
  <manifest:file-entry manifest:full-path="styles.xml" manifest:media-type="text/xml"/>
  <manifest:file-entry manifest:full-path="media/image4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automatic-styles>
    <style:style style:family="text" style:name="a1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9">
      <style:paragraph-properties fo:line-height="10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9167in" style:font-size-asian="0.29167in" style:font-size-complex="0.29167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2">
      <style:paragraph-properties fo:line-height="90%" fo:text-align="left" style:tab-stop-distance="0.5in" fo:margin-left="0.375in" fo:margin-right="0in" fo:text-indent="-0.375in" fo:margin-top="0.09722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756">
      <style:drawing-page-properties draw:fill="bitmap" draw:fill-image-name="a1755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8056in" style:font-size-asian="0.18056in" style:font-size-complex="0.18056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8056in" style:font-size-asian="0.18056in" style:font-size-complex="0.18056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08333in" style:font-size-asian="0.08333in" style:font-size-complex="0.08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18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182">
      <style:text-properties fo:font-family="Corbel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183">
      <style:text-properties style:text-position="0% 100%" fo:font-family="Corbel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184">
      <style:text-properties fo:font-family="Corbel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185">
      <style:text-properties fo:font-family="Corbel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ext" style:name="a2186">
      <style:text-properties fo:font-family="Corbel" style:font-family-complex="Times New Roman" style:font-family-generic-complex="roman" style:font-pitch-complex="variable" fo:font-size="0.16667in" style:font-size-asian="0.16667in" style:font-size-complex="0.16667in" fo:language="en" fo:country="US"/>
    </style:style>
    <style:style style:family="text" style:name="a2187">
      <style:text-properties fo:font-family="Corbel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48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8">
      <style:paragraph-properties/>
    </style:style>
    <style:style style:family="paragraph" style:name="a1482">
      <style:paragraph-properties fo:line-height="100%" fo:text-align="left" style:tab-stop-distance="0.5in" fo:margin-left="0.5625in" fo:margin-right="0in" fo:text-indent="-0.56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5">
      <style:paragraph-properties fo:line-height="10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489">
      <style:drawing-page-properties draw:fill="bitmap" draw:fill-image-name="a1488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08333in" style:font-size-asian="0.08333in" style:font-size-complex="0.08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6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6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763">
      <style:table-properties style:writing-mode="lr-tb"/>
    </style:style>
    <style:style style:family="table-column" style:name="a1764">
      <style:table-column-properties style:column-width="1.74581in"/>
    </style:style>
    <style:style style:family="table-column" style:name="a1765">
      <style:table-column-properties style:column-width="2.16419in"/>
    </style:style>
    <style:style style:family="table-column" style:name="a1766">
      <style:table-column-properties style:column-width="5.62in"/>
    </style:style>
    <style:style style:family="table-column" style:name="a1767">
      <style:table-column-properties style:column-width="3.42669in"/>
    </style:style>
    <style:style style:family="text" style:name="a2200">
      <style:text-properties fo:font-family="Corbel" style:font-family-complex="Times New Roman" style:font-family-generic-complex="roman" style:font-pitch-complex="variable" fo:font-size="0.16667in" style:font-size-asian="0.16667in" style:font-size-complex="0.16667in" fo:language="lt" fo:country="LT"/>
    </style:style>
    <style:style style:family="table-row" style:name="a1768">
      <style:table-row-properties style:row-height="0.70169in"/>
    </style:style>
    <style:style style:family="text" style:name="a2201">
      <style:text-properties fo:font-family="Corbel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ext" style:name="a1769">
      <style:text-properties fo:font-family="Calibri" fo:font-size="0.16667in" style:font-size-asian="0.16667in" style:font-size-complex="0.16667in" fo:language="pl" fo:country="PL"/>
    </style:style>
    <style:style style:family="text" style:name="a2202">
      <style:text-properties fo:font-family="Corbel" style:font-family-complex="Times New Roman" style:font-family-generic-complex="roman" style:font-pitch-complex="variable" fo:font-size="0.16667in" style:font-size-asian="0.16667in" style:font-size-complex="0.16667in" fo:language="lt" fo:country="LT"/>
    </style:style>
    <style:style style:family="text" style:name="a2203">
      <style:text-properties fo:font-family="Corbel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paragraph" style:name="a22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190">
      <style:text-properties fo:font-family="Calibri" fo:font-size="0.16667in" style:font-size-asian="0.16667in" style:font-size-complex="0.16667in" fo:language="en" fo:country="US"/>
    </style:style>
    <style:style style:family="text" style:name="a2205">
      <style:text-properties fo:font-family="Calibri" fo:font-size="0.16667in" style:font-size-asian="0.16667in" style:font-size-complex="0.16667in" fo:language="en" fo:country="US"/>
    </style:style>
    <style:style style:family="paragraph" style:name="a2191">
      <style:paragraph-properties/>
    </style:style>
    <style:style style:family="paragraph" style:name="a2206">
      <style:paragraph-properties/>
    </style:style>
    <style:style style:family="paragraph" style:name="a1500">
      <style:paragraph-properties fo:line-height="7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19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20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194">
      <style:text-properties fo:font-family="Corbel" style:font-family-complex="Times New Roman" style:font-family-generic-complex="roman" style:font-pitch-complex="variable" fo:font-size="0.16667in" style:font-size-asian="0.16667in" style:font-size-complex="0.16667in" fo:language="lt" fo:country="LT" fo:font-weight="bold" style:font-weight-asian="bold" style:font-weight-complex="bold"/>
    </style:style>
    <style:style style:family="text" style:name="a1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9">
      <style:text-properties fo:color="#000000" fo:font-family="Corbel" style:font-family-complex="Times New Roman" style:font-family-generic-complex="roman" style:font-pitch-complex="variable" fo:font-size="0.16667in" style:font-size-asian="0.16667in" style:font-size-complex="0.16667in" fo:language="lt" fo:country="LT" style:letter-kerning="true"/>
    </style:style>
    <style:style style:family="text" style:name="a2195">
      <style:text-properties fo:font-family="Corbel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5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27778in" style:font-size-asian="0.27778in" style:font-size-complex="0.27778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6">
      <style:text-properties fo:font-family="Corbel" style:font-family-complex="Times New Roman" style:font-family-generic-complex="roman" style:font-pitch-complex="variable" fo:font-size="0.16667in" style:font-size-asian="0.16667in" style:font-size-complex="0.16667in" fo:language="lt" fo:country="LT" fo:font-weight="bold" style:font-weight-asian="bold" style:font-weight-complex="bold"/>
    </style:style>
    <style:style style:family="text" style:name="a1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97">
      <style:text-properties fo:font-family="Corbel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ext" style:name="a1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27778in" style:font-size-asian="0.27778in" style:font-size-complex="0.27778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98">
      <style:text-properties fo:font-family="Corbel" style:font-family-complex="Times New Roman" style:font-family-generic-complex="roman" style:font-pitch-complex="variable" fo:font-size="0.16667in" style:font-size-asian="0.16667in" style:font-size-complex="0.16667in" fo:language="lt" fo:country="LT"/>
    </style:style>
    <style:style style:family="text" style:name="a1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99">
      <style:text-properties fo:font-family="Corbel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paragraph" style:name="a1507">
      <style:paragraph-properties fo:line-height="7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9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0">
      <style:text-properties fo:font-family="Calibri" fo:font-size="0.16667in" style:font-size-asian="0.16667in" style:font-size-complex="0.16667in" fo:language="en" fo:country="US"/>
    </style:style>
    <style:style style:family="paragraph" style:name="a1771">
      <style:paragraph-properties/>
    </style:style>
    <style:style style:family="table-cell" style:name="a177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774">
      <style:text-properties fo:font-family="Calibri" fo:font-size="0.16667in" style:font-size-asian="0.16667in" style:font-size-complex="0.16667in" fo:language="pl" fo:country="PL"/>
    </style:style>
    <style:style style:family="text" style:name="a1775">
      <style:text-properties fo:font-family="Calibri" fo:font-size="0.16667in" style:font-size-asian="0.16667in" style:font-size-complex="0.16667in" fo:language="en" fo:country="US"/>
    </style:style>
    <style:style style:family="paragraph" style:name="a1776">
      <style:paragraph-properties/>
    </style:style>
    <style:style style:family="table-cell" style:name="a177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210">
      <style:text-properties fo:color="#000000" fo:font-family="Corbel" style:font-family-complex="Times New Roman" style:font-family-generic-complex="roman" style:font-pitch-complex="variable" fo:font-size="0.16667in" style:font-size-asian="0.16667in" style:font-size-complex="0.16667in" fo:language="lt" fo:country="LT" fo:font-weight="bold" style:font-weight-asian="bold" style:font-weight-complex="bold" style:letter-kerning="true"/>
    </style:style>
    <style:style style:family="text" style:name="a1779">
      <style:text-properties fo:font-family="Calibri" fo:font-size="0.16667in" style:font-size-asian="0.16667in" style:font-size-complex="0.16667in" fo:language="pl" fo:country="PL"/>
    </style:style>
    <style:style style:family="text" style:name="a2211">
      <style:text-properties fo:color="#000000" fo:font-family="Corbel" style:font-family-complex="Times New Roman" style:font-family-generic-complex="roman" style:font-pitch-complex="variable" fo:font-size="0.16667in" style:font-size-asian="0.16667in" style:font-size-complex="0.16667in" fo:language="lt" fo:country="LT" style:letter-kerning="true"/>
    </style:style>
    <style:style style:family="text" style:name="a2212">
      <style:text-properties fo:color="#000000" style:text-position="0% 100%" fo:font-family="Corbel" style:font-family-complex="Times New Roman" style:font-family-generic-complex="roman" style:font-pitch-complex="variable" fo:font-size="0.16667in" style:font-size-asian="0.16667in" style:font-size-complex="0.16667in" fo:language="pl" fo:country="PL" style:letter-kerning="true"/>
    </style:style>
    <style:style style:family="text" style:name="a2213">
      <style:text-properties fo:color="#000000" fo:font-family="Corbel" style:font-family-complex="Times New Roman" style:font-family-generic-complex="roman" style:font-pitch-complex="variable" fo:font-size="0.16667in" style:font-size-asian="0.16667in" style:font-size-complex="0.16667in" fo:language="lt" fo:country="LT" style:letter-kerning="true"/>
    </style:style>
    <style:style style:family="text" style:name="a2214">
      <style:text-properties fo:color="#000000" fo:font-family="Corbel" style:font-family-complex="Times New Roman" style:font-family-generic-complex="roman" style:font-pitch-complex="variable" fo:font-size="0.16667in" style:font-size-asian="0.16667in" style:font-size-complex="0.16667in" fo:language="pl" fo:country="PL" style:letter-kerning="true"/>
    </style:style>
    <style:style style:family="text" style:name="a2215">
      <style:text-properties fo:color="#000000" fo:font-family="Corbel" style:font-family-complex="Times New Roman" style:font-family-generic-complex="roman" style:font-pitch-complex="variable" fo:font-size="0.16667in" style:font-size-asian="0.16667in" style:font-size-complex="0.16667in" fo:language="lt" fo:country="LT" style:letter-kerning="true"/>
    </style:style>
    <style:style style:family="text" style:name="a2216">
      <style:text-properties fo:color="#000000" fo:font-family="Corbel" style:font-family-complex="Times New Roman" style:font-family-generic-complex="roman" style:font-pitch-complex="variable" fo:font-size="0.16667in" style:font-size-asian="0.16667in" style:font-size-complex="0.16667in" fo:language="lt" fo:country="LT" fo:font-weight="bold" style:font-weight-asian="bold" style:font-weight-complex="bold" style:letter-kerning="true"/>
    </style:style>
    <style:style style:family="text" style:name="a2217">
      <style:text-properties fo:color="#000000" fo:font-family="Corbel" style:font-family-complex="Times New Roman" style:font-family-generic-complex="roman" style:font-pitch-complex="variable" fo:font-size="0.16667in" style:font-size-asian="0.16667in" style:font-size-complex="0.16667in" fo:language="lt" fo:country="LT" style:letter-kerning="true"/>
    </style:style>
    <style:style style:family="text" style:name="a1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18">
      <style:text-properties fo:color="#000000" fo:font-family="Corbel" style:font-family-complex="Times New Roman" style:font-family-generic-complex="roman" style:font-pitch-complex="variable" fo:font-size="0.16667in" style:font-size-asian="0.16667in" style:font-size-complex="0.16667in" fo:language="lt" fo:country="LT" fo:font-weight="normal" style:font-weight-asian="normal" style:font-weight-complex="normal" style:letter-kerning="true"/>
    </style:style>
    <style:style style:family="text" style:name="a1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19">
      <style:text-properties fo:color="#000000" fo:font-family="Corbel" style:font-family-complex="Times New Roman" style:font-family-generic-complex="roman" style:font-pitch-complex="variable" fo:font-size="0.16667in" style:font-size-asian="0.16667in" style:font-size-complex="0.16667in" fo:language="lt" fo:country="LT" style:letter-kerning="true"/>
    </style:style>
    <style:style style:family="text" style:name="a1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7">
      <style:paragraph-properties fo:line-height="7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0">
      <style:text-properties fo:font-family="Calibri" fo:font-size="0.16667in" style:font-size-asian="0.16667in" style:font-size-complex="0.16667in" fo:language="en" fo:country="US"/>
    </style:style>
    <style:style style:family="paragraph" style:name="a1781">
      <style:paragraph-properties/>
    </style:style>
    <style:style style:family="table-cell" style:name="a178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784">
      <style:text-properties fo:font-family="Calibri" fo:font-size="0.16667in" style:font-size-asian="0.16667in" style:font-size-complex="0.16667in" fo:language="pl" fo:country="PL"/>
    </style:style>
    <style:style style:family="text" style:name="a1785">
      <style:text-properties fo:font-family="Calibri" fo:font-size="0.16667in" style:font-size-asian="0.16667in" style:font-size-complex="0.16667in" fo:language="en" fo:country="US"/>
    </style:style>
    <style:style style:family="paragraph" style:name="a1786">
      <style:paragraph-properties/>
    </style:style>
    <style:style style:family="table-cell" style:name="a178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220">
      <style:text-properties fo:color="#000000" fo:font-family="Corbel" style:font-family-complex="Times New Roman" style:font-family-generic-complex="roman" style:font-pitch-complex="variable" fo:font-size="0.16667in" style:font-size-asian="0.16667in" style:font-size-complex="0.16667in" fo:language="pl" fo:country="PL" style:letter-kerning="true"/>
    </style:style>
    <style:style style:family="table-row" style:name="a1789">
      <style:table-row-properties style:row-height="1.97831in"/>
    </style:style>
    <style:style style:family="text" style:name="a2221">
      <style:text-properties fo:font-family="Calibri" fo:font-size="0.16667in" style:font-size-asian="0.16667in" style:font-size-complex="0.16667in" fo:language="en" fo:country="US"/>
    </style:style>
    <style:style style:family="paragraph" style:name="a22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22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drawing-page" style:name="a2224">
      <style:drawing-page-properties draw:fill="solid" draw:fill-color="#e7e6e6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25">
      <style:text-properties fo:font-variant="normal" fo:text-transform="none" fo:color="#181717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26">
      <style:paragraph-properties fo:line-height="100%" fo:text-align="left" style:tab-stop-distance="1in" fo:margin-left="0.3125in" fo:margin-right="0in" fo:text-indent="-0.3125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27778in" style:font-size-asian="0.27778in" style:font-size-complex="0.27778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28">
      <style:text-properties fo:font-variant="normal" fo:text-transform="none" fo:color="#181717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2">
      <style:paragraph-properties fo:line-height="7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9">
      <style:paragraph-properties fo:line-height="100%" fo:text-align="left" style:tab-stop-distance="1in" fo:margin-left="0.3125in" fo:margin-right="0in" fo:text-indent="-0.3125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5">
      <style:paragraph-properties fo:line-height="7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8">
      <style:paragraph-properties fo:line-height="7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0">
      <style:text-properties fo:font-family="Calibri" fo:font-size="0.16667in" style:font-size-asian="0.16667in" style:font-size-complex="0.16667in" fo:language="en" fo:country="US"/>
    </style:style>
    <style:style style:family="text" style:name="a1801">
      <style:text-properties fo:font-family="Calibri" fo:font-size="0.16667in" style:font-size-asian="0.16667in" style:font-size-complex="0.16667in" fo:language="pl" fo:country="PL"/>
    </style:style>
    <style:style style:family="text" style:name="a1802">
      <style:text-properties fo:font-family="Calibri" fo:font-size="0.16667in" style:font-size-asian="0.16667in" style:font-size-complex="0.16667in" fo:language="en" fo:country="US"/>
    </style:style>
    <style:style style:family="text" style:name="a1803">
      <style:text-properties fo:font-family="Calibri" fo:font-size="0.16667in" style:font-size-asian="0.16667in" style:font-size-complex="0.16667in" fo:language="pl" fo:country="PL"/>
    </style:style>
    <style:style style:family="paragraph" style:name="a1804">
      <style:paragraph-properties/>
    </style:style>
    <style:style style:family="text" style:name="a1790">
      <style:text-properties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791">
      <style:text-properties fo:font-family="Calibr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806">
      <style:text-properties fo:font-family="Calibri" fo:font-size="0.16667in" style:font-size-asian="0.16667in" style:font-size-complex="0.16667in" fo:language="pl" fo:country="PL"/>
    </style:style>
    <style:style style:family="paragraph" style:name="a1792">
      <style:paragraph-properties/>
    </style:style>
    <style:style style:family="text" style:name="a1807">
      <style:text-properties fo:font-family="Calibri" fo:font-size="0.16667in" style:font-size-asian="0.16667in" style:font-size-complex="0.16667in" fo:language="en" fo:country="US"/>
    </style:style>
    <style:style style:family="paragraph" style:name="a1808">
      <style:paragraph-properties/>
    </style:style>
    <style:style style:family="table-cell" style:name="a179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795">
      <style:text-properties fo:font-family="Calibri" fo:font-size="0.16667in" style:font-size-asian="0.16667in" style:font-size-complex="0.16667in" fo:language="pl" fo:country="PL"/>
    </style:style>
    <style:style style:family="paragraph" style:name="a1796">
      <style:paragraph-properties/>
    </style:style>
    <style:style style:family="text" style:name="a1798">
      <style:text-properties fo:font-family="Calibri" fo:font-size="0.16667in" style:font-size-asian="0.16667in" style:font-size-complex="0.16667in" fo:language="en" fo:country="US"/>
    </style:style>
    <style:style style:family="text" style:name="a1799">
      <style:text-properties fo:font-family="Calibri" fo:font-size="0.16667in" style:font-size-asian="0.16667in" style:font-size-complex="0.16667in" fo:language="pl" fo:country="PL"/>
    </style:style>
    <style:style style:family="graphic" style:name="a2232">
      <style:graphic-properties fo:wrap-option="wrap" fo:padding-top="0.05in" fo:padding-bottom="0.05in" fo:padding-left="0.1in" fo:padding-right="0.1in" draw:textarea-vertical-align="middle" draw:textarea-horizontal-align="left" draw:fill="gradient" draw:fill-gradient-name="a2231" draw:stroke="solid" svg:stroke-width="0.00694in" svg:stroke-color="#70ad47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ext" style:name="a223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35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172c5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1532">
      <style:drawing-page-properties draw:fill="bitmap" draw:fill-image-name="a1531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239">
      <style:drawing-page-properties draw:fill="solid" draw:fill-color="#e7e6e6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8">
      <style:paragraph-properties fo:line-height="10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81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811">
      <style:text-properties fo:color="#000000"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paragraph" style:name="a1812">
      <style:paragraph-properties/>
    </style:style>
    <style:style style:family="text" style:name="a1814">
      <style:text-properties fo:color="#000000" fo:font-family="Calibri" fo:font-size="0.16667in" style:font-size-asian="0.16667in" style:font-size-complex="0.16667in" fo:language="pl" fo:country="PL"/>
    </style:style>
    <style:style style:family="text" style:name="a1815">
      <style:text-properties fo:color="#000000"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816">
      <style:text-properties fo:color="#000000" fo:font-family="Calibri" fo:font-size="0.16667in" style:font-size-asian="0.16667in" style:font-size-complex="0.16667in" fo:language="pl" fo:country="PL"/>
    </style:style>
    <style:style style:family="text" style:name="a1817">
      <style:text-properties fo:color="#000000" fo:font-family="Calibri" fo:font-size="0.16667in" style:font-size-asian="0.16667in" style:font-size-complex="0.16667in" fo:language="pl" fo:country="PL" fo:font-style="italic" style:font-style-asian="italic" style:font-style-complex="italic"/>
    </style:style>
    <style:style style:family="text" style:name="a1818">
      <style:text-properties fo:color="#000000" fo:font-family="Calibri" fo:font-size="0.16667in" style:font-size-asian="0.16667in" style:font-size-complex="0.16667in" fo:language="pl" fo:country="PL"/>
    </style:style>
    <style:style style:family="text" style:name="a1819">
      <style:text-properties fo:color="#000000"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240">
      <style:text-properties fo:font-variant="normal" fo:text-transform="none" fo:color="#181717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1">
      <style:paragraph-properties fo:line-height="150%" fo:text-align="left" style:tab-stop-distance="1in" fo:margin-left="0.3125in" fo:margin-right="0in" fo:text-indent="-0.3125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3">
      <style:text-properties fo:font-variant="normal" fo:text-transform="none" fo:color="#181717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4">
      <style:paragraph-properties fo:line-height="150%" fo:text-align="left" style:tab-stop-distance="1in" fo:margin-left="0.3125in" fo:margin-right="0in" fo:text-indent="-0.3125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2247">
      <style:graphic-properties fo:wrap-option="wrap" fo:padding-top="0.05in" fo:padding-bottom="0.05in" fo:padding-left="0.1in" fo:padding-right="0.1in" draw:textarea-vertical-align="middle" draw:textarea-horizontal-align="left" draw:fill="gradient" draw:fill-gradient-name="a2246" draw:stroke="solid" svg:stroke-width="0.00694in" svg:stroke-color="#70ad47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ext" style:name="a224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542">
      <style:drawing-page-properties draw:fill="bitmap" draw:fill-image-name="a1541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2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5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6389in" style:font-size-asian="0.26389in" style:font-size-complex="0.26389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49">
      <style:paragraph-properties fo:line-height="7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0">
      <style:text-properties fo:color="#000000" fo:font-family="Calibri" fo:font-size="0.16667in" style:font-size-asian="0.16667in" style:font-size-complex="0.16667in" fo:language="pl" fo:country="PL"/>
    </style:style>
    <style:style style:family="paragraph" style:name="a1821">
      <style:paragraph-properties/>
    </style:style>
    <style:style style:family="text" style:name="a1823">
      <style:text-properties fo:color="#000000" fo:font-family="Calibr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824">
      <style:text-properties fo:color="#000000"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825">
      <style:text-properties fo:color="#000000" fo:font-family="Calibr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826">
      <style:text-properties fo:color="#000000"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827">
      <style:text-properties fo:color="#000000" fo:font-family="Calibr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828">
      <style:text-properties fo:color="#000000"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829">
      <style:text-properties fo:color="#000000" fo:font-family="Calibri" fo:font-size="0.16667in" style:font-size-asian="0.16667in" style:font-size-complex="0.16667in" fo:language="en" fo:country="US" fo:font-weight="bold" style:font-weight-asian="bold" style:font-weight-complex="bold"/>
    </style:style>
    <style:style style:family="graphic" style:name="a2250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172c5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2254">
      <style:drawing-page-properties draw:fill="solid" draw:fill-color="#e7e6e6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55">
      <style:text-properties fo:font-variant="normal" fo:text-transform="none" fo:color="#181717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6">
      <style:paragraph-properties fo:line-height="15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58">
      <style:text-properties fo:font-variant="normal" fo:text-transform="none" fo:color="#181717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59">
      <style:paragraph-properties fo:line-height="15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58">
      <style:paragraph-properties fo:line-height="70%" fo:text-align="center" style:tab-stop-distance="0.5in" fo:margin-left="0.3125in" fo:margin-right="0in" fo:text-indent="-0.3125in" fo:margin-top="0.125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0">
      <style:text-properties fo:color="#000000"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paragraph" style:name="a1831">
      <style:paragraph-properties/>
    </style:style>
    <style:style style:family="text" style:name="a1833">
      <style:text-properties fo:color="#000000" fo:font-family="Calibri" fo:font-size="0.16667in" style:font-size-asian="0.16667in" style:font-size-complex="0.16667in" fo:language="pl" fo:country="PL" fo:font-weight="normal" style:font-weight-asian="normal" style:font-weight-complex="normal"/>
    </style:style>
    <style:style style:family="text" style:name="a1834">
      <style:text-properties fo:color="#000000" fo:font-family="Calibri" fo:font-size="0.16667in" style:font-size-asian="0.16667in" style:font-size-complex="0.16667in" fo:language="en" fo:country="US" fo:font-weight="normal" style:font-weight-asian="normal" style:font-weight-complex="normal"/>
    </style:style>
    <style:style style:family="paragraph" style:name="a1835">
      <style:paragraph-properties/>
    </style:style>
    <style:style style:family="table-cell" style:name="a183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838">
      <style:text-properties fo:font-family="Calibri" fo:font-size="0.16667in" style:font-size-asian="0.16667in" style:font-size-complex="0.16667in" fo:language="pl" fo:country="PL"/>
    </style:style>
    <style:style style:family="paragraph" style:name="a1839">
      <style:paragraph-properties/>
    </style:style>
    <style:style style:family="text" style:name="a2261">
      <style:text-properties fo:font-variant="normal" fo:text-transform="none" fo:color="#181717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2">
      <style:paragraph-properties fo:line-height="150%" fo:text-align="left" style:tab-stop-distance="1in" fo:margin-left="0.375in" fo:margin-right="0in" fo:text-indent="-0.3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65">
      <style:graphic-properties fo:wrap-option="wrap" fo:padding-top="0.05in" fo:padding-bottom="0.05in" fo:padding-left="0.1in" fo:padding-right="0.1in" draw:textarea-vertical-align="top" draw:textarea-horizontal-align="left" draw:fill="gradient" draw:fill-gradient-name="a2264" draw:stroke="solid" svg:stroke-width="0.00694in" svg:stroke-color="#70ad47" svg:stroke-opacity="100%" draw:stroke-linejoin="miter" svg:stroke-linecap="butt" draw:auto-grow-width="false" draw:auto-grow-height="true"/>
      <style:paragraph-properties style:font-independent-line-spacing="true" style:writing-mode="lr-tb"/>
    </style:style>
    <style:style style:family="text" style:name="a22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6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1">
      <style:paragraph-properties fo:line-height="7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68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172c5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5">
      <style:paragraph-properties fo:line-height="7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0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02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003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normal" style:font-weight-asian="normal" style:font-weight-complex="normal"/>
    </style:style>
    <style:style style:family="text" style:name="a2004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en" fo:country="US" fo:font-weight="normal" style:font-weight-asian="normal" style:font-weight-complex="normal"/>
    </style:style>
    <style:style style:family="paragraph" style:name="a2005">
      <style:paragraph-properties/>
    </style:style>
    <style:style style:family="text" style:name="a1841">
      <style:text-properties fo:font-family="Calibri" fo:font-size="0.16667in" style:font-size-asian="0.16667in" style:font-size-complex="0.16667in" fo:language="pl" fo:country="PL"/>
    </style:style>
    <style:style style:family="paragraph" style:name="a1842">
      <style:paragraph-properties/>
    </style:style>
    <style:style style:family="table-cell" style:name="a200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08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lt" fo:country="LT" fo:font-weight="bold" style:font-weight-asian="bold" style:font-weight-complex="bold"/>
    </style:style>
    <style:style style:family="text" style:name="a1844">
      <style:text-properties fo:font-family="Calibri" fo:font-size="0.16667in" style:font-size-asian="0.16667in" style:font-size-complex="0.16667in" fo:language="pl" fo:country="PL"/>
    </style:style>
    <style:style style:family="text" style:name="a2009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lt" fo:country="LT"/>
    </style:style>
    <style:style style:family="paragraph" style:name="a1845">
      <style:paragraph-properties/>
    </style:style>
    <style:style style:family="text" style:name="a1847">
      <style:text-properties fo:font-family="Calibri" fo:font-size="0.16667in" style:font-size-asian="0.16667in" style:font-size-complex="0.16667in" fo:language="pl" fo:country="PL"/>
    </style:style>
    <style:style style:family="text" style:name="a1848">
      <style:text-properties fo:font-family="Calibri" fo:font-size="0.16667in" style:font-size-asian="0.16667in" style:font-size-complex="0.16667in" fo:language="en" fo:country="US"/>
    </style:style>
    <style:style style:family="paragraph" style:name="a1849">
      <style:paragraph-properties/>
    </style:style>
    <style:style style:family="paragraph" style:name="a22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2272">
      <style:drawing-page-properties draw:fill="solid" draw:fill-color="#e7e6e6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75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172c5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2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2278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172c5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1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3">
      <style:paragraph-properties fo:line-height="7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0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lt" fo:country="LT" fo:font-weight="bold" style:font-weight-asian="bold" style:font-weight-complex="bold"/>
    </style:style>
    <style:style style:family="text" style:name="a1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1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lt" fo:country="LT"/>
    </style:style>
    <style:style style:family="text" style:name="a2012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paragraph" style:name="a2013">
      <style:paragraph-properties/>
    </style:style>
    <style:style style:family="text" style:name="a2015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lt" fo:country="LT" fo:font-weight="bold" style:font-weight-asian="bold" style:font-weight-complex="bold"/>
    </style:style>
    <style:style style:family="table-cell" style:name="a1851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16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lt" fo:country="LT"/>
    </style:style>
    <style:style style:family="table-row" style:name="a1852">
      <style:table-row-properties style:row-height="1.73749in"/>
    </style:style>
    <style:style style:family="text" style:name="a2017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ext" style:name="a1853">
      <style:text-properties fo:font-family="Calibri" fo:font-size="0.16667in" style:font-size-asian="0.16667in" style:font-size-complex="0.16667in" fo:language="en" fo:country="US" fo:font-weight="bold" style:font-weight-asian="bold" style:font-weight-complex="bold"/>
    </style:style>
    <style:style style:family="paragraph" style:name="a2018">
      <style:paragraph-properties/>
    </style:style>
    <style:style style:family="text" style:name="a1854">
      <style:text-properties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paragraph" style:name="a1855">
      <style:paragraph-properties/>
    </style:style>
    <style:style style:family="text" style:name="a1857">
      <style:text-properties fo:font-family="Calibri" fo:font-size="0.16667in" style:font-size-asian="0.16667in" style:font-size-complex="0.16667in" fo:language="en" fo:country="US" fo:font-weight="bold" style:font-weight-asian="bold" style:font-weight-complex="bold"/>
    </style:style>
    <style:style style:family="paragraph" style:name="a1858">
      <style:paragraph-properties/>
    </style:style>
    <style:style style:family="paragraph" style:name="a228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281">
      <style:graphic-properties fo:wrap-option="wrap" fo:padding-top="0.05in" fo:padding-bottom="0.05in" fo:padding-left="0.1in" fo:padding-right="0.1in" draw:textarea-vertical-align="middle" draw:textarea-horizontal-align="center" draw:fill="solid" draw:fill-color="#4472c4" draw:opacity="100%" draw:stroke="solid" svg:stroke-width="0.01389in" svg:stroke-color="#172c51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text" style:name="a2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4">
      <style:text-properties fo:font-variant="normal" fo:text-transform="none" fo:color="#181717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5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83">
      <style:paragraph-properties fo:line-height="7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0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lt" fo:country="LT" fo:font-weight="bold" style:font-weight-asian="bold" style:font-weight-complex="bold"/>
    </style:style>
    <style:style style:family="text" style:name="a1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1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lt" fo:country="LT"/>
    </style:style>
    <style:style style:family="text" style:name="a2022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paragraph" style:name="a2023">
      <style:paragraph-properties/>
    </style:style>
    <style:style style:family="table-cell" style:name="a186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25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lt" fo:country="LT" fo:font-weight="bold" style:font-weight-asian="bold" style:font-weight-complex="bold"/>
    </style:style>
    <style:style style:family="text" style:name="a1861">
      <style:text-properties fo:font-family="Calibri" fo:font-size="0.16667in" style:font-size-asian="0.16667in" style:font-size-complex="0.16667in" fo:language="pl" fo:country="PL"/>
    </style:style>
    <style:style style:family="text" style:name="a2026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lt" fo:country="LT"/>
    </style:style>
    <style:style style:family="paragraph" style:name="a1862">
      <style:paragraph-properties/>
    </style:style>
    <style:style style:family="text" style:name="a2027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paragraph" style:name="a2028">
      <style:paragraph-properties/>
    </style:style>
    <style:style style:family="text" style:name="a1864">
      <style:text-properties fo:font-family="Calibri" fo:font-size="0.16667in" style:font-size-asian="0.16667in" style:font-size-complex="0.16667in" fo:language="pl" fo:country="PL"/>
    </style:style>
    <style:style style:family="text" style:name="a1865">
      <style:text-properties fo:font-family="Calibri" fo:font-size="0.16667in" style:font-size-asian="0.16667in" style:font-size-complex="0.16667in" fo:language="en" fo:country="US"/>
    </style:style>
    <style:style style:family="paragraph" style:name="a1866">
      <style:paragraph-properties/>
    </style:style>
    <style:style style:family="table-cell" style:name="a186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2300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9">
      <style:text-properties fo:color="#000000"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graphic" style:name="a230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2302">
      <style:drawing-page-properties draw:fill="solid" draw:fill-color="#e7e6e6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9722in" style:font-size-asian="0.59722in" style:font-size-complex="0.59722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4">
      <style:paragraph-properties fo:line-height="75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0">
      <style:text-properties fo:font-variant="normal" fo:text-transform="none" fo:color="#181717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05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91">
      <style:paragraph-properties fo:line-height="100%" fo:text-align="justify" fo:text-align-last="star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6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307">
      <style:paragraph-properties fo:line-height="100%" fo:text-align="left" style:tab-stop-distance="0.5in" fo:margin-left="0.375in" fo:margin-right="0in" fo:text-indent="-0.37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2">
      <style:text-properties fo:font-variant="normal" fo:text-transform="none" fo:color="#181717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27778in" style:font-size-asian="0.27778in" style:font-size-complex="0.27778in" fo:letter-spacing="0in" fo:language="pl" fo:country="PL" fo:font-style="italic" style:font-style-asian="italic" style:font-style-complex="italic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3">
      <style:text-properties fo:font-variant="normal" fo:text-transform="none" fo:color="#181717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602">
      <style:drawing-page-properties draw:fill="bitmap" draw:fill-image-name="a1601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0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9">
      <style:text-properties fo:font-variant="normal" fo:text-transform="none" fo:color="#181717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5">
      <style:paragraph-properties fo:line-height="7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8">
      <style:paragraph-properties fo:line-height="7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0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lt" fo:country="LT" fo:font-weight="bold" style:font-weight-asian="bold" style:font-weight-complex="bold"/>
    </style:style>
    <style:style style:family="text" style:name="a2031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lt" fo:country="LT"/>
    </style:style>
    <style:style style:family="text" style:name="a2032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paragraph" style:name="a2033">
      <style:paragraph-properties/>
    </style:style>
    <style:style style:family="paragraph" style:name="a1870">
      <style:paragraph-properties/>
    </style:style>
    <style:style style:family="text" style:name="a2035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ext" style:name="a2036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en" fo:country="US"/>
    </style:style>
    <style:style style:family="text" style:name="a1872">
      <style:text-properties fo:color="#000000" fo:font-family="Calibri" fo:font-size="0.16667in" style:font-size-asian="0.16667in" style:font-size-complex="0.16667in" fo:language="pl" fo:country="PL"/>
    </style:style>
    <style:style style:family="paragraph" style:name="a2037">
      <style:paragraph-properties/>
    </style:style>
    <style:style style:family="paragraph" style:name="a1873">
      <style:paragraph-properties/>
    </style:style>
    <style:style style:family="table-cell" style:name="a203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875">
      <style:text-properties fo:color="#000000"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paragraph" style:name="a1876">
      <style:paragraph-properties/>
    </style:style>
    <style:style style:family="text" style:name="a1878">
      <style:text-properties fo:color="#000000" fo:font-family="Calibri" fo:font-size="0.16667in" style:font-size-asian="0.16667in" style:font-size-complex="0.16667in" fo:language="pl" fo:country="PL" fo:font-weight="normal" style:font-weight-asian="normal" style:font-weight-complex="normal"/>
    </style:style>
    <style:style style:family="paragraph" style:name="a2310">
      <style:paragraph-properties fo:line-height="100%" fo:text-align="left" style:tab-stop-distance="0.5in" fo:margin-left="0.375in" fo:margin-right="0in" fo:text-indent="-0.37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9">
      <style:text-properties fo:color="#000000" fo:font-family="Calibri" fo:font-size="0.16667in" style:font-size-asian="0.16667in" style:font-size-complex="0.16667in" fo:language="en" fo:country="US"/>
    </style:style>
    <style:style style:family="text" style:name="a2312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3">
      <style:paragraph-properties fo:line-height="100%" fo:text-align="left" style:tab-stop-distance="0.5in" fo:margin-left="0.375in" fo:margin-right="0in" fo:text-indent="-0.37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5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6">
      <style:paragraph-properties fo:line-height="100%" fo:text-align="left" style:tab-stop-distance="0.5in" fo:margin-left="0.375in" fo:margin-right="0in" fo:text-indent="-0.37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1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1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3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19">
      <style:graphic-properties draw:fill="solid" draw:fill-color="#e7e6e6" draw:opacity="100%" fo:clip="rect(0in, 0.55751in, 0in, 0.55751in)" draw:stroke="solid" svg:stroke-width="0.20833in" svg:stroke-color="#c8c6bd" svg:stroke-opacity="100%" draw:stroke-linejoin="miter" svg:stroke-linecap="square" draw:shadow="visible" draw:shadow-offset-x="0in" draw:shadow-offset-y="0in" draw:shadow-color="#000000" draw:shadow-opacity="43%"/>
    </style:style>
    <style:style style:family="text" style:name="a16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4">
      <style:paragraph-properties fo:line-height="10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0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lt" fo:country="LT" fo:font-weight="bold" style:font-weight-asian="bold" style:font-weight-complex="bold"/>
    </style:style>
    <style:style style:family="text" style:name="a2041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lt" fo:country="LT"/>
    </style:style>
    <style:style style:family="text" style:name="a2042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paragraph" style:name="a2043">
      <style:paragraph-properties/>
    </style:style>
    <style:style style:family="paragraph" style:name="a1880">
      <style:paragraph-properties/>
    </style:style>
    <style:style style:family="text" style:name="a2045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paragraph" style:name="a2046">
      <style:paragraph-properties/>
    </style:style>
    <style:style style:family="table-cell" style:name="a188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883">
      <style:text-properties fo:font-family="Calibri" fo:font-size="0.16667in" style:font-size-asian="0.16667in" style:font-size-complex="0.16667in" fo:language="pl" fo:country="PL"/>
    </style:style>
    <style:style style:family="text" style:name="a2048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paragraph" style:name="a1884">
      <style:paragraph-properties/>
    </style:style>
    <style:style style:family="text" style:name="a2049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886">
      <style:text-properties fo:font-family="Calibri" fo:font-size="0.16667in" style:font-size-asian="0.16667in" style:font-size-complex="0.16667in" fo:language="pl" fo:country="PL"/>
    </style:style>
    <style:style style:family="paragraph" style:name="a1887">
      <style:paragraph-properties/>
    </style:style>
    <style:style style:family="text" style:name="a1889">
      <style:text-properties fo:font-family="Calibri" fo:font-size="0.16667in" style:font-size-asian="0.16667in" style:font-size-complex="0.16667in" fo:language="pl" fo:country="PL"/>
    </style:style>
    <style:style style:family="drawing-page" style:name="a2321">
      <style:drawing-page-properties draw:fill="bitmap" draw:fill-image-name="a2320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2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6">
      <style:paragraph-properties fo:line-height="7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29">
      <style:paragraph-properties fo:line-height="7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4">
      <style:paragraph-properties fo:line-height="10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0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ext" style:name="a1901">
      <style:text-properties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paragraph" style:name="a2051">
      <style:paragraph-properties/>
    </style:style>
    <style:style style:family="paragraph" style:name="a1902">
      <style:paragraph-properties/>
    </style:style>
    <style:style style:family="text" style:name="a2053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able-cell" style:name="a190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54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905">
      <style:text-properties fo:font-size="0.16667in" style:font-size-asian="0.16667in" style:font-size-complex="0.16667in" fo:language="pl" fo:country="PL"/>
    </style:style>
    <style:style style:family="text" style:name="a2055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paragraph" style:name="a1890">
      <style:paragraph-properties/>
    </style:style>
    <style:style style:family="text" style:name="a1906">
      <style:text-properties fo:font-family="Calibri" fo:font-size="0.16667in" style:font-size-asian="0.16667in" style:font-size-complex="0.16667in" fo:language="en" fo:country="US"/>
    </style:style>
    <style:style style:family="paragraph" style:name="a2056">
      <style:paragraph-properties/>
    </style:style>
    <style:style style:family="paragraph" style:name="a1907">
      <style:paragraph-properties/>
    </style:style>
    <style:style style:family="text" style:name="a1892">
      <style:text-properties fo:font-family="Calibri" fo:font-size="0.16667in" style:font-size-asian="0.16667in" style:font-size-complex="0.16667in" fo:language="pl" fo:country="PL"/>
    </style:style>
    <style:style style:family="text" style:name="a1893">
      <style:text-properties fo:font-family="Calibri" fo:font-size="0.16667in" style:font-size-asian="0.16667in" style:font-size-complex="0.16667in" fo:language="en" fo:country="US"/>
    </style:style>
    <style:style style:family="table-cell" style:name="a2058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90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2059">
      <style:table-row-properties style:row-height="1.39684in"/>
    </style:style>
    <style:style style:family="paragraph" style:name="a1894">
      <style:paragraph-properties/>
    </style:style>
    <style:style style:family="table-cell" style:name="a189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897">
      <style:table-row-properties style:row-height="0.75251in"/>
    </style:style>
    <style:style style:family="text" style:name="a1898">
      <style:text-properties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paragraph" style:name="a1899">
      <style:paragraph-properties/>
    </style:style>
    <style:style style:family="text" style:name="a2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32">
      <style:paragraph-properties fo:line-height="7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4">
      <style:paragraph-properties fo:line-height="10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7">
      <style:paragraph-properties fo:line-height="10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60">
      <style:text-properties fo:color="#181717"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910">
      <style:text-properties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061">
      <style:text-properties fo:color="#181717" fo:font-family="Calibri" style:font-family-asian="MS Mincho" style:font-family-complex="Times New Roman" style:font-family-generic-asian="modern" style:font-family-generic-complex="roman" style:font-pitch-asian="fixed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911">
      <style:text-properties fo:font-size="0.16667in" style:font-size-asian="0.16667in" style:font-size-complex="0.16667in" fo:language="en" fo:country="US" fo:font-weight="bold" style:font-weight-asian="bold" style:font-weight-complex="bold"/>
    </style:style>
    <style:style style:family="paragraph" style:name="a20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912">
      <style:text-properties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063">
      <style:text-properties fo:font-family="Calibri" fo:font-size="0.16667in" style:font-size-asian="0.16667in" style:font-size-complex="0.16667in" fo:language="en" fo:country="US"/>
    </style:style>
    <style:style style:family="text" style:name="a1913">
      <style:text-properties fo:font-size="0.16667in" style:font-size-asian="0.16667in" style:font-size-complex="0.16667in" fo:language="en" fo:country="US" fo:font-weight="bold" style:font-weight-asian="bold" style:font-weight-complex="bold"/>
    </style:style>
    <style:style style:family="paragraph" style:name="a2064">
      <style:paragraph-properties/>
    </style:style>
    <style:style style:family="text" style:name="a1914">
      <style:text-properties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915">
      <style:text-properties fo:font-size="0.16667in" style:font-size-asian="0.16667in" style:font-size-complex="0.16667in" fo:language="pl" fo:country="PL"/>
    </style:style>
    <style:style style:family="table-cell" style:name="a206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916">
      <style:text-properties fo:color="#000000" fo:font-family="Calibri" fo:font-size="0.16667in" style:font-size-asian="0.16667in" style:font-size-complex="0.16667in" fo:language="en" fo:country="US"/>
    </style:style>
    <style:style style:family="text" style:name="a2067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paragraph" style:name="a1917">
      <style:paragraph-properties/>
    </style:style>
    <style:style style:family="text" style:name="a2068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normal" style:font-weight-asian="normal" style:font-weight-complex="normal"/>
    </style:style>
    <style:style style:family="text" style:name="a2069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en" fo:country="US" fo:font-weight="normal" style:font-weight-asian="normal" style:font-weight-complex="normal"/>
    </style:style>
    <style:style style:family="table-cell" style:name="a191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46">
      <style:paragraph-properties fo:line-height="70%" fo:text-align="left" style:tab-stop-distance="0.5in" fo:margin-left="0in" fo:margin-right="0in" fo:text-indent="0in" fo:margin-top="0.11111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641">
      <style:drawing-page-properties draw:fill="bitmap" draw:fill-image-name="a1640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49">
      <style:paragraph-properties fo:line-height="70%" fo:text-align="left" style:tab-stop-distance="0.5in" fo:margin-left="0in" fo:margin-right="0in" fo:text-indent="0in" fo:margin-top="0.11111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1944in" style:font-size-asian="0.31944in" style:font-size-complex="0.31944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1944in" style:font-size-asian="0.31944in" style:font-size-complex="0.319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1944in" style:font-size-asian="0.31944in" style:font-size-complex="0.31944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1944in" style:font-size-asian="0.31944in" style:font-size-complex="0.319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1944in" style:font-size-asian="0.31944in" style:font-size-complex="0.31944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0833in" style:font-size-asian="0.20833in" style:font-size-complex="0.20833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0833in" style:font-size-asian="0.20833in" style:font-size-complex="0.208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0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normal" style:font-weight-asian="normal" style:font-weight-complex="normal"/>
    </style:style>
    <style:style style:family="text" style:name="a1920">
      <style:text-properties fo:font-size="0.16667in" style:font-size-asian="0.16667in" style:font-size-complex="0.16667in" fo:language="pl" fo:country="PL"/>
    </style:style>
    <style:style style:family="text" style:name="a2071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ext" style:name="a1921">
      <style:text-properties fo:font-family="Calibri" fo:font-size="0.16667in" style:font-size-asian="0.16667in" style:font-size-complex="0.16667in" fo:language="en" fo:country="US"/>
    </style:style>
    <style:style style:family="text" style:name="a2072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en" fo:country="US"/>
    </style:style>
    <style:style style:family="paragraph" style:name="a1922">
      <style:paragraph-properties/>
    </style:style>
    <style:style style:family="paragraph" style:name="a2073">
      <style:paragraph-properties/>
    </style:style>
    <style:style style:family="table-cell" style:name="a1924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207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1925">
      <style:table-row-properties style:row-height="1.03582in"/>
    </style:style>
    <style:style style:family="text" style:name="a2076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ext" style:name="a1926">
      <style:text-properties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077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927">
      <style:text-properties fo:font-family="Calibr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078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paragraph" style:name="a1928">
      <style:paragraph-properties/>
    </style:style>
    <style:style style:family="text" style:name="a2079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en" fo:country="US"/>
    </style:style>
    <style:style style:family="text" style:name="a2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5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54">
      <style:paragraph-properties fo:line-height="10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93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81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931">
      <style:text-properties fo:font-family="Calibri" fo:font-size="0.16667in" style:font-size-asian="0.16667in" style:font-size-complex="0.16667in" fo:language="en" fo:country="US"/>
    </style:style>
    <style:style style:family="text" style:name="a2082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932">
      <style:text-properties fo:font-family="Calibri" fo:font-size="0.16667in" style:font-size-asian="0.16667in" style:font-size-complex="0.16667in" fo:language="pl" fo:country="PL"/>
    </style:style>
    <style:style style:family="text" style:name="a2083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ext" style:name="a1933">
      <style:text-properties fo:font-family="Calibri" fo:font-size="0.16667in" style:font-size-asian="0.16667in" style:font-size-complex="0.16667in" fo:language="en" fo:country="US"/>
    </style:style>
    <style:style style:family="text" style:name="a2084">
      <style:text-properties fo:color="#181717"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style="italic" style:font-style-asian="italic" style:font-style-complex="italic"/>
    </style:style>
    <style:style style:family="paragraph" style:name="a1934">
      <style:paragraph-properties/>
    </style:style>
    <style:style style:family="text" style:name="a2085">
      <style:text-properties fo:color="#181717" fo:font-family="Calibri" style:font-family-asian="MS Mincho" style:font-family-complex="Times New Roman" style:font-family-generic-asian="modern" style:font-family-generic-complex="roman" style:font-pitch-asian="fixed" style:font-pitch-complex="variable" fo:font-size="0.16667in" style:font-size-asian="0.16667in" style:font-size-complex="0.16667in" fo:language="pl" fo:country="PL" fo:font-style="italic" style:font-style-asian="italic" style:font-style-complex="italic"/>
    </style:style>
    <style:style style:family="paragraph" style:name="a20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193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87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ext" style:name="a1937">
      <style:text-properties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088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938">
      <style:text-properties fo:font-family="Calibr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089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939">
      <style:text-properties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2">
      <style:paragraph-properties fo:line-height="7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5">
      <style:paragraph-properties fo:line-height="7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8">
      <style:paragraph-properties fo:line-height="7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2">
      <style:paragraph-properties fo:line-height="10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0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ext" style:name="a16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01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paragraph" style:name="a2102">
      <style:paragraph-properties/>
    </style:style>
    <style:style style:family="text" style:name="a2104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090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105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ext" style:name="a1940">
      <style:text-properties fo:font-family="Calibr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091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ext" style:name="a2106">
      <style:text-properties style:text-position="0% 100%"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ext" style:name="a1941">
      <style:text-properties fo:font-family="Calibri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092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107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en" fo:country="US"/>
    </style:style>
    <style:style style:family="text" style:name="a1942">
      <style:text-properties fo:font-family="Calibr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093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paragraph" style:name="a2108">
      <style:paragraph-properties/>
    </style:style>
    <style:style style:family="text" style:name="a1943">
      <style:text-properties fo:font-family="Calibri" fo:font-size="0.16667in" style:font-size-asian="0.16667in" style:font-size-complex="0.16667in" fo:language="pl" fo:country="PL" fo:font-weight="normal" style:font-weight-asian="normal" style:font-weight-complex="normal"/>
    </style:style>
    <style:style style:family="paragraph" style:name="a2094">
      <style:paragraph-properties/>
    </style:style>
    <style:style style:family="text" style:name="a1944">
      <style:text-properties fo:font-family="Calibri" fo:font-size="0.16667in" style:font-size-asian="0.16667in" style:font-size-complex="0.16667in" fo:language="en" fo:country="US" fo:font-weight="normal" style:font-weight-asian="normal" style:font-weight-complex="normal"/>
    </style:style>
    <style:style style:family="paragraph" style:name="a1945">
      <style:paragraph-properties/>
    </style:style>
    <style:style style:family="table-cell" style:name="a209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97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able-cell" style:name="a194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098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text" style:name="a1948">
      <style:text-properties fo:font-family="Calibri" fo:font-size="0.16667in" style:font-size-asian="0.16667in" style:font-size-complex="0.16667in" fo:language="pl" fo:country="PL" fo:font-weight="normal" style:font-weight-asian="normal" style:font-weight-complex="normal"/>
    </style:style>
    <style:style style:family="text" style:name="a2099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949">
      <style:text-properties fo:font-family="Calibri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3">
      <style:paragraph-properties fo:line-height="7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6">
      <style:paragraph-properties fo:line-height="7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0">
      <style:paragraph-properties fo:line-height="10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9">
      <style:paragraph-properties fo:line-height="7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73">
      <style:paragraph-properties fo:line-height="10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677">
      <style:drawing-page-properties draw:fill="bitmap" draw:fill-image-name="a1676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0278in" style:font-size-asian="0.40278in" style:font-size-complex="0.40278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110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6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40278in" style:font-size-asian="0.40278in" style:font-size-complex="0.40278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2111">
      <style:table-row-properties style:row-height="1.39684in"/>
    </style:style>
    <style:style style:family="text" style:name="a2112">
      <style:text-properties fo:color="#000000" fo:font-family="Corbel" style:font-family-complex="Times New Roman" style:font-family-generic-complex="roman" style:font-pitch-complex="variable"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2113">
      <style:text-properties fo:color="#000000" fo:font-family="Corbel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paragraph" style:name="a21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950">
      <style:text-properties fo:font-family="Calibri" fo:font-size="0.16667in" style:font-size-asian="0.16667in" style:font-size-complex="0.16667in" fo:language="en" fo:country="US" fo:font-weight="normal" style:font-weight-asian="normal" style:font-weight-complex="normal"/>
    </style:style>
    <style:style style:family="text" style:name="a2115">
      <style:text-properties fo:font-family="Calibri" fo:font-size="0.16667in" style:font-size-asian="0.16667in" style:font-size-complex="0.16667in" fo:language="en" fo:country="US"/>
    </style:style>
    <style:style style:family="paragraph" style:name="a1951">
      <style:paragraph-properties/>
    </style:style>
    <style:style style:family="paragraph" style:name="a21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117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cell" style:name="a195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118">
      <style:text-properties fo:font-size="0.16667in" style:font-size-asian="0.16667in" style:font-size-complex="0.16667in" fo:language="lt" fo:country="LT"/>
    </style:style>
    <style:style style:family="text" style:name="a2119">
      <style:text-properties fo:font-size="0.16667in" style:font-size-asian="0.16667in" style:font-size-complex="0.16667in" fo:language="lt" fo:country="LT" fo:font-weight="bold" style:font-weight-asian="bold" style:font-weight-complex="bold"/>
    </style:style>
    <style:style style:family="drawing-page" style:name="a1955">
      <style:drawing-page-properties draw:fill="bitmap" draw:fill-image-name="a1954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58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417">
      <style:drawing-page-properties draw:fill="bitmap" draw:fill-image-name="a1416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95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68056in" style:font-size-asian="0.68056in" style:font-size-complex="0.68056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68056in" style:font-size-asian="0.68056in" style:font-size-complex="0.68056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3">
      <style:paragraph-properties fo:line-height="7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badi" style:font-family-generic="swiss" style:font-pitch="variable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6">
      <style:paragraph-properties fo:line-height="7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8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9">
      <style:paragraph-properties fo:line-height="7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5">
      <style:paragraph-properties fo:line-height="9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20">
      <style:text-properties fo:font-size="0.16667in" style:font-size-asian="0.16667in" style:font-size-complex="0.16667in" fo:language="pl" fo:country="PL"/>
    </style:style>
    <style:style style:family="text" style:name="a16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21">
      <style:text-properties fo:font-size="0.16667in" style:font-size-asian="0.16667in" style:font-size-complex="0.16667in" fo:language="lt" fo:country="LT"/>
    </style:style>
    <style:style style:family="text" style:name="a2122">
      <style:text-properties fo:font-size="0.16667in" style:font-size-asian="0.16667in" style:font-size-complex="0.16667in" fo:language="lt" fo:country="LT" fo:font-weight="bold" style:font-weight-asian="bold" style:font-weight-complex="bold"/>
    </style:style>
    <style:style style:family="text" style:name="a2123">
      <style:text-properties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124">
      <style:text-properties fo:font-size="0.16667in" style:font-size-asian="0.16667in" style:font-size-complex="0.16667in" fo:language="pl" fo:country="PL"/>
    </style:style>
    <style:style style:family="table" style:name="a1960">
      <style:table-properties style:writing-mode="lr-tb"/>
    </style:style>
    <style:style style:family="paragraph" style:name="a2125">
      <style:paragraph-properties/>
    </style:style>
    <style:style style:family="table-column" style:name="a1961">
      <style:table-column-properties style:column-width="2.32639in"/>
    </style:style>
    <style:style style:family="text" style:name="a1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68056in" style:font-size-asian="0.68056in" style:font-size-complex="0.680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27">
      <style:text-properties fo:font-size="0.16667in" style:font-size-asian="0.16667in" style:font-size-complex="0.16667in" fo:language="pl" fo:country="PL"/>
    </style:style>
    <style:style style:family="table-column" style:name="a1962">
      <style:table-column-properties style:column-width="2.59318in"/>
    </style:style>
    <style:style style:family="paragraph" style:name="a142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8">
      <style:text-properties fo:font-size="0.16667in" style:font-size-asian="0.16667in" style:font-size-complex="0.16667in" fo:language="lt" fo:country="LT"/>
    </style:style>
    <style:style style:family="table-column" style:name="a1963">
      <style:table-column-properties style:column-width="3.95914in"/>
    </style:style>
    <style:style style:family="presentation" style:name="a1422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29">
      <style:text-properties fo:font-size="0.16667in" style:font-size-asian="0.16667in" style:font-size-complex="0.16667in" fo:language="pl" fo:country="PL"/>
    </style:style>
    <style:style style:family="table-column" style:name="a1964">
      <style:table-column-properties style:column-width="4.08987in"/>
    </style:style>
    <style:style style:family="text" style:name="a1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1965">
      <style:table-row-properties style:row-height="0.68102in"/>
    </style:style>
    <style:style style:family="text" style:name="a1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66">
      <style:text-properties fo:font-family="Calibri" fo:font-size="0.16667in" style:font-size-asian="0.16667in" style:font-size-complex="0.16667in" fo:language="pl" fo:country="PL"/>
    </style:style>
    <style:style style:family="text" style:name="a1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67">
      <style:text-properties fo:font-family="Calibri" fo:font-size="0.16667in" style:font-size-asian="0.16667in" style:font-size-complex="0.16667in" fo:language="en" fo:country="US"/>
    </style:style>
    <style:style style:family="text" style:name="a14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69">
      <style:text-properties fo:font-family="Calibri" fo:font-size="0.16667in" style:font-size-asian="0.16667in" style:font-size-complex="0.16667in" fo:language="en" fo:country="US"/>
    </style:style>
    <style:style style:family="text" style:name="a1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3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7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703">
      <style:drawing-page-properties draw:fill="bitmap" draw:fill-image-name="a1702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5in" style:font-size-asian="0.5in" style:font-size-complex="0.5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90">
      <style:paragraph-properties fo:line-height="9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0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3611in" style:font-size-asian="0.23611in" style:font-size-complex="0.236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08">
      <style:paragraph-properties fo:line-height="50%" fo:text-align="left" style:tab-stop-distance="0.5in" fo:margin-left="0in" fo:margin-right="0in" fo:text-indent="0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6111in" style:font-size-asian="0.36111in" style:font-size-complex="0.361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0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paragraph" style:name="a1699">
      <style:paragraph-properties fo:line-height="9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able-cell" style:name="a213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2133">
      <style:text-properties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134">
      <style:text-properties fo:font-size="0.16667in" style:font-size-asian="0.16667in" style:font-size-complex="0.16667in" fo:language="pl" fo:country="PL"/>
    </style:style>
    <style:style style:family="paragraph" style:name="a1970">
      <style:paragraph-properties/>
    </style:style>
    <style:style style:family="text" style:name="a2135">
      <style:text-properties fo:font-size="0.16667in" style:font-size-asian="0.16667in" style:font-size-complex="0.16667in" fo:language="pl" fo:country="PL" fo:font-style="italic" style:font-style-asian="italic" style:font-style-complex="italic"/>
    </style:style>
    <style:style style:family="text" style:name="a2136">
      <style:text-properties fo:font-size="0.16667in" style:font-size-asian="0.16667in" style:font-size-complex="0.16667in" fo:language="en" fo:country="US" fo:font-style="italic" style:font-style-asian="italic" style:font-style-complex="italic"/>
    </style:style>
    <style:style style:family="text" style:name="a1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37">
      <style:paragraph-properties/>
    </style:style>
    <style:style style:family="table-cell" style:name="a1972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73">
      <style:text-properties fo:font-family="Calibri" fo:font-size="0.16667in" style:font-size-asian="0.16667in" style:font-size-complex="0.16667in" fo:language="pl" fo:country="PL"/>
    </style:style>
    <style:style style:family="text" style:name="a1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39">
      <style:text-properties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974">
      <style:text-properties fo:font-family="Calibri" fo:font-size="0.16667in" style:font-size-asian="0.16667in" style:font-size-complex="0.16667in" fo:language="en" fo:country="US"/>
    </style:style>
    <style:style style:family="text" style:name="a1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1434">
      <style:paragraph-properties fo:line-height="100%" fo:text-align="center" style:tab-stop-distance="0.5in" fo:margin-left="0in" fo:margin-right="0in" fo:text-indent="0in" fo:margin-top="0.125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6">
      <style:text-properties fo:font-family="Calibri" fo:font-size="0.16667in" style:font-size-asian="0.16667in" style:font-size-complex="0.16667in" fo:language="en" fo:country="US"/>
    </style:style>
    <style:style style:family="text" style:name="a1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7">
      <style:paragraph-properties/>
    </style:style>
    <style:style style:family="paragraph" style:name="a1436">
      <style:paragraph-properties fo:line-height="100%" fo:text-align="right" style:tab-stop-distance="0.5in" fo:margin-left="0in" fo:margin-right="0in" fo:text-indent="0in" fo:margin-top="0.125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79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438">
      <style:paragraph-properties fo:line-height="100%" fo:text-align="right" style:tab-stop-distance="0.5in" fo:margin-left="0in" fo:margin-right="0in" fo:text-indent="0in" fo:margin-top="0.125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12">
      <style:paragraph-properties fo:line-height="100%" fo:text-align="left" style:tab-stop-distance="0.5in" fo:margin-left="0.3125in" fo:margin-right="0in" fo:text-indent="-0.3125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9">
      <style:paragraph-properties fo:line-height="110%" fo:text-align="left" style:tab-stop-distance="0.5in" fo:margin-left="0.3125in" fo:margin-right="0in" fo:text-indent="-0.3125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0">
      <style:text-properties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141">
      <style:text-properties fo:font-size="0.16667in" style:font-size-asian="0.16667in" style:font-size-complex="0.16667in" fo:language="pl" fo:country="PL"/>
    </style:style>
    <style:style style:family="text" style:name="a2142">
      <style:text-properties fo:font-size="0.16667in" style:font-size-asian="0.16667in" style:font-size-complex="0.16667in" fo:language="en" fo:country="US"/>
    </style:style>
    <style:style style:family="paragraph" style:name="a2143">
      <style:paragraph-properties/>
    </style:style>
    <style:style style:family="text" style:name="a1980">
      <style:text-properties fo:font-family="Calibri" fo:font-size="0.16667in" style:font-size-asian="0.16667in" style:font-size-complex="0.16667in" fo:language="pl" fo:country="PL"/>
    </style:style>
    <style:style style:family="text" style:name="a2145">
      <style:text-properties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981">
      <style:text-properties fo:font-family="Calibri" fo:font-size="0.16667in" style:font-size-asian="0.16667in" style:font-size-complex="0.16667in" fo:language="en" fo:country="US"/>
    </style:style>
    <style:style style:family="text" style:name="a2146">
      <style:text-properties fo:font-size="0.16667in" style:font-size-asian="0.16667in" style:font-size-complex="0.16667in" fo:language="pl" fo:country="PL" fo:font-weight="bold" style:font-weight-asian="bold" style:font-weight-complex="bold"/>
    </style:style>
    <style:style style:family="paragraph" style:name="a1440">
      <style:paragraph-properties fo:line-height="100%" fo:text-align="left" style:tab-stop-distance="0.5in" fo:margin-left="0in" fo:margin-right="0in" fo:text-indent="0in" fo:margin-top="0.125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7">
      <style:text-properties style:text-position="0% 100%" fo:font-size="0.16667in" style:font-size-asian="0.16667in" style:font-size-complex="0.16667in" fo:language="en" fo:country="US" fo:font-weight="bold" style:font-weight-asian="bold" style:font-weight-complex="bold"/>
    </style:style>
    <style:style style:family="paragraph" style:name="a19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resentation" style:name="a14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148">
      <style:text-properties fo:font-size="0.16667in" style:font-size-asian="0.16667in" style:font-size-complex="0.16667in" fo:language="en" fo:country="US" fo:font-weight="bold" style:font-weight-asian="bold" style:font-weight-complex="bold"/>
    </style:style>
    <style:style style:family="text" style:name="a1983">
      <style:text-properties fo:font-family="Calibri" fo:font-size="0.16667in" style:font-size-asian="0.16667in" style:font-size-complex="0.16667in" fo:language="en" fo:country="US"/>
    </style:style>
    <style:style style:family="text" style:name="a1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pl" fo:country="PL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49">
      <style:text-properties fo:font-size="0.16667in" style:font-size-asian="0.16667in" style:font-size-complex="0.16667in" fo:language="en" fo:country="US" fo:font-weight="normal" style:font-weight-asian="normal" style:font-weight-complex="normal"/>
    </style:style>
    <style:style style:family="paragraph" style:name="a1984">
      <style:paragraph-properties/>
    </style:style>
    <style:style style:family="text" style:name="a1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lt" fo:country="LT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pl" fo:country="PL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986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44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7">
      <style:text-properties fo:font-family="Calibri" fo:font-size="0.16667in" style:font-size-asian="0.16667in" style:font-size-complex="0.16667in" fo:language="pl" fo:country="PL"/>
    </style:style>
    <style:style style:family="text" style:name="a1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pl" fo:country="PL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88">
      <style:text-properties fo:font-family="Calibri" fo:font-size="0.16667in" style:font-size-asian="0.16667in" style:font-size-complex="0.16667in" fo:language="en" fo:country="US"/>
    </style:style>
    <style:style style:family="paragraph" style:name="a144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pl" fo:country="PL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0556in" style:font-size-asian="0.30556in" style:font-size-complex="0.30556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6">
      <style:paragraph-properties fo:line-height="100%" fo:text-align="left" style:tab-stop-distance="0.5in" fo:margin-left="0.3125in" fo:margin-right="0in" fo:text-indent="-0.3125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3611in" style:font-size-asian="0.23611in" style:font-size-complex="0.23611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9">
      <style:paragraph-properties fo:line-height="50%" fo:text-align="left" style:tab-stop-distance="0.5in" fo:margin-left="0.3125in" fo:margin-right="0in" fo:text-indent="-0.312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0">
      <style:text-properties fo:font-size="0.16667in" style:font-size-asian="0.16667in" style:font-size-complex="0.16667in" fo:language="pl" fo:country="PL"/>
    </style:style>
    <style:style style:family="text" style:name="a2151">
      <style:text-properties fo:font-size="0.16667in" style:font-size-asian="0.16667in" style:font-size-complex="0.16667in" fo:language="pl" fo:country="PL" fo:font-weight="normal" style:font-weight-asian="normal" style:font-weight-complex="normal"/>
    </style:style>
    <style:style style:family="text" style:name="a2152">
      <style:text-properties fo:font-size="0.16667in" style:font-size-asian="0.16667in" style:font-size-complex="0.16667in" fo:language="en" fo:country="US" fo:font-weight="normal" style:font-weight-asian="normal" style:font-weight-complex="normal"/>
    </style:style>
    <style:style style:family="text" style:name="a2153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paragraph" style:name="a21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1990">
      <style:text-properties fo:font-family="Calibri" fo:font-size="0.16667in" style:font-size-asian="0.16667in" style:font-size-complex="0.16667in" fo:language="en" fo:country="US"/>
    </style:style>
    <style:style style:family="table-cell" style:name="a2155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paragraph" style:name="a1991">
      <style:paragraph-properties/>
    </style:style>
    <style:style style:family="text" style:name="a2156">
      <style:text-properties fo:font-size="0.16667in" style:font-size-asian="0.16667in" style:font-size-complex="0.16667in" fo:language="pl" fo:country="PL" fo:font-weight="bold" style:font-weight-asian="bold" style:font-weight-complex="bold"/>
    </style:style>
    <style:style style:family="paragraph" style:name="a145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57">
      <style:text-properties fo:font-size="0.16667in" style:font-size-asian="0.16667in" style:font-size-complex="0.16667in" fo:language="pl" fo:country="PL"/>
    </style:style>
    <style:style style:family="graphic" style:name="a1451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1736in" svg:stroke-color="#000000" svg:stroke-opacity="100%" draw:stroke-linejoin="miter" svg:stroke-linecap="round" draw:auto-grow-width="false" draw:auto-grow-height="false"/>
      <style:paragraph-properties style:font-independent-line-spacing="true" style:writing-mode="lr-tb"/>
    </style:style>
    <style:style style:family="text" style:name="a2158">
      <style:text-properties fo:font-size="0.16667in" style:font-size-asian="0.16667in" style:font-size-complex="0.16667in" fo:language="en" fo:country="US"/>
    </style:style>
    <style:style style:family="table-cell" style:name="a199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ext" style:name="a1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pl" fo:country="PL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159">
      <style:text-properties style:text-position="0% 100%" fo:font-size="0.16667in" style:font-size-asian="0.16667in" style:font-size-complex="0.16667in" fo:language="en" fo:country="US"/>
    </style:style>
    <style:style style:family="table-row" style:name="a1994">
      <style:table-row-properties style:row-height="1.2106in"/>
    </style:style>
    <style:style style:family="text" style:name="a1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pl" fo:country="PL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95">
      <style:text-properties fo:color="#181717" fo:font-family="Calibri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paragraph" style:name="a145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6">
      <style:text-properties fo:color="#181717" fo:font-family="Calibri" style:font-family-asian="MS Mincho" style:font-family-complex="Times New Roman" style:font-family-generic-asian="modern" style:font-family-generic-complex="roman" style:font-pitch-asian="fixed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1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pl" fo:country="PL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1456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8">
      <style:text-properties fo:font-family="Calibri" fo:font-size="0.16667in" style:font-size-asian="0.16667in" style:font-size-complex="0.16667in" fo:language="en" fo:country="US"/>
    </style:style>
    <style:style style:family="text" style:name="a14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pl" fo:country="PL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99">
      <style:paragraph-properties/>
    </style:style>
    <style:style style:family="text" style:name="a1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9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733">
      <style:drawing-page-properties draw:fill="bitmap" draw:fill-image-name="a1732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5in" style:font-size-asian="0.5in" style:font-size-complex="0.5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Calibri" style:font-family-generic="swiss" style:font-family-generic-complex="swiss" style:font-pitch="variable" style:font-pitch-complex="variable" fo:font-size="0.5in" style:font-size-asian="0.5in" style:font-size-complex="0.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36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37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9167in" style:font-size-asian="0.29167in" style:font-size-complex="0.29167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9">
      <style:paragraph-properties fo:line-height="90%" fo:text-align="right" style:tab-stop-distance="0.5in" fo:margin-left="0in" fo:margin-right="0in" fo:text-indent="0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0">
      <style:text-properties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161">
      <style:text-properties fo:font-size="0.16667in" style:font-size-asian="0.16667in" style:font-size-complex="0.16667in" fo:language="pl" fo:country="PL"/>
    </style:style>
    <style:style style:family="paragraph" style:name="a21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text" style:name="a2163">
      <style:text-properties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164">
      <style:text-properties fo:font-size="0.16667in" style:font-size-asian="0.16667in" style:font-size-complex="0.16667in" fo:language="pl" fo:country="PL"/>
    </style:style>
    <style:style style:family="paragraph" style:name="a2165">
      <style:paragraph-properties/>
    </style:style>
    <style:style style:family="graphic" style:name="a1460">
      <style:graphic-properties fo:wrap-option="wrap" fo:padding-top="0.05in" fo:padding-bottom="0.05in" fo:padding-left="0.1in" fo:padding-right="0.1in" draw:textarea-vertical-align="middle" draw:textarea-horizontal-align="center" draw:fill="solid" draw:fill-color="#ffffff" draw:opacity="100%" draw:stroke="solid" svg:stroke-width="0.01736in" svg:stroke-color="#000000" svg:stroke-opacity="100%" draw:stroke-linejoin="miter" svg:stroke-linecap="round" draw:auto-grow-width="false" draw:auto-grow-height="false"/>
      <style:paragraph-properties style:font-independent-line-spacing="true" style:writing-mode="lr-tb"/>
    </style:style>
    <style:style style:family="text" style:name="a2167">
      <style:text-properties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168">
      <style:text-properties fo:font-size="0.16667in" style:font-size-asian="0.16667in" style:font-size-complex="0.16667in" fo:language="pl" fo:country="PL"/>
    </style:style>
    <style:style style:family="drawing-page" style:name="a1462">
      <style:drawing-page-properties draw:fill="bitmap" draw:fill-image-name="a1461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69">
      <style:text-properties style:text-position="0% 100%" fo:font-size="0.16667in" style:font-size-asian="0.16667in" style:font-size-complex="0.16667in" fo:language="en" fo:country="US"/>
    </style:style>
    <style:style style:family="presentation" style:name="a146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5">
      <style:paragraph-properties fo:line-height="10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8">
      <style:paragraph-properties fo:line-height="10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5">
      <style:paragraph-properties fo:line-height="90%" fo:text-align="left" style:tab-stop-distance="0.5in" fo:margin-left="0.375in" fo:margin-right="0in" fo:text-indent="-0.375in" fo:margin-top="0.09722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8889in" style:font-size-asian="0.38889in" style:font-size-complex="0.38889in" fo:letter-spacing="0in" fo:language="lt" fo:country="LT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70">
      <style:text-properties fo:font-family="Calibri" style:font-family-complex="Times New Roman" style:font-family-generic-complex="roman" style:font-pitch-complex="variable" fo:font-size="0.16667in" style:font-size-asian="0.16667in" style:font-size-complex="0.16667in" fo:language="pl" fo:country="PL"/>
    </style:style>
    <style:style style:family="paragraph" style:name="a2171">
      <style:paragraph-properties/>
    </style:style>
    <style:style style:family="table-cell" style:name="a2173">
      <style:table-cell-properties style:vertical-align="top" fo:padding-top="0.05in" fo:padding-bottom="0.05in" fo:padding-left="0.1in" fo:padding-right="0.1in"/>
      <style:paragraph-properties style:writing-mode="lr-tb"/>
    </style:style>
    <style:style style:family="table-row" style:name="a2174">
      <style:table-row-properties style:row-height="1.5147in"/>
    </style:style>
    <style:style style:family="text" style:name="a2175">
      <style:text-properties style:text-position="0% 100%" fo:font-family="Corbel" style:font-family-complex="Times New Roman" style:font-family-generic-complex="roman" style:font-pitch-complex="variable" fo:font-size="0.16667in" style:font-size-asian="0.16667in" style:font-size-complex="0.16667in" fo:language="pl" fo:country="PL" fo:font-weight="bold" style:font-weight-asian="bold" style:font-weight-complex="bold"/>
    </style:style>
    <style:style style:family="text" style:name="a2176">
      <style:text-properties fo:font-family="Corbel" fo:font-size="0.16667in" style:font-size-asian="0.16667in" style:font-size-complex="0.16667in" fo:language="en" fo:country="US"/>
    </style:style>
    <style:style style:family="text" style:name="a1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</style:style>
    <style:style style:family="paragraph" style:name="a1471">
      <style:paragraph-properties fo:line-height="10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78">
      <style:text-properties fo:font-family="Calibri" fo:font-size="0.16667in" style:font-size-asian="0.16667in" style:font-size-complex="0.16667in" fo:language="en" fo:country="US"/>
    </style:style>
    <style:style style:family="paragraph" style:name="a2179">
      <style:paragraph-properties/>
    </style:style>
    <style:style style:family="text" style:name="a1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pl" fo:country="PL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6">
      <style:paragraph-properties fo:line-height="10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584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2260">
      <text:list-level-style-bullet text:level="1" text:bullet-char="ü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ü">
        <style:list-level-properties text:space-before="0.5in" text:min-label-width="0.375in"/>
        <style:text-properties fo:font-family="Wingdings" style:font-pitch="variable" fo:font-size="100%"/>
      </text:list-level-style-bullet>
      <text:list-level-style-bullet text:level="3" text:bullet-char="ü">
        <style:list-level-properties text:space-before="1in" text:min-label-width="0.375in"/>
        <style:text-properties fo:font-family="Wingdings" style:font-pitch="variable" fo:font-size="100%"/>
      </text:list-level-style-bullet>
      <text:list-level-style-bullet text:level="4" text:bullet-char="ü">
        <style:list-level-properties text:space-before="1.5in" text:min-label-width="0.375in"/>
        <style:text-properties fo:font-family="Wingdings" style:font-pitch="variable" fo:font-size="100%"/>
      </text:list-level-style-bullet>
      <text:list-level-style-bullet text:level="5" text:bullet-char="ü">
        <style:list-level-properties text:space-before="2in" text:min-label-width="0.375in"/>
        <style:text-properties fo:font-family="Wingdings" style:font-pitch="variable" fo:font-size="100%"/>
      </text:list-level-style-bullet>
      <text:list-level-style-bullet text:level="6" text:bullet-char="ü">
        <style:list-level-properties text:space-before="2.5in" text:min-label-width="0.375in"/>
        <style:text-properties fo:font-family="Wingdings" style:font-pitch="variable" fo:font-size="100%"/>
      </text:list-level-style-bullet>
      <text:list-level-style-bullet text:level="7" text:bullet-char="ü">
        <style:list-level-properties text:space-before="3in" text:min-label-width="0.375in"/>
        <style:text-properties fo:font-family="Wingdings" style:font-pitch="variable" fo:font-size="100%"/>
      </text:list-level-style-bullet>
      <text:list-level-style-bullet text:level="8" text:bullet-char="ü">
        <style:list-level-properties text:space-before="3.5in" text:min-label-width="0.375in"/>
        <style:text-properties fo:font-family="Wingdings" style:font-pitch="variable" fo:font-size="100%"/>
      </text:list-level-style-bullet>
      <text:list-level-style-bullet text:level="9" text:bullet-char="ü">
        <style:list-level-properties text:space-before="4in" text:min-label-width="0.375in"/>
        <style:text-properties fo:font-family="Wingdings" style:font-pitch="variable" fo:font-size="100%"/>
      </text:list-level-style-bullet>
    </text:list-style>
    <text:list-style style:name="a1832"/>
    <text:list-style style:name="a2263">
      <text:list-level-style-bullet text:level="1" text:bullet-char="ü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ü">
        <style:list-level-properties text:space-before="0.5in" text:min-label-width="0.375in"/>
        <style:text-properties fo:font-family="Wingdings" style:font-pitch="variable" fo:font-size="100%"/>
      </text:list-level-style-bullet>
      <text:list-level-style-bullet text:level="3" text:bullet-char="ü">
        <style:list-level-properties text:space-before="1in" text:min-label-width="0.375in"/>
        <style:text-properties fo:font-family="Wingdings" style:font-pitch="variable" fo:font-size="100%"/>
      </text:list-level-style-bullet>
      <text:list-level-style-bullet text:level="4" text:bullet-char="ü">
        <style:list-level-properties text:space-before="1.5in" text:min-label-width="0.375in"/>
        <style:text-properties fo:font-family="Wingdings" style:font-pitch="variable" fo:font-size="100%"/>
      </text:list-level-style-bullet>
      <text:list-level-style-bullet text:level="5" text:bullet-char="ü">
        <style:list-level-properties text:space-before="2in" text:min-label-width="0.375in"/>
        <style:text-properties fo:font-family="Wingdings" style:font-pitch="variable" fo:font-size="100%"/>
      </text:list-level-style-bullet>
      <text:list-level-style-bullet text:level="6" text:bullet-char="ü">
        <style:list-level-properties text:space-before="2.5in" text:min-label-width="0.375in"/>
        <style:text-properties fo:font-family="Wingdings" style:font-pitch="variable" fo:font-size="100%"/>
      </text:list-level-style-bullet>
      <text:list-level-style-bullet text:level="7" text:bullet-char="ü">
        <style:list-level-properties text:space-before="3in" text:min-label-width="0.375in"/>
        <style:text-properties fo:font-family="Wingdings" style:font-pitch="variable" fo:font-size="100%"/>
      </text:list-level-style-bullet>
      <text:list-level-style-bullet text:level="8" text:bullet-char="ü">
        <style:list-level-properties text:space-before="3.5in" text:min-label-width="0.375in"/>
        <style:text-properties fo:font-family="Wingdings" style:font-pitch="variable" fo:font-size="100%"/>
      </text:list-level-style-bullet>
      <text:list-level-style-bullet text:level="9" text:bullet-char="ü">
        <style:list-level-properties text:space-before="4in" text:min-label-width="0.375in"/>
        <style:text-properties fo:font-family="Wingdings" style:font-pitch="variable" fo:font-size="100%"/>
      </text:list-level-style-bullet>
    </text:list-style>
    <text:list-style style:name="a153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881"/>
    <text:list-style style:name="a1836"/>
    <text:list-style style:name="a1885"/>
    <text:list-style style:name="a2034"/>
    <text:list-style style:name="a1888"/>
    <text:list-style style:name="a23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900"/>
    <text:list-style style:name="a1655">
      <text:list-level-style-number text:level="1" style:num-format="">
        <style:list-level-properties text:space-before="0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1in" text:min-label-width="0.3125in"/>
      </text:list-level-style-number>
      <text:list-level-style-number text:level="4" style:num-format="">
        <style:list-level-properties text:space-before="1.375in" text:min-label-width="0.3125in"/>
      </text:list-level-style-number>
      <text:list-level-style-number text:level="5" style:num-format="">
        <style:list-level-properties text:space-before="1.8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2038"/>
    <text:list-style style:name="a2380">
      <text:list-level-style-bullet text:level="1" text:bullet-char="§">
        <style:list-level-properties text:space-before="0in" text:min-label-width="0.3125in"/>
        <style:text-properties fo:color="#1287c3" fo:font-family="Wingdings" style:font-pitch="variable" fo:font-size="145%"/>
      </text:list-level-style-bullet>
      <text:list-level-style-bullet text:level="2" text:bullet-char="§">
        <style:list-level-properties text:space-before="0.5in" text:min-label-width="0.3125in"/>
        <style:text-properties fo:color="#1287c3" fo:font-family="Wingdings" style:font-pitch="variable" fo:font-size="145%"/>
      </text:list-level-style-bullet>
      <text:list-level-style-bullet text:level="3" text:bullet-char="§">
        <style:list-level-properties text:space-before="1in" text:min-label-width="0.3125in"/>
        <style:text-properties fo:color="#1287c3" fo:font-family="Wingdings" style:font-pitch="variable" fo:font-size="145%"/>
      </text:list-level-style-bullet>
      <text:list-level-style-bullet text:level="4" text:bullet-char="§">
        <style:list-level-properties text:space-before="1.375in" text:min-label-width="0.3125in"/>
        <style:text-properties fo:color="#1287c3" fo:font-family="Wingdings" style:font-pitch="variable" fo:font-size="145%"/>
      </text:list-level-style-bullet>
      <text:list-level-style-bullet text:level="5" text:bullet-char="§">
        <style:list-level-properties text:space-before="1.875in" text:min-label-width="0.3125in"/>
        <style:text-properties fo:color="#1287c3" fo:font-family="Wingdings" style:font-pitch="variable" fo:font-size="145%"/>
      </text:list-level-style-bullet>
      <text:list-level-style-bullet text:level="6" text:bullet-char="§">
        <style:list-level-properties text:space-before="2.4375in" text:min-label-width="0.3125in"/>
        <style:text-properties fo:color="#1287c3" fo:font-family="Wingdings" style:font-pitch="variable" fo:font-size="145%"/>
      </text:list-level-style-bullet>
      <text:list-level-style-bullet text:level="7" text:bullet-char="§">
        <style:list-level-properties text:space-before="2.9375in" text:min-label-width="0.3125in"/>
        <style:text-properties fo:color="#1287c3" fo:font-family="Wingdings" style:font-pitch="variable" fo:font-size="145%"/>
      </text:list-level-style-bullet>
      <text:list-level-style-bullet text:level="8" text:bullet-char="§">
        <style:list-level-properties text:space-before="3.4375in" text:min-label-width="0.3125in"/>
        <style:text-properties fo:color="#1287c3" fo:font-family="Wingdings" style:font-pitch="variable" fo:font-size="145%"/>
      </text:list-level-style-bullet>
      <text:list-level-style-bullet text:level="9" text:bullet-char="§">
        <style:list-level-properties text:space-before="3.9375in" text:min-label-width="0.3125in"/>
        <style:text-properties fo:color="#1287c3" fo:font-family="Wingdings" style:font-pitch="variable" fo:font-size="145%"/>
      </text:list-level-style-bullet>
    </text:list-style>
    <text:list-style style:name="a23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903"/>
    <text:list-style style:name="a1952"/>
    <text:list-style style:name="a147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2384">
      <text:list-level-style-bullet text:level="1" text:bullet-char="§">
        <style:list-level-properties text:space-before="0in" text:min-label-width="0.3125in"/>
        <style:text-properties fo:color="#1287c3" fo:font-family="Wingdings" style:font-pitch="variable" fo:font-size="145%"/>
      </text:list-level-style-bullet>
      <text:list-level-style-bullet text:level="2" text:bullet-char="§">
        <style:list-level-properties text:space-before="0.5in" text:min-label-width="0.3125in"/>
        <style:text-properties fo:color="#1287c3" fo:font-family="Wingdings" style:font-pitch="variable" fo:font-size="145%"/>
      </text:list-level-style-bullet>
      <text:list-level-style-bullet text:level="3" text:bullet-char="§">
        <style:list-level-properties text:space-before="1in" text:min-label-width="0.3125in"/>
        <style:text-properties fo:color="#1287c3" fo:font-family="Wingdings" style:font-pitch="variable" fo:font-size="145%"/>
      </text:list-level-style-bullet>
      <text:list-level-style-bullet text:level="4" text:bullet-char="§">
        <style:list-level-properties text:space-before="1.375in" text:min-label-width="0.3125in"/>
        <style:text-properties fo:color="#1287c3" fo:font-family="Wingdings" style:font-pitch="variable" fo:font-size="145%"/>
      </text:list-level-style-bullet>
      <text:list-level-style-bullet text:level="5" text:bullet-char="§">
        <style:list-level-properties text:space-before="1.875in" text:min-label-width="0.3125in"/>
        <style:text-properties fo:color="#1287c3" fo:font-family="Wingdings" style:font-pitch="variable" fo:font-size="145%"/>
      </text:list-level-style-bullet>
      <text:list-level-style-bullet text:level="6" text:bullet-char="§">
        <style:list-level-properties text:space-before="2.4375in" text:min-label-width="0.3125in"/>
        <style:text-properties fo:color="#1287c3" fo:font-family="Wingdings" style:font-pitch="variable" fo:font-size="145%"/>
      </text:list-level-style-bullet>
      <text:list-level-style-bullet text:level="7" text:bullet-char="§">
        <style:list-level-properties text:space-before="2.9375in" text:min-label-width="0.3125in"/>
        <style:text-properties fo:color="#1287c3" fo:font-family="Wingdings" style:font-pitch="variable" fo:font-size="145%"/>
      </text:list-level-style-bullet>
      <text:list-level-style-bullet text:level="8" text:bullet-char="§">
        <style:list-level-properties text:space-before="3.4375in" text:min-label-width="0.3125in"/>
        <style:text-properties fo:color="#1287c3" fo:font-family="Wingdings" style:font-pitch="variable" fo:font-size="145%"/>
      </text:list-level-style-bullet>
      <text:list-level-style-bullet text:level="9" text:bullet-char="§">
        <style:list-level-properties text:space-before="3.9375in" text:min-label-width="0.3125in"/>
        <style:text-properties fo:color="#1287c3" fo:font-family="Wingdings" style:font-pitch="variable" fo:font-size="145%"/>
      </text:list-level-style-bullet>
    </text:list-style>
    <text:list-style style:name="a2103"/>
    <text:list-style style:name="a1720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908"/>
    <text:list-style style:name="a2387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4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772"/>
    <text:list-style style:name="a2109"/>
    <text:list-style style:name="a1727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777"/>
    <text:list-style style:name="a1840"/>
    <text:list-style style:name="a1596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891"/>
    <text:list-style style:name="a1843"/>
    <text:list-style style:name="a15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2227">
      <text:list-level-style-bullet text:level="1" text:bullet-char="ü">
        <style:list-level-properties text:space-before="0in" text:min-label-width="0.3125in"/>
        <style:text-properties fo:font-family="Wingdings" style:font-pitch="variable" fo:font-size="100%"/>
      </text:list-level-style-bullet>
      <text:list-level-style-bullet text:level="2" text:bullet-char="ü">
        <style:list-level-properties text:space-before="0.5in" text:min-label-width="0.3125in"/>
        <style:text-properties fo:font-family="Wingdings" style:font-pitch="variable" fo:font-size="100%"/>
      </text:list-level-style-bullet>
      <text:list-level-style-bullet text:level="3" text:bullet-char="ü">
        <style:list-level-properties text:space-before="1in" text:min-label-width="0.3125in"/>
        <style:text-properties fo:font-family="Wingdings" style:font-pitch="variable" fo:font-size="100%"/>
      </text:list-level-style-bullet>
      <text:list-level-style-bullet text:level="4" text:bullet-char="ü">
        <style:list-level-properties text:space-before="1.5in" text:min-label-width="0.3125in"/>
        <style:text-properties fo:font-family="Wingdings" style:font-pitch="variable" fo:font-size="100%"/>
      </text:list-level-style-bullet>
      <text:list-level-style-bullet text:level="5" text:bullet-char="ü">
        <style:list-level-properties text:space-before="2in" text:min-label-width="0.3125in"/>
        <style:text-properties fo:font-family="Wingdings" style:font-pitch="variable" fo:font-size="100%"/>
      </text:list-level-style-bullet>
      <text:list-level-style-bullet text:level="6" text:bullet-char="ü">
        <style:list-level-properties text:space-before="2.5in" text:min-label-width="0.3125in"/>
        <style:text-properties fo:font-family="Wingdings" style:font-pitch="variable" fo:font-size="100%"/>
      </text:list-level-style-bullet>
      <text:list-level-style-bullet text:level="7" text:bullet-char="ü">
        <style:list-level-properties text:space-before="3in" text:min-label-width="0.3125in"/>
        <style:text-properties fo:font-family="Wingdings" style:font-pitch="variable" fo:font-size="100%"/>
      </text:list-level-style-bullet>
      <text:list-level-style-bullet text:level="8" text:bullet-char="ü">
        <style:list-level-properties text:space-before="3.5in" text:min-label-width="0.3125in"/>
        <style:text-properties fo:font-family="Wingdings" style:font-pitch="variable" fo:font-size="100%"/>
      </text:list-level-style-bullet>
      <text:list-level-style-bullet text:level="9" text:bullet-char="ü">
        <style:list-level-properties text:space-before="4in" text:min-label-width="0.3125in"/>
        <style:text-properties fo:font-family="Wingdings" style:font-pitch="variable" fo:font-size="100%"/>
      </text:list-level-style-bullet>
    </text:list-style>
    <text:list-style style:name="a1846"/>
    <text:list-style style:name="a1895"/>
    <text:list-style style:name="a2044"/>
    <text:list-style style:name="a1615">
      <text:list-level-style-number text:level="1" style:num-format="">
        <style:list-level-properties text:space-before="0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1in" text:min-label-width="0.3125in"/>
      </text:list-level-style-number>
      <text:list-level-style-number text:level="4" style:num-format="">
        <style:list-level-properties text:space-before="1.375in" text:min-label-width="0.3125in"/>
      </text:list-level-style-number>
      <text:list-level-style-number text:level="5" style:num-format="">
        <style:list-level-properties text:space-before="1.8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1663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2095"/>
    <text:list-style style:name="a2047"/>
    <text:list-style style:name="a2390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4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483">
      <text:list-level-style-number text:level="1" style:num-format="1" style:num-suffix="." text:start-value="4">
        <style:list-level-properties text:space-before="0in" text:min-label-width="0.5625in"/>
        <style:text-properties fo:color="#1287c3" fo:font-family="Arial" fo:font-size="145%"/>
      </text:list-level-style-number>
      <text:list-level-style-number text:level="2" style:num-format="1" style:num-suffix="." text:start-value="4">
        <style:list-level-properties text:space-before="0.5in" text:min-label-width="0.5625in"/>
        <style:text-properties fo:color="#1287c3" fo:font-family="Arial" fo:font-size="145%"/>
      </text:list-level-style-number>
      <text:list-level-style-number text:level="3" style:num-format="1" style:num-suffix="." text:start-value="4">
        <style:list-level-properties text:space-before="1in" text:min-label-width="0.5625in"/>
        <style:text-properties fo:color="#1287c3" fo:font-family="Arial" fo:font-size="145%"/>
      </text:list-level-style-number>
      <text:list-level-style-number text:level="4" style:num-format="1" style:num-suffix="." text:start-value="4">
        <style:list-level-properties text:space-before="1.375in" text:min-label-width="0.5625in"/>
        <style:text-properties fo:color="#1287c3" fo:font-family="Arial" fo:font-size="145%"/>
      </text:list-level-style-number>
      <text:list-level-style-number text:level="5" style:num-format="1" style:num-suffix="." text:start-value="4">
        <style:list-level-properties text:space-before="1.875in" text:min-label-width="0.5625in"/>
        <style:text-properties fo:color="#1287c3" fo:font-family="Arial" fo:font-size="145%"/>
      </text:list-level-style-number>
      <text:list-level-style-number text:level="6" style:num-format="1" style:num-suffix="." text:start-value="4">
        <style:list-level-properties text:space-before="2.4375in" text:min-label-width="0.5625in"/>
        <style:text-properties fo:color="#1287c3" fo:font-family="Arial" fo:font-size="145%"/>
      </text:list-level-style-number>
      <text:list-level-style-number text:level="7" style:num-format="1" style:num-suffix="." text:start-value="4">
        <style:list-level-properties text:space-before="2.9375in" text:min-label-width="0.5625in"/>
        <style:text-properties fo:color="#1287c3" fo:font-family="Arial" fo:font-size="145%"/>
      </text:list-level-style-number>
      <text:list-level-style-number text:level="8" style:num-format="1" style:num-suffix="." text:start-value="4">
        <style:list-level-properties text:space-before="3.4375in" text:min-label-width="0.5625in"/>
        <style:text-properties fo:color="#1287c3" fo:font-family="Arial" fo:font-size="145%"/>
      </text:list-level-style-number>
      <text:list-level-style-number text:level="9" style:num-format="1" style:num-suffix="." text:start-value="4">
        <style:list-level-properties text:space-before="3.9375in" text:min-label-width="0.5625in"/>
        <style:text-properties fo:color="#1287c3" fo:font-family="Arial" fo:font-size="145%"/>
      </text:list-level-style-number>
    </text:list-style>
    <text:list-style style:name="a23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730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486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918"/>
    <text:list-style style:name="a1782"/>
    <text:list-style style:name="a2166"/>
    <text:list-style style:name="a15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5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787"/>
    <text:list-style style:name="a2230">
      <text:list-level-style-bullet text:level="1" text:bullet-char="ü">
        <style:list-level-properties text:space-before="0in" text:min-label-width="0.3125in"/>
        <style:text-properties fo:font-family="Wingdings" style:font-pitch="variable" fo:font-size="100%"/>
      </text:list-level-style-bullet>
      <text:list-level-style-bullet text:level="2" text:bullet-char="ü">
        <style:list-level-properties text:space-before="0.5in" text:min-label-width="0.3125in"/>
        <style:text-properties fo:font-family="Wingdings" style:font-pitch="variable" fo:font-size="100%"/>
      </text:list-level-style-bullet>
      <text:list-level-style-bullet text:level="3" text:bullet-char="ü">
        <style:list-level-properties text:space-before="1in" text:min-label-width="0.3125in"/>
        <style:text-properties fo:font-family="Wingdings" style:font-pitch="variable" fo:font-size="100%"/>
      </text:list-level-style-bullet>
      <text:list-level-style-bullet text:level="4" text:bullet-char="ü">
        <style:list-level-properties text:space-before="1.5in" text:min-label-width="0.3125in"/>
        <style:text-properties fo:font-family="Wingdings" style:font-pitch="variable" fo:font-size="100%"/>
      </text:list-level-style-bullet>
      <text:list-level-style-bullet text:level="5" text:bullet-char="ü">
        <style:list-level-properties text:space-before="2in" text:min-label-width="0.3125in"/>
        <style:text-properties fo:font-family="Wingdings" style:font-pitch="variable" fo:font-size="100%"/>
      </text:list-level-style-bullet>
      <text:list-level-style-bullet text:level="6" text:bullet-char="ü">
        <style:list-level-properties text:space-before="2.5in" text:min-label-width="0.3125in"/>
        <style:text-properties fo:font-family="Wingdings" style:font-pitch="variable" fo:font-size="100%"/>
      </text:list-level-style-bullet>
      <text:list-level-style-bullet text:level="7" text:bullet-char="ü">
        <style:list-level-properties text:space-before="3in" text:min-label-width="0.3125in"/>
        <style:text-properties fo:font-family="Wingdings" style:font-pitch="variable" fo:font-size="100%"/>
      </text:list-level-style-bullet>
      <text:list-level-style-bullet text:level="8" text:bullet-char="ü">
        <style:list-level-properties text:space-before="3.5in" text:min-label-width="0.3125in"/>
        <style:text-properties fo:font-family="Wingdings" style:font-pitch="variable" fo:font-size="100%"/>
      </text:list-level-style-bullet>
      <text:list-level-style-bullet text:level="9" text:bullet-char="ü">
        <style:list-level-properties text:space-before="4in" text:min-label-width="0.3125in"/>
        <style:text-properties fo:font-family="Wingdings" style:font-pitch="variable" fo:font-size="100%"/>
      </text:list-level-style-bullet>
    </text:list-style>
    <text:list-style style:name="a15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850"/>
    <text:list-style style:name="a1559">
      <text:list-level-style-number text:level="1" style:num-format="">
        <style:list-level-properties text:space-before="0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1in" text:min-label-width="0.3125in"/>
      </text:list-level-style-number>
      <text:list-level-style-number text:level="4" style:num-format="">
        <style:list-level-properties text:space-before="1.375in" text:min-label-width="0.3125in"/>
      </text:list-level-style-number>
      <text:list-level-style-number text:level="5" style:num-format="">
        <style:list-level-properties text:space-before="1.8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2000"/>
    <text:list-style style:name="a1805"/>
    <text:list-style style:name="a2052"/>
    <text:list-style style:name="a1856"/>
    <text:list-style style:name="a1809"/>
    <text:list-style style:name="a1671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2006"/>
    <text:list-style style:name="a1859"/>
    <text:list-style style:name="a1625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674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23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2057"/>
    <text:list-style style:name="a1971"/>
    <text:list-style style:name="a1923"/>
    <text:list-style style:name="a2308">
      <text:list-level-style-bullet text:level="1" text:bullet-char="•">
        <style:list-level-properties text:space-before="0in" text:min-label-width="0.375in"/>
        <style:text-properties fo:color="#1287c3" fo:font-family="Arial" style:font-family-generic="modern" style:font-pitch="fixed" fo:font-size="145%"/>
      </text:list-level-style-bullet>
      <text:list-level-style-bullet text:level="2" text:bullet-char="•">
        <style:list-level-properties text:space-before="0.5in" text:min-label-width="0.375in"/>
        <style:text-properties fo:color="#1287c3" fo:font-family="Arial" style:font-family-generic="modern" style:font-pitch="fixed" fo:font-size="145%"/>
      </text:list-level-style-bullet>
      <text:list-level-style-bullet text:level="3" text:bullet-char="•">
        <style:list-level-properties text:space-before="1in" text:min-label-width="0.375in"/>
        <style:text-properties fo:color="#1287c3" fo:font-family="Arial" style:font-family-generic="modern" style:font-pitch="fixed" fo:font-size="145%"/>
      </text:list-level-style-bullet>
      <text:list-level-style-bullet text:level="4" text:bullet-char="•">
        <style:list-level-properties text:space-before="1.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5" text:bullet-char="•">
        <style:list-level-properties text:space-before="1.8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6" text:bullet-char="•">
        <style:list-level-properties text:space-before="2.4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7" text:bullet-char="•">
        <style:list-level-properties text:space-before="2.9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8" text:bullet-char="•">
        <style:list-level-properties text:space-before="3.4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9" text:bullet-char="•">
        <style:list-level-properties text:space-before="3.9375in" text:min-label-width="0.375in"/>
        <style:text-properties fo:color="#1287c3" fo:font-family="Arial" style:font-family-generic="modern" style:font-pitch="fixed" fo:font-size="145%"/>
      </text:list-level-style-bullet>
    </text:list-style>
    <text:list-style style:name="a2172"/>
    <text:list-style style:name="a1929"/>
    <text:list-style style:name="a1978"/>
    <text:list-style style:name="a2126"/>
    <text:list-style style:name="a1793"/>
    <text:list-style style:name="a1746">
      <text:list-level-style-bullet text:level="1" text:bullet-char="•">
        <style:list-level-properties text:space-before="0in" text:min-label-width="0.375in"/>
        <style:text-properties fo:color="#1287c3" fo:font-family="Arial" fo:font-size="145%"/>
      </text:list-level-style-bullet>
      <text:list-level-style-bullet text:level="2" text:bullet-char="•">
        <style:list-level-properties text:space-before="0.8125in" text:min-label-width="0.375in"/>
        <style:text-properties fo:color="#1287c3" fo:font-family="Arial" fo:font-size="145%"/>
      </text:list-level-style-bullet>
      <text:list-level-style-bullet text:level="3" text:bullet-char="•">
        <style:list-level-properties text:space-before="1.3125in" text:min-label-width="0.375in"/>
        <style:text-properties fo:color="#1287c3" fo:font-family="Arial" fo:font-size="145%"/>
      </text:list-level-style-bullet>
      <text:list-level-style-bullet text:level="4" text:bullet-char="•">
        <style:list-level-properties text:space-before="1.6875in" text:min-label-width="0.375in"/>
        <style:text-properties fo:color="#1287c3" fo:font-family="Arial" fo:font-size="145%"/>
      </text:list-level-style-bullet>
      <text:list-level-style-bullet text:level="5" text:bullet-char="•">
        <style:list-level-properties text:space-before="2.1875in" text:min-label-width="0.375in"/>
        <style:text-properties fo:color="#1287c3" fo:font-family="Arial" fo:font-size="145%"/>
      </text:list-level-style-bullet>
      <text:list-level-style-bullet text:level="6" text:bullet-char="•">
        <style:list-level-properties text:space-before="2.75in" text:min-label-width="0.375in"/>
        <style:text-properties fo:color="#1287c3" fo:font-family="Arial" fo:font-size="145%"/>
      </text:list-level-style-bullet>
      <text:list-level-style-bullet text:level="7" text:bullet-char="•">
        <style:list-level-properties text:space-before="3.25in" text:min-label-width="0.375in"/>
        <style:text-properties fo:color="#1287c3" fo:font-family="Arial" fo:font-size="145%"/>
      </text:list-level-style-bullet>
      <text:list-level-style-bullet text:level="8" text:bullet-char="•">
        <style:list-level-properties text:space-before="3.75in" text:min-label-width="0.375in"/>
        <style:text-properties fo:color="#1287c3" fo:font-family="Arial" fo:font-size="145%"/>
      </text:list-level-style-bullet>
      <text:list-level-style-bullet text:level="9" text:bullet-char="•">
        <style:list-level-properties text:space-before="4.25in" text:min-label-width="0.375in"/>
        <style:text-properties fo:color="#1287c3" fo:font-family="Arial" fo:font-size="145%"/>
      </text:list-level-style-bullet>
    </text:list-style>
    <text:list-style style:name="a1562">
      <text:list-level-style-number text:level="1" style:num-format="">
        <style:list-level-properties text:space-before="0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1in" text:min-label-width="0.3125in"/>
      </text:list-level-style-number>
      <text:list-level-style-number text:level="4" style:num-format="">
        <style:list-level-properties text:space-before="1.375in" text:min-label-width="0.3125in"/>
      </text:list-level-style-number>
      <text:list-level-style-number text:level="5" style:num-format="">
        <style:list-level-properties text:space-before="1.8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1797"/>
    <text:list-style style:name="a1566">
      <text:list-level-style-number text:level="1" style:num-format="">
        <style:list-level-properties text:space-before="0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1in" text:min-label-width="0.3125in"/>
      </text:list-level-style-number>
      <text:list-level-style-number text:level="4" style:num-format="">
        <style:list-level-properties text:space-before="1.375in" text:min-label-width="0.3125in"/>
      </text:list-level-style-number>
      <text:list-level-style-number text:level="5" style:num-format="">
        <style:list-level-properties text:space-before="1.8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15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2242">
      <text:list-level-style-bullet text:level="1" text:bullet-char="ü">
        <style:list-level-properties text:space-before="0in" text:min-label-width="0.3125in"/>
        <style:text-properties fo:font-family="Wingdings" style:font-pitch="variable" fo:font-size="100%"/>
      </text:list-level-style-bullet>
      <text:list-level-style-bullet text:level="2" text:bullet-char="ü">
        <style:list-level-properties text:space-before="0.5in" text:min-label-width="0.3125in"/>
        <style:text-properties fo:font-family="Wingdings" style:font-pitch="variable" fo:font-size="100%"/>
      </text:list-level-style-bullet>
      <text:list-level-style-bullet text:level="3" text:bullet-char="ü">
        <style:list-level-properties text:space-before="1in" text:min-label-width="0.3125in"/>
        <style:text-properties fo:font-family="Wingdings" style:font-pitch="variable" fo:font-size="100%"/>
      </text:list-level-style-bullet>
      <text:list-level-style-bullet text:level="4" text:bullet-char="ü">
        <style:list-level-properties text:space-before="1.5in" text:min-label-width="0.3125in"/>
        <style:text-properties fo:font-family="Wingdings" style:font-pitch="variable" fo:font-size="100%"/>
      </text:list-level-style-bullet>
      <text:list-level-style-bullet text:level="5" text:bullet-char="ü">
        <style:list-level-properties text:space-before="2in" text:min-label-width="0.3125in"/>
        <style:text-properties fo:font-family="Wingdings" style:font-pitch="variable" fo:font-size="100%"/>
      </text:list-level-style-bullet>
      <text:list-level-style-bullet text:level="6" text:bullet-char="ü">
        <style:list-level-properties text:space-before="2.5in" text:min-label-width="0.3125in"/>
        <style:text-properties fo:font-family="Wingdings" style:font-pitch="variable" fo:font-size="100%"/>
      </text:list-level-style-bullet>
      <text:list-level-style-bullet text:level="7" text:bullet-char="ü">
        <style:list-level-properties text:space-before="3in" text:min-label-width="0.3125in"/>
        <style:text-properties fo:font-family="Wingdings" style:font-pitch="variable" fo:font-size="100%"/>
      </text:list-level-style-bullet>
      <text:list-level-style-bullet text:level="8" text:bullet-char="ü">
        <style:list-level-properties text:space-before="3.5in" text:min-label-width="0.3125in"/>
        <style:text-properties fo:font-family="Wingdings" style:font-pitch="variable" fo:font-size="100%"/>
      </text:list-level-style-bullet>
      <text:list-level-style-bullet text:level="9" text:bullet-char="ü">
        <style:list-level-properties text:space-before="4in" text:min-label-width="0.3125in"/>
        <style:text-properties fo:font-family="Wingdings" style:font-pitch="variable" fo:font-size="100%"/>
      </text:list-level-style-bullet>
    </text:list-style>
    <text:list-style style:name="a1813"/>
    <text:list-style style:name="a2245">
      <text:list-level-style-bullet text:level="1" text:bullet-char="ü">
        <style:list-level-properties text:space-before="0in" text:min-label-width="0.3125in"/>
        <style:text-properties fo:font-family="Wingdings" style:font-pitch="variable" fo:font-size="100%"/>
      </text:list-level-style-bullet>
      <text:list-level-style-bullet text:level="2" text:bullet-char="ü">
        <style:list-level-properties text:space-before="0.5in" text:min-label-width="0.3125in"/>
        <style:text-properties fo:font-family="Wingdings" style:font-pitch="variable" fo:font-size="100%"/>
      </text:list-level-style-bullet>
      <text:list-level-style-bullet text:level="3" text:bullet-char="ü">
        <style:list-level-properties text:space-before="1in" text:min-label-width="0.3125in"/>
        <style:text-properties fo:font-family="Wingdings" style:font-pitch="variable" fo:font-size="100%"/>
      </text:list-level-style-bullet>
      <text:list-level-style-bullet text:level="4" text:bullet-char="ü">
        <style:list-level-properties text:space-before="1.5in" text:min-label-width="0.3125in"/>
        <style:text-properties fo:font-family="Wingdings" style:font-pitch="variable" fo:font-size="100%"/>
      </text:list-level-style-bullet>
      <text:list-level-style-bullet text:level="5" text:bullet-char="ü">
        <style:list-level-properties text:space-before="2in" text:min-label-width="0.3125in"/>
        <style:text-properties fo:font-family="Wingdings" style:font-pitch="variable" fo:font-size="100%"/>
      </text:list-level-style-bullet>
      <text:list-level-style-bullet text:level="6" text:bullet-char="ü">
        <style:list-level-properties text:space-before="2.5in" text:min-label-width="0.3125in"/>
        <style:text-properties fo:font-family="Wingdings" style:font-pitch="variable" fo:font-size="100%"/>
      </text:list-level-style-bullet>
      <text:list-level-style-bullet text:level="7" text:bullet-char="ü">
        <style:list-level-properties text:space-before="3in" text:min-label-width="0.3125in"/>
        <style:text-properties fo:font-family="Wingdings" style:font-pitch="variable" fo:font-size="100%"/>
      </text:list-level-style-bullet>
      <text:list-level-style-bullet text:level="8" text:bullet-char="ü">
        <style:list-level-properties text:space-before="3.5in" text:min-label-width="0.3125in"/>
        <style:text-properties fo:font-family="Wingdings" style:font-pitch="variable" fo:font-size="100%"/>
      </text:list-level-style-bullet>
      <text:list-level-style-bullet text:level="9" text:bullet-char="ü">
        <style:list-level-properties text:space-before="4in" text:min-label-width="0.3125in"/>
        <style:text-properties fo:font-family="Wingdings" style:font-pitch="variable" fo:font-size="100%"/>
      </text:list-level-style-bullet>
    </text:list-style>
    <text:list-style style:name="a1863"/>
    <text:list-style style:name="a2014"/>
    <text:list-style style:name="a1867"/>
    <text:list-style style:name="a2065"/>
    <text:list-style style:name="a1635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2311">
      <text:list-level-style-bullet text:level="1" text:bullet-char="•">
        <style:list-level-properties text:space-before="0in" text:min-label-width="0.375in"/>
        <style:text-properties fo:color="#1287c3" fo:font-family="Arial" style:font-family-generic="modern" style:font-pitch="fixed" fo:font-size="145%"/>
      </text:list-level-style-bullet>
      <text:list-level-style-bullet text:level="2" text:bullet-char="•">
        <style:list-level-properties text:space-before="0.5in" text:min-label-width="0.375in"/>
        <style:text-properties fo:color="#1287c3" fo:font-family="Arial" style:font-family-generic="modern" style:font-pitch="fixed" fo:font-size="145%"/>
      </text:list-level-style-bullet>
      <text:list-level-style-bullet text:level="3" text:bullet-char="•">
        <style:list-level-properties text:space-before="1in" text:min-label-width="0.375in"/>
        <style:text-properties fo:color="#1287c3" fo:font-family="Arial" style:font-family-generic="modern" style:font-pitch="fixed" fo:font-size="145%"/>
      </text:list-level-style-bullet>
      <text:list-level-style-bullet text:level="4" text:bullet-char="•">
        <style:list-level-properties text:space-before="1.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5" text:bullet-char="•">
        <style:list-level-properties text:space-before="1.8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6" text:bullet-char="•">
        <style:list-level-properties text:space-before="2.4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7" text:bullet-char="•">
        <style:list-level-properties text:space-before="2.9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8" text:bullet-char="•">
        <style:list-level-properties text:space-before="3.4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9" text:bullet-char="•">
        <style:list-level-properties text:space-before="3.9375in" text:min-label-width="0.375in"/>
        <style:text-properties fo:color="#1287c3" fo:font-family="Arial" style:font-family-generic="modern" style:font-pitch="fixed" fo:font-size="145%"/>
      </text:list-level-style-bullet>
    </text:list-style>
    <text:list-style style:name="a2019"/>
    <text:list-style style:name="a1638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2314">
      <text:list-level-style-bullet text:level="1" text:bullet-char="•">
        <style:list-level-properties text:space-before="0in" text:min-label-width="0.375in"/>
        <style:text-properties fo:color="#1287c3" fo:font-family="Arial" style:font-family-generic="modern" style:font-pitch="fixed" fo:font-size="145%"/>
      </text:list-level-style-bullet>
      <text:list-level-style-bullet text:level="2" text:bullet-char="•">
        <style:list-level-properties text:space-before="0.5in" text:min-label-width="0.375in"/>
        <style:text-properties fo:color="#1287c3" fo:font-family="Arial" style:font-family-generic="modern" style:font-pitch="fixed" fo:font-size="145%"/>
      </text:list-level-style-bullet>
      <text:list-level-style-bullet text:level="3" text:bullet-char="•">
        <style:list-level-properties text:space-before="1in" text:min-label-width="0.375in"/>
        <style:text-properties fo:color="#1287c3" fo:font-family="Arial" style:font-family-generic="modern" style:font-pitch="fixed" fo:font-size="145%"/>
      </text:list-level-style-bullet>
      <text:list-level-style-bullet text:level="4" text:bullet-char="•">
        <style:list-level-properties text:space-before="1.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5" text:bullet-char="•">
        <style:list-level-properties text:space-before="1.8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6" text:bullet-char="•">
        <style:list-level-properties text:space-before="2.4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7" text:bullet-char="•">
        <style:list-level-properties text:space-before="2.9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8" text:bullet-char="•">
        <style:list-level-properties text:space-before="3.4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9" text:bullet-char="•">
        <style:list-level-properties text:space-before="3.9375in" text:min-label-width="0.375in"/>
        <style:text-properties fo:color="#1287c3" fo:font-family="Arial" style:font-family-generic="modern" style:font-pitch="fixed" fo:font-size="145%"/>
      </text:list-level-style-bullet>
    </text:list-style>
    <text:list-style style:name="a1686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2363">
      <text:list-level-style-bullet text:level="1" text:bullet-char="§">
        <style:list-level-properties text:space-before="0in" text:min-label-width="0.3125in"/>
        <style:text-properties fo:color="#1287c3" fo:font-family="Wingdings" style:font-pitch="variable" fo:font-size="145%"/>
      </text:list-level-style-bullet>
      <text:list-level-style-bullet text:level="2" text:bullet-char="§">
        <style:list-level-properties text:space-before="0.5in" text:min-label-width="0.3125in"/>
        <style:text-properties fo:color="#1287c3" fo:font-family="Wingdings" style:font-pitch="variable" fo:font-size="145%"/>
      </text:list-level-style-bullet>
      <text:list-level-style-bullet text:level="3" text:bullet-char="§">
        <style:list-level-properties text:space-before="1in" text:min-label-width="0.3125in"/>
        <style:text-properties fo:color="#1287c3" fo:font-family="Wingdings" style:font-pitch="variable" fo:font-size="145%"/>
      </text:list-level-style-bullet>
      <text:list-level-style-bullet text:level="4" text:bullet-char="§">
        <style:list-level-properties text:space-before="1.375in" text:min-label-width="0.3125in"/>
        <style:text-properties fo:color="#1287c3" fo:font-family="Wingdings" style:font-pitch="variable" fo:font-size="145%"/>
      </text:list-level-style-bullet>
      <text:list-level-style-bullet text:level="5" text:bullet-char="§">
        <style:list-level-properties text:space-before="1.875in" text:min-label-width="0.3125in"/>
        <style:text-properties fo:color="#1287c3" fo:font-family="Wingdings" style:font-pitch="variable" fo:font-size="145%"/>
      </text:list-level-style-bullet>
      <text:list-level-style-bullet text:level="6" text:bullet-char="§">
        <style:list-level-properties text:space-before="2.4375in" text:min-label-width="0.3125in"/>
        <style:text-properties fo:color="#1287c3" fo:font-family="Wingdings" style:font-pitch="variable" fo:font-size="145%"/>
      </text:list-level-style-bullet>
      <text:list-level-style-bullet text:level="7" text:bullet-char="§">
        <style:list-level-properties text:space-before="2.9375in" text:min-label-width="0.3125in"/>
        <style:text-properties fo:color="#1287c3" fo:font-family="Wingdings" style:font-pitch="variable" fo:font-size="145%"/>
      </text:list-level-style-bullet>
      <text:list-level-style-bullet text:level="8" text:bullet-char="§">
        <style:list-level-properties text:space-before="3.4375in" text:min-label-width="0.3125in"/>
        <style:text-properties fo:color="#1287c3" fo:font-family="Wingdings" style:font-pitch="variable" fo:font-size="145%"/>
      </text:list-level-style-bullet>
      <text:list-level-style-bullet text:level="9" text:bullet-char="§">
        <style:list-level-properties text:space-before="3.9375in" text:min-label-width="0.3125in"/>
        <style:text-properties fo:color="#1287c3" fo:font-family="Wingdings" style:font-pitch="variable" fo:font-size="145%"/>
      </text:list-level-style-bullet>
    </text:list-style>
    <text:list-style style:name="a2317">
      <text:list-level-style-bullet text:level="1" text:bullet-char="•">
        <style:list-level-properties text:space-before="0in" text:min-label-width="0.375in"/>
        <style:text-properties fo:color="#1287c3" fo:font-family="Arial" style:font-family-generic="modern" style:font-pitch="fixed" fo:font-size="145%"/>
      </text:list-level-style-bullet>
      <text:list-level-style-bullet text:level="2" text:bullet-char="•">
        <style:list-level-properties text:space-before="0.5in" text:min-label-width="0.375in"/>
        <style:text-properties fo:color="#1287c3" fo:font-family="Arial" style:font-family-generic="modern" style:font-pitch="fixed" fo:font-size="145%"/>
      </text:list-level-style-bullet>
      <text:list-level-style-bullet text:level="3" text:bullet-char="•">
        <style:list-level-properties text:space-before="1in" text:min-label-width="0.375in"/>
        <style:text-properties fo:color="#1287c3" fo:font-family="Arial" style:font-family-generic="modern" style:font-pitch="fixed" fo:font-size="145%"/>
      </text:list-level-style-bullet>
      <text:list-level-style-bullet text:level="4" text:bullet-char="•">
        <style:list-level-properties text:space-before="1.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5" text:bullet-char="•">
        <style:list-level-properties text:space-before="1.8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6" text:bullet-char="•">
        <style:list-level-properties text:space-before="2.4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7" text:bullet-char="•">
        <style:list-level-properties text:space-before="2.9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8" text:bullet-char="•">
        <style:list-level-properties text:space-before="3.4375in" text:min-label-width="0.375in"/>
        <style:text-properties fo:color="#1287c3" fo:font-family="Arial" style:font-family-generic="modern" style:font-pitch="fixed" fo:font-size="145%"/>
      </text:list-level-style-bullet>
      <text:list-level-style-bullet text:level="9" text:bullet-char="•">
        <style:list-level-properties text:space-before="3.9375in" text:min-label-width="0.375in"/>
        <style:text-properties fo:color="#1287c3" fo:font-family="Arial" style:font-family-generic="modern" style:font-pitch="fixed" fo:font-size="145%"/>
      </text:list-level-style-bullet>
    </text:list-style>
    <text:list-style style:name="a1700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2366">
      <text:list-level-style-bullet text:level="1" text:bullet-char="§">
        <style:list-level-properties text:space-before="0in" text:min-label-width="0.3125in"/>
        <style:text-properties fo:color="#1287c3" fo:font-family="Wingdings" style:font-pitch="variable" fo:font-size="145%"/>
      </text:list-level-style-bullet>
      <text:list-level-style-bullet text:level="2" text:bullet-char="§">
        <style:list-level-properties text:space-before="0.5in" text:min-label-width="0.3125in"/>
        <style:text-properties fo:color="#1287c3" fo:font-family="Wingdings" style:font-pitch="variable" fo:font-size="145%"/>
      </text:list-level-style-bullet>
      <text:list-level-style-bullet text:level="3" text:bullet-char="§">
        <style:list-level-properties text:space-before="1in" text:min-label-width="0.3125in"/>
        <style:text-properties fo:color="#1287c3" fo:font-family="Wingdings" style:font-pitch="variable" fo:font-size="145%"/>
      </text:list-level-style-bullet>
      <text:list-level-style-bullet text:level="4" text:bullet-char="§">
        <style:list-level-properties text:space-before="1.375in" text:min-label-width="0.3125in"/>
        <style:text-properties fo:color="#1287c3" fo:font-family="Wingdings" style:font-pitch="variable" fo:font-size="145%"/>
      </text:list-level-style-bullet>
      <text:list-level-style-bullet text:level="5" text:bullet-char="§">
        <style:list-level-properties text:space-before="1.875in" text:min-label-width="0.3125in"/>
        <style:text-properties fo:color="#1287c3" fo:font-family="Wingdings" style:font-pitch="variable" fo:font-size="145%"/>
      </text:list-level-style-bullet>
      <text:list-level-style-bullet text:level="6" text:bullet-char="§">
        <style:list-level-properties text:space-before="2.4375in" text:min-label-width="0.3125in"/>
        <style:text-properties fo:color="#1287c3" fo:font-family="Wingdings" style:font-pitch="variable" fo:font-size="145%"/>
      </text:list-level-style-bullet>
      <text:list-level-style-bullet text:level="7" text:bullet-char="§">
        <style:list-level-properties text:space-before="2.9375in" text:min-label-width="0.3125in"/>
        <style:text-properties fo:color="#1287c3" fo:font-family="Wingdings" style:font-pitch="variable" fo:font-size="145%"/>
      </text:list-level-style-bullet>
      <text:list-level-style-bullet text:level="8" text:bullet-char="§">
        <style:list-level-properties text:space-before="3.4375in" text:min-label-width="0.3125in"/>
        <style:text-properties fo:color="#1287c3" fo:font-family="Wingdings" style:font-pitch="variable" fo:font-size="145%"/>
      </text:list-level-style-bullet>
      <text:list-level-style-bullet text:level="9" text:bullet-char="§">
        <style:list-level-properties text:space-before="3.9375in" text:min-label-width="0.3125in"/>
        <style:text-properties fo:color="#1287c3" fo:font-family="Wingdings" style:font-pitch="variable" fo:font-size="145%"/>
      </text:list-level-style-bullet>
    </text:list-style>
    <text:list-style style:name="a1935"/>
    <text:list-style style:name="a2180"/>
    <text:list-style style:name="a1985"/>
    <text:list-style style:name="a2369">
      <text:list-level-style-bullet text:level="1" text:bullet-char="§">
        <style:list-level-properties text:space-before="0in" text:min-label-width="0.3125in"/>
        <style:text-properties fo:color="#1287c3" fo:font-family="Wingdings" style:font-pitch="variable" fo:font-size="145%"/>
      </text:list-level-style-bullet>
      <text:list-level-style-bullet text:level="2" text:bullet-char="§">
        <style:list-level-properties text:space-before="0.5in" text:min-label-width="0.3125in"/>
        <style:text-properties fo:color="#1287c3" fo:font-family="Wingdings" style:font-pitch="variable" fo:font-size="145%"/>
      </text:list-level-style-bullet>
      <text:list-level-style-bullet text:level="3" text:bullet-char="§">
        <style:list-level-properties text:space-before="1in" text:min-label-width="0.3125in"/>
        <style:text-properties fo:color="#1287c3" fo:font-family="Wingdings" style:font-pitch="variable" fo:font-size="145%"/>
      </text:list-level-style-bullet>
      <text:list-level-style-bullet text:level="4" text:bullet-char="§">
        <style:list-level-properties text:space-before="1.375in" text:min-label-width="0.3125in"/>
        <style:text-properties fo:color="#1287c3" fo:font-family="Wingdings" style:font-pitch="variable" fo:font-size="145%"/>
      </text:list-level-style-bullet>
      <text:list-level-style-bullet text:level="5" text:bullet-char="§">
        <style:list-level-properties text:space-before="1.875in" text:min-label-width="0.3125in"/>
        <style:text-properties fo:color="#1287c3" fo:font-family="Wingdings" style:font-pitch="variable" fo:font-size="145%"/>
      </text:list-level-style-bullet>
      <text:list-level-style-bullet text:level="6" text:bullet-char="§">
        <style:list-level-properties text:space-before="2.4375in" text:min-label-width="0.3125in"/>
        <style:text-properties fo:color="#1287c3" fo:font-family="Wingdings" style:font-pitch="variable" fo:font-size="145%"/>
      </text:list-level-style-bullet>
      <text:list-level-style-bullet text:level="7" text:bullet-char="§">
        <style:list-level-properties text:space-before="2.9375in" text:min-label-width="0.3125in"/>
        <style:text-properties fo:color="#1287c3" fo:font-family="Wingdings" style:font-pitch="variable" fo:font-size="145%"/>
      </text:list-level-style-bullet>
      <text:list-level-style-bullet text:level="8" text:bullet-char="§">
        <style:list-level-properties text:space-before="3.4375in" text:min-label-width="0.3125in"/>
        <style:text-properties fo:color="#1287c3" fo:font-family="Wingdings" style:font-pitch="variable" fo:font-size="145%"/>
      </text:list-level-style-bullet>
      <text:list-level-style-bullet text:level="9" text:bullet-char="§">
        <style:list-level-properties text:space-before="3.9375in" text:min-label-width="0.3125in"/>
        <style:text-properties fo:color="#1287c3" fo:font-family="Wingdings" style:font-pitch="variable" fo:font-size="145%"/>
      </text:list-level-style-bullet>
    </text:list-style>
    <text:list-style style:name="a1753">
      <text:list-level-style-bullet text:level="1" text:bullet-char="•">
        <style:list-level-properties text:space-before="0in" text:min-label-width="0.375in"/>
        <style:text-properties fo:color="#1287c3" fo:font-family="Arial" fo:font-size="145%"/>
      </text:list-level-style-bullet>
      <text:list-level-style-bullet text:level="2" text:bullet-char="•">
        <style:list-level-properties text:space-before="0.8125in" text:min-label-width="0.375in"/>
        <style:text-properties fo:color="#1287c3" fo:font-family="Arial" fo:font-size="145%"/>
      </text:list-level-style-bullet>
      <text:list-level-style-bullet text:level="3" text:bullet-char="•">
        <style:list-level-properties text:space-before="1.3125in" text:min-label-width="0.375in"/>
        <style:text-properties fo:color="#1287c3" fo:font-family="Arial" fo:font-size="145%"/>
      </text:list-level-style-bullet>
      <text:list-level-style-bullet text:level="4" text:bullet-char="•">
        <style:list-level-properties text:space-before="1.6875in" text:min-label-width="0.375in"/>
        <style:text-properties fo:color="#1287c3" fo:font-family="Arial" fo:font-size="145%"/>
      </text:list-level-style-bullet>
      <text:list-level-style-bullet text:level="5" text:bullet-char="•">
        <style:list-level-properties text:space-before="2.1875in" text:min-label-width="0.375in"/>
        <style:text-properties fo:color="#1287c3" fo:font-family="Arial" fo:font-size="145%"/>
      </text:list-level-style-bullet>
      <text:list-level-style-bullet text:level="6" text:bullet-char="•">
        <style:list-level-properties text:space-before="2.75in" text:min-label-width="0.375in"/>
        <style:text-properties fo:color="#1287c3" fo:font-family="Arial" fo:font-size="145%"/>
      </text:list-level-style-bullet>
      <text:list-level-style-bullet text:level="7" text:bullet-char="•">
        <style:list-level-properties text:space-before="3.25in" text:min-label-width="0.375in"/>
        <style:text-properties fo:color="#1287c3" fo:font-family="Arial" fo:font-size="145%"/>
      </text:list-level-style-bullet>
      <text:list-level-style-bullet text:level="8" text:bullet-char="•">
        <style:list-level-properties text:space-before="3.75in" text:min-label-width="0.375in"/>
        <style:text-properties fo:color="#1287c3" fo:font-family="Arial" fo:font-size="145%"/>
      </text:list-level-style-bullet>
      <text:list-level-style-bullet text:level="9" text:bullet-char="•">
        <style:list-level-properties text:space-before="4.25in" text:min-label-width="0.375in"/>
        <style:text-properties fo:color="#1287c3" fo:font-family="Arial" fo:font-size="145%"/>
      </text:list-level-style-bullet>
    </text:list-style>
    <text:list-style style:name="a2138"/>
    <text:list-style style:name="a17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5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2189"/>
    <text:list-style style:name="a15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574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822"/>
    <text:list-style style:name="a152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871"/>
    <text:list-style style:name="a2207"/>
    <text:list-style style:name="a1874"/>
    <text:list-style style:name="a2257">
      <text:list-level-style-bullet text:level="1" text:bullet-char="ü">
        <style:list-level-properties text:space-before="0in" text:min-label-width="0.375in"/>
        <style:text-properties fo:font-family="Wingdings" style:font-pitch="variable" fo:font-size="100%"/>
      </text:list-level-style-bullet>
      <text:list-level-style-bullet text:level="2" text:bullet-char="ü">
        <style:list-level-properties text:space-before="0.5in" text:min-label-width="0.375in"/>
        <style:text-properties fo:font-family="Wingdings" style:font-pitch="variable" fo:font-size="100%"/>
      </text:list-level-style-bullet>
      <text:list-level-style-bullet text:level="3" text:bullet-char="ü">
        <style:list-level-properties text:space-before="1in" text:min-label-width="0.375in"/>
        <style:text-properties fo:font-family="Wingdings" style:font-pitch="variable" fo:font-size="100%"/>
      </text:list-level-style-bullet>
      <text:list-level-style-bullet text:level="4" text:bullet-char="ü">
        <style:list-level-properties text:space-before="1.5in" text:min-label-width="0.375in"/>
        <style:text-properties fo:font-family="Wingdings" style:font-pitch="variable" fo:font-size="100%"/>
      </text:list-level-style-bullet>
      <text:list-level-style-bullet text:level="5" text:bullet-char="ü">
        <style:list-level-properties text:space-before="2in" text:min-label-width="0.375in"/>
        <style:text-properties fo:font-family="Wingdings" style:font-pitch="variable" fo:font-size="100%"/>
      </text:list-level-style-bullet>
      <text:list-level-style-bullet text:level="6" text:bullet-char="ü">
        <style:list-level-properties text:space-before="2.5in" text:min-label-width="0.375in"/>
        <style:text-properties fo:font-family="Wingdings" style:font-pitch="variable" fo:font-size="100%"/>
      </text:list-level-style-bullet>
      <text:list-level-style-bullet text:level="7" text:bullet-char="ü">
        <style:list-level-properties text:space-before="3in" text:min-label-width="0.375in"/>
        <style:text-properties fo:font-family="Wingdings" style:font-pitch="variable" fo:font-size="100%"/>
      </text:list-level-style-bullet>
      <text:list-level-style-bullet text:level="8" text:bullet-char="ü">
        <style:list-level-properties text:space-before="3.5in" text:min-label-width="0.375in"/>
        <style:text-properties fo:font-family="Wingdings" style:font-pitch="variable" fo:font-size="100%"/>
      </text:list-level-style-bullet>
      <text:list-level-style-bullet text:level="9" text:bullet-char="ü">
        <style:list-level-properties text:space-before="4in" text:min-label-width="0.375in"/>
        <style:text-properties fo:font-family="Wingdings" style:font-pitch="variable" fo:font-size="100%"/>
      </text:list-level-style-bullet>
    </text:list-style>
    <text:list-style style:name="a2024"/>
    <text:list-style style:name="a1877"/>
    <text:list-style style:name="a2074"/>
    <text:list-style style:name="a1691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2029"/>
    <text:list-style style:name="a2374">
      <text:list-level-style-bullet text:level="1" text:bullet-char="§">
        <style:list-level-properties text:space-before="0in" text:min-label-width="0.3125in"/>
        <style:text-properties fo:color="#1287c3" fo:font-family="Wingdings" style:font-pitch="variable" fo:font-size="145%"/>
      </text:list-level-style-bullet>
      <text:list-level-style-bullet text:level="2" text:bullet-char="§">
        <style:list-level-properties text:space-before="0.5in" text:min-label-width="0.3125in"/>
        <style:text-properties fo:color="#1287c3" fo:font-family="Wingdings" style:font-pitch="variable" fo:font-size="145%"/>
      </text:list-level-style-bullet>
      <text:list-level-style-bullet text:level="3" text:bullet-char="§">
        <style:list-level-properties text:space-before="1in" text:min-label-width="0.3125in"/>
        <style:text-properties fo:color="#1287c3" fo:font-family="Wingdings" style:font-pitch="variable" fo:font-size="145%"/>
      </text:list-level-style-bullet>
      <text:list-level-style-bullet text:level="4" text:bullet-char="§">
        <style:list-level-properties text:space-before="1.375in" text:min-label-width="0.3125in"/>
        <style:text-properties fo:color="#1287c3" fo:font-family="Wingdings" style:font-pitch="variable" fo:font-size="145%"/>
      </text:list-level-style-bullet>
      <text:list-level-style-bullet text:level="5" text:bullet-char="§">
        <style:list-level-properties text:space-before="1.875in" text:min-label-width="0.3125in"/>
        <style:text-properties fo:color="#1287c3" fo:font-family="Wingdings" style:font-pitch="variable" fo:font-size="145%"/>
      </text:list-level-style-bullet>
      <text:list-level-style-bullet text:level="6" text:bullet-char="§">
        <style:list-level-properties text:space-before="2.4375in" text:min-label-width="0.3125in"/>
        <style:text-properties fo:color="#1287c3" fo:font-family="Wingdings" style:font-pitch="variable" fo:font-size="145%"/>
      </text:list-level-style-bullet>
      <text:list-level-style-bullet text:level="7" text:bullet-char="§">
        <style:list-level-properties text:space-before="2.9375in" text:min-label-width="0.3125in"/>
        <style:text-properties fo:color="#1287c3" fo:font-family="Wingdings" style:font-pitch="variable" fo:font-size="145%"/>
      </text:list-level-style-bullet>
      <text:list-level-style-bullet text:level="8" text:bullet-char="§">
        <style:list-level-properties text:space-before="3.4375in" text:min-label-width="0.3125in"/>
        <style:text-properties fo:color="#1287c3" fo:font-family="Wingdings" style:font-pitch="variable" fo:font-size="145%"/>
      </text:list-level-style-bullet>
      <text:list-level-style-bullet text:level="9" text:bullet-char="§">
        <style:list-level-properties text:space-before="3.9375in" text:min-label-width="0.3125in"/>
        <style:text-properties fo:color="#1287c3" fo:font-family="Wingdings" style:font-pitch="variable" fo:font-size="145%"/>
      </text:list-level-style-bullet>
    </text:list-style>
    <text:list-style style:name="a1992"/>
    <text:list-style style:name="a23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946"/>
    <text:list-style style:name="a2377">
      <text:list-level-style-bullet text:level="1" text:bullet-char="§">
        <style:list-level-properties text:space-before="0in" text:min-label-width="0.3125in"/>
        <style:text-properties fo:color="#1287c3" fo:font-family="Wingdings" style:font-pitch="variable" fo:font-size="145%"/>
      </text:list-level-style-bullet>
      <text:list-level-style-bullet text:level="2" text:bullet-char="§">
        <style:list-level-properties text:space-before="0.5in" text:min-label-width="0.3125in"/>
        <style:text-properties fo:color="#1287c3" fo:font-family="Wingdings" style:font-pitch="variable" fo:font-size="145%"/>
      </text:list-level-style-bullet>
      <text:list-level-style-bullet text:level="3" text:bullet-char="§">
        <style:list-level-properties text:space-before="1in" text:min-label-width="0.3125in"/>
        <style:text-properties fo:color="#1287c3" fo:font-family="Wingdings" style:font-pitch="variable" fo:font-size="145%"/>
      </text:list-level-style-bullet>
      <text:list-level-style-bullet text:level="4" text:bullet-char="§">
        <style:list-level-properties text:space-before="1.375in" text:min-label-width="0.3125in"/>
        <style:text-properties fo:color="#1287c3" fo:font-family="Wingdings" style:font-pitch="variable" fo:font-size="145%"/>
      </text:list-level-style-bullet>
      <text:list-level-style-bullet text:level="5" text:bullet-char="§">
        <style:list-level-properties text:space-before="1.875in" text:min-label-width="0.3125in"/>
        <style:text-properties fo:color="#1287c3" fo:font-family="Wingdings" style:font-pitch="variable" fo:font-size="145%"/>
      </text:list-level-style-bullet>
      <text:list-level-style-bullet text:level="6" text:bullet-char="§">
        <style:list-level-properties text:space-before="2.4375in" text:min-label-width="0.3125in"/>
        <style:text-properties fo:color="#1287c3" fo:font-family="Wingdings" style:font-pitch="variable" fo:font-size="145%"/>
      </text:list-level-style-bullet>
      <text:list-level-style-bullet text:level="7" text:bullet-char="§">
        <style:list-level-properties text:space-before="2.9375in" text:min-label-width="0.3125in"/>
        <style:text-properties fo:color="#1287c3" fo:font-family="Wingdings" style:font-pitch="variable" fo:font-size="145%"/>
      </text:list-level-style-bullet>
      <text:list-level-style-bullet text:level="8" text:bullet-char="§">
        <style:list-level-properties text:space-before="3.4375in" text:min-label-width="0.3125in"/>
        <style:text-properties fo:color="#1287c3" fo:font-family="Wingdings" style:font-pitch="variable" fo:font-size="145%"/>
      </text:list-level-style-bullet>
      <text:list-level-style-bullet text:level="9" text:bullet-char="§">
        <style:list-level-properties text:space-before="3.9375in" text:min-label-width="0.3125in"/>
        <style:text-properties fo:color="#1287c3" fo:font-family="Wingdings" style:font-pitch="variable" fo:font-size="145%"/>
      </text:list-level-style-bullet>
    </text:list-style>
    <text:list-style style:name="a14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  <text:list-style style:name="a1713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2192"/>
    <text:list-style style:name="a2144"/>
    <text:list-style style:name="a146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4375in"/>
      </text:list-level-style-number>
      <text:list-level-style-number text:level="7" style:num-format="">
        <style:list-level-properties text:space-before="2.9375in"/>
      </text:list-level-style-number>
      <text:list-level-style-number text:level="8" style:num-format="">
        <style:list-level-properties text:space-before="3.4375in"/>
      </text:list-level-style-number>
      <text:list-level-style-number text:level="9" style:num-format="">
        <style:list-level-properties text:space-before="3.9375in"/>
      </text:list-level-style-number>
    </text:list-style>
  </office:automatic-styles>
  <office:body>
    <office:presentation>
      <draw:page draw:name="Slide1" draw:style-name="a1417" draw:master-page-name="Master1-Layout1-title-Title-Slide" presentation:presentation-page-layout-name="Master1-PPL1" draw:id="Slide-256">
        <draw:frame draw:id="id236" presentation:style-name="a1422" draw:name="Title 1" svg:x="1.66667in" svg:y="0.55in" svg:width="10in" svg:height="2.58in" presentation:class="title" presentation:placeholder="false">
          <draw:text-box>
            <text:p text:style-name="a1421" text:class-names="" text:cond-style-name=""><text:span text:style-name="a1418" text:class-names="">Profesinis orientavimas lenkų kalbos pamokose</text:span><text:span text:style-name="a1419" text:class-names=""><text:line-break/></text:span><text:span text:style-name="a1420" text:class-names=""/></text:p>
          </draw:text-box>
          <svg:title/>
          <svg:desc/>
        </draw:frame>
        <draw:frame draw:id="id237" presentation:style-name="a1441" draw:name="Subtitle 2" svg:x="1.41in" svg:y="3.26in" svg:width="10.86in" svg:height="1.5in" presentation:class="subtitle" presentation:placeholder="false">
          <draw:text-box>
            <text:p text:style-name="a1434" text:class-names="" text:cond-style-name=""><text:span text:style-name="a1423" text:class-names="">Doradztwo</text:span><text:span text:style-name="a1424" text:class-names=""><text:s text:c="1"/></text:span><text:span text:style-name="a1425" text:class-names="">zawodowe</text:span><text:span text:style-name="a1426" text:class-names=""><text:s text:c="1"/></text:span><text:span text:style-name="a1427" text:class-names="">na</text:span><text:span text:style-name="a1428" text:class-names=""><text:s text:c="1"/></text:span><text:span text:style-name="a1429" text:class-names="">lekcjach</text:span><text:span text:style-name="a1430" text:class-names=""><text:s text:c="1"/>j</text:span><text:span text:style-name="a1431" text:class-names="">ęzyka</text:span><text:span text:style-name="a1432" text:class-names=""><text:s text:c="1"/>polskiego</text:span><text:span text:style-name="a1433" text:class-names=""/></text:p>
            <text:p text:style-name="a1436" text:class-names="" text:cond-style-name=""><text:span text:style-name="a1435" text:class-names=""/></text:p>
            <text:p text:style-name="a1438" text:class-names="" text:cond-style-name=""><text:span text:style-name="a1437" text:class-names=""/></text:p>
            <text:p text:style-name="a1440" text:class-names="" text:cond-style-name=""><text:span text:style-name="a1439" text:class-names=""/></text:p>
          </draw:text-box>
          <svg:title/>
          <svg:desc/>
        </draw:frame>
        <draw:custom-shape svg:x="1.76in" svg:y="4.95in" svg:width="3.75in" svg:height="1.5in" draw:id="id238" draw:style-name="a1451" draw:name="Rectangle: Rounded Corners 4">
          <svg:title/>
          <svg:desc/>
          <text:p text:style-name="a1445" text:class-names="" text:cond-style-name=""><text:span text:style-name="a1442" text:class-names="">Grażyna Berdesz</text:span><text:span text:style-name="a1443" text:class-names="">iute-Starynina</text:span><text:span text:style-name="a1444" text:class-names=""/></text:p>
          <text:p text:style-name="a1447" text:class-names="" text:cond-style-name=""><text:span text:style-name="a1446" text:class-names="">Nauczyciel metodyk</text:span></text:p>
          <text:p text:style-name="a1450" text:class-names="" text:cond-style-name=""><text:span text:style-name="a1448" text:class-names="">Gimnazjum im.Władysława Syrokomli w Wilnie</text:span><text:span text:style-name="a1449" text:class-names=""/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custom-shape svg:x="7.65in" svg:y="4.95in" svg:width="3.82in" svg:height="1.57in" draw:id="id239" draw:style-name="a1460" draw:name="Rectangle: Rounded Corners 5">
          <svg:title/>
          <svg:desc/>
          <text:p text:style-name="a1454" text:class-names="" text:cond-style-name=""><text:span text:style-name="a1452" text:class-names="">Łucja</text:span><text:span text:style-name="a1453" text:class-names=""><text:s text:c="1"/>Minowicz</text:span></text:p>
          <text:p text:style-name="a1456" text:class-names="" text:cond-style-name=""><text:span text:style-name="a1455" text:class-names="">Nauczyciel metodyk</text:span></text:p>
          <text:p text:style-name="a1459" text:class-names="" text:cond-style-name=""><text:span text:style-name="a1457" text:class-names="">Gimnazjum im.Władysława Syrokomli w Wilnie</text:span><text:span text:style-name="a1458" text:class-names=""/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</draw:page>
      <draw:page draw:name="Slide2" draw:style-name="a1462" draw:master-page-name="Master1-Layout2-obj-Title-and-Content" presentation:presentation-page-layout-name="Master1-PPL2" draw:id="Slide-257">
        <draw:frame draw:id="id240" presentation:style-name="a1463" draw:name="Title 1" svg:x="1.62326in" svg:y="-0.52561in" svg:width="10.9566in" svg:height="0.05in" presentation:class="title" presentation:placeholder="true">
          <draw:text-box/>
          <svg:title/>
          <svg:desc/>
        </draw:frame>
        <draw:frame draw:id="id241" presentation:style-name="a1487" draw:name="Content Placeholder 2" svg:x="1.62326in" svg:y="1.83in" svg:width="10.9566in" svg:height="4.50333in" presentation:class="outline" presentation:placeholder="false">
          <draw:text-box>
            <text:list text:style-name="a1466">
              <text:list-item>
                <text:p text:style-name="a1465" text:class-names="" text:cond-style-name=""><text:span text:style-name="a1464" text:class-names="">1.<text:tab/>Podstawa prawna doradztwa zawodowego.</text:span></text:p>
              </text:list-item>
            </text:list>
            <text:list text:style-name="a1469">
              <text:list-item>
                <text:p text:style-name="a1468" text:class-names="" text:cond-style-name=""><text:span text:style-name="a1467" text:class-names="">2.<text:tab/>Doradztwo zawodowe na lekcjach języka polskiego w szkole podstawowej (5-8 klasy).</text:span></text:p>
              </text:list-item>
            </text:list>
            <text:list text:style-name="a1472">
              <text:list-item>
                <text:p text:style-name="a1471" text:class-names="" text:cond-style-name=""><text:span text:style-name="a1470" text:class-names="">3. Doradztwo zawodowe na lekcjach języka polskiego w klasach gimnazjalnych (I-IV klasy).</text:span></text:p>
              </text:list-item>
            </text:list>
            <text:list text:style-name="a1477">
              <text:list-item>
                <text:p text:style-name="a1476" text:class-names="" text:cond-style-name=""><text:span text:style-name="a1473" text:class-names="">4. Ćwiczenia z doradztwem w tle</text:span><text:span text:style-name="a1474" text:class-names=""><text:s text:c="1"/>(na podstawie materia</text:span><text:span text:style-name="a1475" text:class-names="">łów nauczycieli oraz doradców zawodowych Macieja Nowickiego i Ewy Jarockiej-Sadowskiej).</text:span></text:p>
              </text:list-item>
            </text:list>
            <text:list text:style-name="a1480">
              <text:list-item>
                <text:p text:style-name="a1479" text:class-names="" text:cond-style-name=""><text:span text:style-name="a1478" text:class-names="">5. Korzyści z integracji zawodowej.</text:span></text:p>
              </text:list-item>
            </text:list>
            <text:list text:style-name="a1483">
              <text:list-item>
                <text:p text:style-name="a1482" text:class-names="" text:cond-style-name=""><text:span text:style-name="a1481" text:class-names=""/></text:p>
              </text:list-item>
            </text:list>
            <text:list text:style-name="a1486">
              <text:list-item>
                <text:p text:style-name="a1485" text:class-names="" text:cond-style-name=""><text:span text:style-name="a1484" text:class-names=""/></text:p>
              </text:list-item>
            </text:list>
          </draw:text-box>
          <svg:title/>
          <svg:desc/>
        </draw:frame>
      </draw:page>
      <draw:page draw:name="Slide3" draw:style-name="a1489" draw:master-page-name="Master1-Layout2-obj-Title-and-Content" presentation:presentation-page-layout-name="Master1-PPL2" draw:id="Slide-258">
        <draw:frame draw:id="id242" presentation:style-name="a1493" draw:name="Title 1" svg:x="0.32in" svg:y="0in" svg:width="12.09667in" svg:height="0.85in" presentation:class="title" presentation:placeholder="false">
          <draw:text-box>
            <text:p text:style-name="a1492" text:class-names="" text:cond-style-name=""><text:span text:style-name="a1490" text:class-names="">Podstawa prawna i cel doradztwa zawodowego</text:span><text:span text:style-name="a1491" text:class-names=""/></text:p>
          </draw:text-box>
          <svg:title/>
          <svg:desc/>
        </draw:frame>
        <draw:frame draw:id="id243" presentation:style-name="a1530" draw:name="Content Placeholder 2" svg:x="1.68667in" svg:y="0.85in" svg:width="11.5in" svg:height="6.65in" presentation:class="outline" presentation:placeholder="false">
          <draw:text-box>
            <text:list text:style-name="a1501">
              <text:list-item>
                <text:p text:style-name="a1500" text:class-names="" text:cond-style-name=""><text:span text:style-name="a1494" text:class-names="">1.</text:span><text:span text:style-name="a1495" text:class-names=""><text:s text:c="1"/>Vyriausybės nutarimas Nr. 847 „Dėl profesinio orientavimo teikimo tvarkos aprašo patvirtinimo“</text:span><text:span text:style-name="a1496" text:class-names=""><text:s text:c="1"/>(2022 m.</text:span><text:span text:style-name="a1497" text:class-names=""><text:s text:c="1"/>08-24</text:span><text:span text:style-name="a1498" text:class-names="">)<text:s text:c="1"/></text:span><text:span text:style-name="a1499" text:class-names=""/></text:p>
              </text:list-item>
            </text:list>
            <text:list text:style-name="a1508">
              <text:list-item>
                <text:p text:style-name="a1507" text:class-names="" text:cond-style-name=""><text:span text:style-name="a1502" text:class-names=""><text:tab/></text:span><text:span text:style-name="a1503" text:class-names="">Tai dokumentas, kuriame reglamentuojama, kaip turi būti organizuojamas profesinio orientavimo teikimas mokyklose.</text:span><text:span text:style-name="a1504" text:class-names=""><text:s text:c="1"/></text:span><text:span text:style-name="a1505" text:class-names="">Per karjeros ugdymą nustatyti bendrieji karjeros kompetencijų ugdymo principai, įskaitant integraciją į ugdymo procesą.</text:span><text:span text:style-name="a1506" text:class-names=""/></text:p>
              </text:list-item>
            </text:list>
            <text:list text:style-name="a1518">
              <text:list-item>
                <text:p text:style-name="a1517" text:class-names="" text:cond-style-name=""><text:span text:style-name="a1509" text:class-names="">2. <text:s text:c="1"/></text:span><text:span text:style-name="a1510" text:class-names="">Lietuvos Respublikos švietimo, mokslo ir sporto ministro įsakymas Nr. V-1334<text:line-break/>„Dėl<text:s text:c="1"/></text:span><text:span text:style-name="a1511" text:class-names="">r</text:span><text:span text:style-name="a1512" text:class-names="">ekomendacijų dėl karjeros specialistų funkcijų ir profesinio orientavimo paslaugų teikimo švietimo įstaigose“<text:s text:c="1"/></text:span><text:span text:style-name="a1513" text:class-names="">(2022</text:span><text:span text:style-name="a1514" text:class-names=""><text:s text:c="1"/>m. 08-24</text:span><text:span text:style-name="a1515" text:class-names=""><text:s text:c="1"/>m.)<text:s text:c="1"/></text:span><text:span text:style-name="a1516" text:class-names=""><text:s text:c="1"/></text:span></text:p>
              </text:list-item>
            </text:list>
            <text:list text:style-name="a1523">
              <text:list-item>
                <text:p text:style-name="a1522" text:class-names="" text:cond-style-name=""><text:span text:style-name="a1519" text:class-names=""><text:tab/></text:span><text:span text:style-name="a1520" text:class-names="">Šiame dokumente numatyti karjeros specialistų veiksmai ir paslaugos (konsultacijos, karjeros planavimas) Nurodoma, kad dalis karjeros kompetencijų turi būti ugdoma per integruotas veiklas, kai karjeros tematikos įeina į mokomųjų dalykų turinį</text:span><text:span text:style-name="a1521" text:class-names="">.</text:span></text:p>
              </text:list-item>
            </text:list>
            <text:list text:style-name="a1526">
              <text:list-item>
                <text:p text:style-name="a1525" text:class-names="" text:cond-style-name=""><text:span text:style-name="a1524" text:class-names=""/></text:p>
              </text:list-item>
            </text:list>
            <text:list text:style-name="a1529">
              <text:list-item>
                <text:p text:style-name="a1528" text:class-names="" text:cond-style-name=""><text:span text:style-name="a1527" text:class-names=""/></text:p>
              </text:list-item>
            </text:list>
          </draw:text-box>
          <svg:title/>
          <svg:desc/>
        </draw:frame>
      </draw:page>
      <draw:page draw:name="Slide76" draw:style-name="a1532" draw:master-page-name="Master1-Layout2-obj-Title-and-Content" presentation:presentation-page-layout-name="Master1-PPL2" draw:id="Slide-331">
        <draw:frame draw:id="id244" presentation:style-name="a1535" draw:name="Title 1" svg:x="1.62326in" svg:y="0.27in" svg:width="10.9566in" svg:height="1.44in" presentation:class="title" presentation:placeholder="false">
          <draw:text-box>
            <text:p text:style-name="a1534" text:class-names="" text:cond-style-name=""><text:span text:style-name="a1533" text:class-names="">Cel doradztwa zawodowego</text:span></text:p>
          </draw:text-box>
          <svg:title/>
          <svg:desc/>
        </draw:frame>
        <draw:frame draw:id="id245" presentation:style-name="a1540" draw:name="Content Placeholder 2" svg:x="1.62326in" svg:y="1.88in" svg:width="10.9566in" svg:height="3.9in" presentation:class="outline" presentation:placeholder="false">
          <draw:text-box>
            <text:list text:style-name="a1539">
              <text:list-item>
                <text:p text:style-name="a1538" text:class-names="" text:cond-style-name=""><text:span text:style-name="a1536" text:class-names=""><text:tab/>Celem doradztwa zawodowego jest stworzenie wszystkim uczniom warunków do rozwijania kompetencji kariery (wiedzy, umiejętności i postaw dotyczących siebie, możliwości uczenia się, samorealizacji i pracy, podejmowania decyzji zawodowych, planowania kariery, jej łączenia z innymi sferami życia), które są ważne, aby skutecznie wybrać kierunek kształcenia, zawód lub działalność zawodową.</text:span><text:span text:style-name="a1537" text:class-names=""/></text:p>
              </text:list-item>
            </text:list>
          </draw:text-box>
          <svg:title/>
          <svg:desc/>
        </draw:frame>
      </draw:page>
      <draw:page draw:name="Slide4" draw:style-name="a1542" draw:master-page-name="Master1-Layout2-obj-Title-and-Content" presentation:presentation-page-layout-name="Master1-PPL2" draw:id="Slide-259">
        <draw:frame draw:id="id246" presentation:style-name="a1546" draw:name="Title 1" svg:x="0.43in" svg:y="0.39931in" svg:width="12.51in" svg:height="0.78069in" presentation:class="title" presentation:placeholder="false">
          <draw:text-box>
            <text:p text:style-name="a1545" text:class-names="" text:cond-style-name=""><text:span text:style-name="a1543" text:class-names="">Lenkų tautinės mažumos gimtosios kalbos ir literatūros bendroji programa </text:span><text:span text:style-name="a1544" text:class-names=""/></text:p>
          </draw:text-box>
          <svg:title/>
          <svg:desc/>
        </draw:frame>
        <draw:frame draw:id="id247" presentation:style-name="a1600" draw:name="Content Placeholder 2" svg:x="1.35in" svg:y="1.09in" svg:width="11.82in" svg:height="6.27in" presentation:class="outline" presentation:placeholder="false">
          <draw:text-box>
            <text:list text:style-name="a1550">
              <text:list-item>
                <text:p text:style-name="a1549" text:class-names="" text:cond-style-name=""><text:span text:style-name="a1547" text:class-names=""><text:tab/></text:span><text:span text:style-name="a1548" text:class-names=""/></text:p>
              </text:list-item>
            </text:list>
            <text:list text:style-name="a1559">
              <text:list-item>
                <text:p text:style-name="a1558" text:class-names="" text:cond-style-name=""><text:span text:style-name="a1551" text:class-names=""><text:s text:c="1"/></text:span><text:span text:style-name="a1552" text:class-names="">Komunikavimo<text:s text:c="1"/></text:span><text:span text:style-name="a1553" text:class-names="">k</text:span><text:span text:style-name="a1554" text:class-names="">ompetencijos<text:s text:c="1"/></text:span><text:span text:style-name="a1555" text:class-names="">u</text:span><text:span text:style-name="a1556" text:class-names="">gdymas</text:span><text:span text:style-name="a1557" text:class-names=""/></text:p>
              </text:list-item>
            </text:list>
            <text:list text:style-name="a1562">
              <text:list-item>
                <text:p text:style-name="a1561" text:class-names="" text:cond-style-name=""><text:span text:style-name="a1560" text:class-names=""/></text:p>
              </text:list-item>
            </text:list>
            <text:list text:style-name="a1566">
              <text:list-item>
                <text:p text:style-name="a1565" text:class-names="" text:cond-style-name=""><text:span text:style-name="a1563" text:class-names=""><text:tab/><text:tab/></text:span><text:span text:style-name="a1564" text:class-names="">Gimtosios kalbos pamokos tiesiogiai ugdo komunikavimo kompetenciją, kuri yra esminė bet kurioje profesinėje veikloje:</text:span></text:p>
              </text:list-item>
            </text:list>
            <text:list text:style-name="a1574">
              <text:list-item>
                <text:p text:style-name="a1573" text:class-names="" text:cond-style-name=""><text:span text:style-name="a1567" text:class-names="">Rišlus kalbėjimas ir rašymas:</text:span><text:span text:style-name="a1568" text:class-names=""><text:s text:c="1"/></text:span><text:span text:style-name="a1569" text:class-names="">m</text:span><text:span text:style-name="a1570" text:class-names="">okiniai mokomi aiškiai, logiškai ir sklandžiai reikšti mintis žodžiu ir raštu, prisitaikant prie<text:s text:c="1"/></text:span><text:span text:style-name="a1571" text:class-names="">situacijos ir adresato<text:s text:c="1"/></text:span><text:span text:style-name="a1572" text:class-names="">(pvz., rašant formalius laiškus, pranešimus, aprašant idėjas). Tai tiesiogiai paruošia juos profesinei komunikacijai.</text:span></text:p>
              </text:list-item>
            </text:list>
            <text:list text:style-name="a1584">
              <text:list-item>
                <text:p text:style-name="a1583" text:class-names="" text:cond-style-name=""><text:span text:style-name="a1575" text:class-names="">Teksto<text:s text:c="1"/></text:span><text:span text:style-name="a1576" text:class-names="">s</text:span><text:span text:style-name="a1577" text:class-names="">upratimas:</text:span><text:span text:style-name="a1578" text:class-names=""><text:s text:c="1"/></text:span><text:span text:style-name="a1579" text:class-names="">g</text:span><text:span text:style-name="a1580" text:class-names="">ebėjimas sąmoningai skaityti ir suprasti grožinius, negrožinius ir medijų tekstus padeda mokiniams<text:s text:c="1"/></text:span><text:span text:style-name="a1581" text:class-names="">kritiškai vertinti informaciją<text:s text:c="1"/></text:span><text:span text:style-name="a1582" text:class-names="">– svarbų įgūdį šiuolaikinėje darbo rinkoje.</text:span></text:p>
              </text:list-item>
            </text:list>
            <text:list text:style-name="a1596">
              <text:list-item>
                <text:p text:style-name="a1595" text:class-names="" text:cond-style-name=""><text:span text:style-name="a1585" text:class-names="">Argumentavimas ir<text:s text:c="1"/></text:span><text:span text:style-name="a1586" text:class-names="">d</text:span><text:span text:style-name="a1587" text:class-names="">iskusija:</text:span><text:span text:style-name="a1588" text:class-names=""><text:s text:c="1"/></text:span><text:span text:style-name="a1589" text:class-names="">p</text:span><text:span text:style-name="a1590" text:class-names="">amokos moko<text:s text:c="1"/></text:span><text:span text:style-name="a1591" text:class-names="">apginti savo nuomonę</text:span><text:span text:style-name="a1592" text:class-names="">,<text:s text:c="1"/></text:span><text:span text:style-name="a1593" text:class-names="">dalyvauti diskusijose ir dirbti komandoje<text:s text:c="1"/></text:span><text:span text:style-name="a1594" text:class-names="">– tai yra bendradarbiavimo ir problemos sprendimo įgūdžiai.</text:span></text:p>
              </text:list-item>
            </text:list>
            <text:list text:style-name="a1599">
              <text:list-item>
                <text:p text:style-name="a1598" text:class-names="" text:cond-style-name=""><text:span text:style-name="a1597" text:class-names=""/></text:p>
              </text:list-item>
            </text:list>
          </draw:text-box>
          <svg:title/>
          <svg:desc/>
        </draw:frame>
      </draw:page>
      <draw:page draw:name="Slide5" draw:style-name="a1602" draw:master-page-name="Master1-Layout2-obj-Title-and-Content" presentation:presentation-page-layout-name="Master1-PPL2" draw:id="Slide-260">
        <draw:frame draw:id="id248" presentation:style-name="a1611" draw:name="Title 1" svg:x="1.62326in" svg:y="0.31in" svg:width="10.9566in" svg:height="1.94in" presentation:class="title" presentation:placeholder="false">
          <draw:text-box>
            <text:p text:style-name="a1610" text:class-names="" text:cond-style-name=""><text:span text:style-name="a1603" text:class-names=""><text:s text:c="5"/></text:span><text:span text:style-name="a1604" text:class-names="">Pažinimo ir<text:s text:c="1"/></text:span><text:span text:style-name="a1605" text:class-names="">k</text:span><text:span text:style-name="a1606" text:class-names="">ūrybiškumo<text:s text:c="1"/></text:span><text:span text:style-name="a1607" text:class-names="">k</text:span><text:span text:style-name="a1608" text:class-names="">ompetencijos<text:line-break/></text:span><text:span text:style-name="a1609" text:class-names=""/></text:p>
          </draw:text-box>
          <svg:title/>
          <svg:desc/>
        </draw:frame>
        <draw:frame draw:id="id249" presentation:style-name="a1639" draw:name="Content Placeholder 2" svg:x="1.99in" svg:y="1.43in" svg:width="10.42667in" svg:height="5.32521in" presentation:class="outline" presentation:placeholder="false">
          <draw:text-box>
            <text:list text:style-name="a1615">
              <text:list-item>
                <text:p text:style-name="a1614" text:class-names="" text:cond-style-name=""><text:span text:style-name="a1612" text:class-names=""><text:tab/><text:tab/></text:span><text:span text:style-name="a1613" text:class-names="">Dalykas skatina mąstymą, kuris yra naudingas renkantis karjerą:</text:span></text:p>
              </text:list-item>
            </text:list>
            <text:list text:style-name="a1625">
              <text:list-item>
                <text:p text:style-name="a1624" text:class-names="" text:cond-style-name=""><text:span text:style-name="a1616" text:class-names="">Kūrybiškumo<text:s text:c="1"/></text:span><text:span text:style-name="a1617" text:class-names="">u</text:span><text:span text:style-name="a1618" text:class-names="">gdymas:</text:span><text:span text:style-name="a1619" text:class-names=""><text:s text:c="1"/></text:span><text:span text:style-name="a1620" text:class-names="">p</text:span><text:span text:style-name="a1621" text:class-names="">er literatūros kūrinius, interpretacijas ir kūrybinio rašymo užduotis mokiniai<text:s text:c="1"/></text:span><text:span text:style-name="a1622" text:class-names="">ugdo kūrybiškumą ir gebėjimą generuoti idėjas,<text:s text:c="1"/></text:span><text:span text:style-name="a1623" text:class-names="">kas yra vertinama daugelyje profesijų.</text:span></text:p>
              </text:list-item>
            </text:list>
            <text:list text:style-name="a1635">
              <text:list-item>
                <text:p text:style-name="a1634" text:class-names="" text:cond-style-name=""><text:span text:style-name="a1626" text:class-names="">Kritinis<text:s text:c="1"/></text:span><text:span text:style-name="a1627" text:class-names="">m</text:span><text:span text:style-name="a1628" text:class-names="">ąstymas:</text:span><text:span text:style-name="a1629" text:class-names=""><text:s text:c="1"/></text:span><text:span text:style-name="a1630" text:class-names="">a</text:span><text:span text:style-name="a1631" text:class-names="">nalizuojant literatūros kūrinių herojus, jų pasirinkimus, motyvus ir veiksmų pasekmes, mokiniai mokosi<text:s text:c="1"/></text:span><text:span text:style-name="a1632" text:class-names="">analizuoti ir vertinti<text:s text:c="1"/></text:span><text:span text:style-name="a1633" text:class-names="">sudėtingas situacijas, kas yra karjeros planavimo pagrindas.</text:span></text:p>
              </text:list-item>
            </text:list>
            <text:list text:style-name="a1638">
              <text:list-item>
                <text:p text:style-name="a1637" text:class-names="" text:cond-style-name=""><text:span text:style-name="a1636" text:class-names=""/></text:p>
              </text:list-item>
            </text:list>
          </draw:text-box>
          <svg:title/>
          <svg:desc/>
        </draw:frame>
      </draw:page>
      <draw:page draw:name="Slide6" draw:style-name="a1641" draw:master-page-name="Master1-Layout2-obj-Title-and-Content" presentation:presentation-page-layout-name="Master1-PPL2" draw:id="Slide-261">
        <draw:frame draw:id="id250" presentation:style-name="a1651" draw:name="Title 1" svg:x="0.91667in" svg:y="0.58in" svg:width="11.5in" svg:height="0.74in" presentation:class="title" presentation:placeholder="false">
          <draw:text-box>
            <text:p text:style-name="a1650" text:class-names="" text:cond-style-name=""><text:span text:style-name="a1642" text:class-names=""><text:s text:c="7"/></text:span><text:span text:style-name="a1643" text:class-names="">Vertybės ir<text:s text:c="1"/></text:span><text:span text:style-name="a1644" text:class-names="">k</text:span><text:span text:style-name="a1645" text:class-names="">ultūrinė<text:s text:c="1"/></text:span><text:span text:style-name="a1646" text:class-names="">k</text:span><text:span text:style-name="a1647" text:class-names="">ompetencija</text:span><text:span text:style-name="a1648" text:class-names=""><text:line-break/></text:span><text:span text:style-name="a1649" text:class-names=""/></text:p>
          </draw:text-box>
          <svg:title/>
          <svg:desc/>
        </draw:frame>
        <draw:frame draw:id="id251" presentation:style-name="a1675" draw:name="Content Placeholder 2" svg:x="2in" svg:y="1.39in" svg:width="10.41667in" svg:height="5.36521in" presentation:class="outline" presentation:placeholder="false">
          <draw:text-box>
            <text:list text:style-name="a1655">
              <text:list-item>
                <text:p text:style-name="a1654" text:class-names="" text:cond-style-name=""><text:span text:style-name="a1652" text:class-names=""><text:tab/><text:tab/></text:span><text:span text:style-name="a1653" text:class-names="">Per gimtosios kalbos ir literatūros pamokas ugdomos vertybinės nuostatos ir etika, kurios turi įtakos profesinei etikai:</text:span></text:p>
              </text:list-item>
            </text:list>
            <text:list text:style-name="a1663">
              <text:list-item>
                <text:p text:style-name="a1662" text:class-names="" text:cond-style-name=""><text:span text:style-name="a1656" text:class-names="">Etiškas<text:s text:c="1"/></text:span><text:span text:style-name="a1657" text:class-names="">e</text:span><text:span text:style-name="a1658" text:class-names="">lgesys:</text:span><text:span text:style-name="a1659" text:class-names=""><text:s text:c="1"/></text:span><text:span text:style-name="a1660" text:class-names="">l</text:span><text:span text:style-name="a1661" text:class-names="">iteratūra dažnai kelia etines dilemas. Analizuojant herojų elgesį, mokiniai ugdosi etiško elgesio supratimą, kuris yra svarbus bet kurioje profesinėje srityje.</text:span></text:p>
              </text:list-item>
            </text:list>
            <text:list text:style-name="a1671">
              <text:list-item>
                <text:p text:style-name="a1670" text:class-names="" text:cond-style-name=""><text:span text:style-name="a1664" text:class-names="">Tapatumo<text:s text:c="1"/></text:span><text:span text:style-name="a1665" text:class-names="">f</text:span><text:span text:style-name="a1666" text:class-names="">ormavimas:</text:span><text:span text:style-name="a1667" text:class-names=""><text:s text:c="1"/></text:span><text:span text:style-name="a1668" text:class-names="">s</text:span><text:span text:style-name="a1669" text:class-names="">usipažinimas su lenkų kultūra, istorija ir tradicijomis per gimtąją kalbą padeda mokiniui suvokti savo vietą visuomenėje ir kultūrinį kontekstą, kas svarbu saviugdai ir karjeros savimonės formavimui.</text:span></text:p>
              </text:list-item>
            </text:list>
            <text:list text:style-name="a1674">
              <text:list-item>
                <text:p text:style-name="a1673" text:class-names="" text:cond-style-name=""><text:span text:style-name="a1672" text:class-names=""/></text:p>
              </text:list-item>
            </text:list>
          </draw:text-box>
          <svg:title/>
          <svg:desc/>
        </draw:frame>
      </draw:page>
      <draw:page draw:name="Slide19" draw:style-name="a1677" draw:master-page-name="Master1-Layout2-obj-Title-and-Content" presentation:presentation-page-layout-name="Master1-PPL2" draw:id="Slide-274">
        <draw:frame draw:id="id252" presentation:style-name="a1681" draw:name="Pavadinimas 1" svg:x="2.01in" svg:y="0.47445in" svg:width="10.25667in" svg:height="1.04069in" presentation:class="title" presentation:placeholder="false">
          <draw:text-box>
            <text:p text:style-name="a1680" text:class-names="" text:cond-style-name=""><text:span text:style-name="a1678" text:class-names="">Socialinė, emocinė ir sveikos gyvensenos kompetencija</text:span><text:span text:style-name="a1679" text:class-names=""><text:s text:c="1"/></text:span></text:p>
          </draw:text-box>
          <svg:title/>
          <svg:desc/>
        </draw:frame>
        <draw:frame draw:id="id253" presentation:style-name="a1701" draw:name="Turinio vietos rezervavimo ženklas 2" svg:x="1.29667in" svg:y="1.72653in" svg:width="11.5in" svg:height="4.75868in" presentation:class="outline" presentation:placeholder="false">
          <draw:text-box>
            <text:list text:style-name="a1686">
              <text:list-item>
                <text:p text:style-name="a1685" text:class-names="" text:cond-style-name=""><text:span text:style-name="a1682" text:class-names=""><text:s text:c="1"/>Analizuojant literatūros kūrinius, kuriuose veikėjai susiduria su sunkumais, mokiniai gali<text:s text:c="1"/></text:span><text:span text:style-name="a1683" text:class-names="">gauti pavyzdžių, kaip įveikti iššūkius ir išlaikyti optimizmą</text:span><text:span text:style-name="a1684" text:class-names="">. Ši dvasinė ir psichologinė sveikata yra būtina išvengti perdegimo ir ilgalaikei sėkmei profesinėje veikloje.</text:span></text:p>
              </text:list-item>
            </text:list>
            <text:list text:style-name="a1691">
              <text:list-item>
                <text:p text:style-name="a1690" text:class-names="" text:cond-style-name=""><text:span text:style-name="a1687" text:class-names=""><text:s text:c="1"/>Dalyvaudami organizuotame mokymosi procese (planuojant darbus, ruošiantis pamokoms), mokiniai<text:s text:c="1"/></text:span><text:span text:style-name="a1688" text:class-names="">ugdo įpročius, susijusius su atsakingu laiko valdymu<text:s text:c="1"/></text:span><text:span text:style-name="a1689" text:class-names="">– tai yra tiesioginė sąsaja su profesiniu produktyvumu ir sveiko darbo bei poilsio balanso palaikymu.</text:span></text:p>
              </text:list-item>
            </text:list>
            <text:list text:style-name="a1700">
              <text:list-item>
                <text:p text:style-name="a1699" text:class-names="" text:cond-style-name=""><text:span text:style-name="a1692" text:class-names="">Per pamokas analizuojant įvairius tekstus, ugdomas<text:s text:c="1"/></text:span><text:span text:style-name="a1693" text:class-names="">kritinis mąstymas</text:span><text:span text:style-name="a1694" text:class-names="">, kuris<text:s text:c="1"/></text:span><text:span text:style-name="a1695" text:class-names="">padeda atskirti patikimą informaciją<text:s text:c="1"/></text:span><text:span text:style-name="a1696" text:class-names="">apie sveiką gyvenseną bei psichologinę gerovę,<text:s text:c="1"/></text:span><text:span text:style-name="a1697" text:class-names="">nuo nepatikimos</text:span><text:span text:style-name="a1698" text:class-names="">.</text:span></text:p>
              </text:list-item>
            </text:list>
          </draw:text-box>
          <svg:title/>
          <svg:desc/>
        </draw:frame>
      </draw:page>
      <draw:page draw:name="Slide20" draw:style-name="a1703" draw:master-page-name="Master1-Layout2-obj-Title-and-Content" presentation:presentation-page-layout-name="Master1-PPL2" draw:id="Slide-275">
        <draw:frame draw:id="id254" presentation:style-name="a1706" draw:name="Pavadinimas 1" svg:x="1.29041in" svg:y="0.33in" svg:width="11.5in" svg:height="1.08in" presentation:class="title" presentation:placeholder="false">
          <draw:text-box>
            <text:p text:style-name="a1705" text:class-names="" text:cond-style-name=""><text:span text:style-name="a1704" text:class-names="">Pilietiškumo kompetencija</text:span></text:p>
          </draw:text-box>
          <svg:title/>
          <svg:desc/>
        </draw:frame>
        <draw:frame draw:id="id255" presentation:style-name="a1731" draw:name="Turinio vietos rezervavimo ženklas 2" svg:x="1.72in" svg:y="1.19in" svg:width="10.69667in" svg:height="5.56521in" presentation:class="outline" presentation:placeholder="false">
          <draw:text-box>
            <text:list text:style-name="a1709">
              <text:list-item>
                <text:p text:style-name="a1708" text:class-names="" text:cond-style-name=""><text:span text:style-name="a1707" text:class-names=""/></text:p>
              </text:list-item>
            </text:list>
            <text:list text:style-name="a1713">
              <text:list-item>
                <text:p text:style-name="a1712" text:class-names="" text:cond-style-name=""><text:span text:style-name="a1710" text:class-names="">Pilietiškumo ugdymas formuoja<text:s text:c="1"/></text:span><text:span text:style-name="a1711" text:class-names="">profesinę etiką, sąžiningumą ir atsakomybę už savo veiksmus darbo vietoje.<text:s text:c="1"/></text:span></text:p>
              </text:list-item>
            </text:list>
            <text:list text:style-name="a1720">
              <text:list-item>
                <text:p text:style-name="a1719" text:class-names="" text:cond-style-name=""><text:span text:style-name="a1714" text:class-names="">Lenkų kalbos pamokos,<text:s text:c="1"/></text:span><text:span text:style-name="a1715" text:class-names="">skatinančios diskusijas pilietiškumo temomis</text:span><text:span text:style-name="a1716" text:class-names="">, moko mokinius argumentuotai reikšti savo nuomonę, klausytis skirtingų požiūrių ir spręsti konfliktus – tai yra esminiai<text:s text:c="1"/></text:span><text:span text:style-name="a1717" text:class-names="">įgūdžiai darbui komandoje<text:s text:c="1"/></text:span><text:span text:style-name="a1718" text:class-names="">ir bendravimui su klientais ar partneriais.</text:span></text:p>
              </text:list-item>
            </text:list>
            <text:list text:style-name="a1727">
              <text:list-item>
                <text:p text:style-name="a1726" text:class-names="" text:cond-style-name=""><text:span text:style-name="a1721" text:class-names="">Geriau suprasdami<text:s text:c="1"/></text:span><text:span text:style-name="a1722" text:class-names="">lenkų ir lietuv</text:span><text:span text:style-name="a1723" text:class-names="">i</text:span><text:span text:style-name="a1724" text:class-names="">ų kultūra, mokiniai tampa lankstesni ir atviresni</text:span><text:span text:style-name="a1725" text:class-names="">. Tai tiesioginis privalumas tarptautinėje ir daugiakultūrėje darbo aplinkoje, kur reikalingas gebėjimas efektyviai dirbti su įvairių šalių partneriais (pvz., Lenkijos įmonėmis, tarptautinėmis organizacijomis).</text:span></text:p>
              </text:list-item>
            </text:list>
            <text:list text:style-name="a1730">
              <text:list-item>
                <text:p text:style-name="a1729" text:class-names="" text:cond-style-name=""><text:span text:style-name="a1728" text:class-names=""/></text:p>
              </text:list-item>
            </text:list>
          </draw:text-box>
          <svg:title/>
          <svg:desc/>
        </draw:frame>
      </draw:page>
      <draw:page draw:name="Slide8" draw:style-name="a1733" draw:master-page-name="Master1-Layout1-title-Title-Slide" presentation:presentation-page-layout-name="Master1-PPL1" draw:id="Slide-263">
        <draw:frame draw:id="id256" presentation:style-name="a1737" draw:name="Title 1" svg:x="1.66667in" svg:y="0.14in" svg:width="10in" svg:height="0.84in" presentation:class="title" presentation:placeholder="false">
          <draw:text-box>
            <text:p text:style-name="a1736" text:class-names="" text:cond-style-name=""><text:span text:style-name="a1734" text:class-names="">Skaitmeninė kompetencija</text:span><text:span text:style-name="a1735" text:class-names=""/></text:p>
          </draw:text-box>
          <svg:title/>
          <svg:desc/>
        </draw:frame>
        <draw:frame draw:id="id257" presentation:style-name="a1754" draw:name="Subtitle 2" svg:x="4.21in" svg:y="0.98in" svg:width="8.28374in" svg:height="5.9002in" presentation:class="subtitle" presentation:placeholder="false">
          <draw:text-box>
            <text:p text:style-name="a1739" text:class-names="" text:cond-style-name=""><text:span text:style-name="a1738" text:class-names=""/></text:p>
            <text:list text:style-name="a1746">
              <text:list-item>
                <text:p text:style-name="a1745" text:class-names="" text:cond-style-name=""><text:span text:style-name="a1740" text:class-names="">Aukštas<text:s text:c="1"/></text:span><text:span text:style-name="a1741" text:class-names="">kalbos lygis kartu su skaitmeniniu raštingumu<text:s text:c="1"/></text:span><text:span text:style-name="a1742" text:class-names="">suteikia<text:s text:c="1"/></text:span><text:span text:style-name="a1743" text:class-names="">pranašumą</text:span><text:span text:style-name="a1744" text:class-names=""><text:s text:c="1"/>darbo rinkoje, ypač srityse, kur reikalingos ryšių, turinio valdymo, vertimo, tarptautinio bendradarbiavimo ar kultūrinio tarpininkavimo žinios.</text:span></text:p>
              </text:list-item>
            </text:list>
            <text:list text:style-name="a1753">
              <text:list-item>
                <text:p text:style-name="a1752" text:class-names="" text:cond-style-name=""><text:span text:style-name="a1747" text:class-names="">Skaitmeninė kompetencija<text:s text:c="1"/></text:span><text:span text:style-name="a1748" text:class-names="">yra raktinė kompetencija (pažinimo, komunikavimo, pilietiškumo ir kitų kompetencijų dalis), kuri<text:s text:c="1"/></text:span><text:span text:style-name="a1749" text:class-names="">yra būtina mokymuisi visą gyvenimą<text:s text:c="1"/></text:span><text:span text:style-name="a1750" text:class-names="">ir leidžia lanksčiai prisitaikyti prie profesinių pokyčių</text:span><text:span text:style-name="a1751" text:class-names="">.</text:span></text:p>
              </text:list-item>
            </text:list>
          </draw:text-box>
          <svg:title/>
          <svg:desc/>
        </draw:frame>
      </draw:page>
      <draw:page draw:name="Slide9" draw:style-name="a1756" draw:master-page-name="Master1-Layout2-obj-Title-and-Content" presentation:presentation-page-layout-name="Master1-PPL2" draw:id="Slide-264">
        <draw:frame draw:id="id258" presentation:style-name="a1762" draw:name="Title 1" svg:x="1.29667in" svg:y="0.21931in" svg:width="11.5in" svg:height="0.24069in" presentation:class="title" presentation:placeholder="false">
          <draw:text-box>
            <text:p text:style-name="a1761" text:class-names="" text:cond-style-name=""><text:span text:style-name="a1757" text:class-names=""><text:line-break/></text:span><text:span text:style-name="a1758" text:class-names="">Doradztwo zawodowe na lekcjach języka polskiego w szkole podstawowej (5-8 klasy).</text:span><text:span text:style-name="a1759" text:class-names=""><text:line-break/></text:span><text:span text:style-name="a1760" text:class-names=""/></text:p>
          </draw:text-box>
          <svg:title/>
          <svg:desc/>
        </draw:frame>
        <draw:frame draw:id="id259" draw:name="Content Placeholder 5" svg:x="0.15in" svg:y="0.55in" svg:width="12.95669in" svg:height="6.35331in" presentation:class="table" presentation:placeholder="false">
          <table:table table:style-name="a1763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1764" table:default-cell-style-name=""/>
            <table:table-column table:style-name="a1765" table:default-cell-style-name=""/>
            <table:table-column table:style-name="a1766" table:default-cell-style-name=""/>
            <table:table-column table:style-name="a1767" table:default-cell-style-name=""/>
            <table:table-row table:style-name="a1768" table:default-cell-style-name="">
              <table:table-cell table:style-name="a1773">
                <text:list text:style-name="a1772">
                  <text:list-item>
                    <text:p text:style-name="a1771" text:class-names="" text:cond-style-name=""><text:span text:style-name="a1769" text:class-names="">Lektury/teksty kultury</text:span><text:span text:style-name="a1770" text:class-names=""/></text:p>
                  </text:list-item>
                </text:list>
              </table:table-cell>
              <table:table-cell table:style-name="a1778">
                <text:list text:style-name="a1777">
                  <text:list-item>
                    <text:p text:style-name="a1776" text:class-names="" text:cond-style-name=""><text:span text:style-name="a1774" text:class-names="">Temat/motywy</text:span><text:span text:style-name="a1775" text:class-names=""/></text:p>
                  </text:list-item>
                </text:list>
              </table:table-cell>
              <table:table-cell table:style-name="a1783">
                <text:list text:style-name="a1782">
                  <text:list-item>
                    <text:p text:style-name="a1781" text:class-names="" text:cond-style-name=""><text:span text:style-name="a1779" text:class-names="">Aktywność dla uczniów</text:span><text:span text:style-name="a1780" text:class-names=""/></text:p>
                  </text:list-item>
                </text:list>
              </table:table-cell>
              <table:table-cell table:style-name="a1788">
                <text:list text:style-name="a1787">
                  <text:list-item>
                    <text:p text:style-name="a1786" text:class-names="" text:cond-style-name=""><text:span text:style-name="a1784" text:class-names="">Umiejętności</text:span><text:span text:style-name="a1785" text:class-names=""/></text:p>
                  </text:list-item>
                </text:list>
              </table:table-cell>
            </table:table-row>
            <table:table-row table:style-name="a1789" table:default-cell-style-name="">
              <table:table-cell table:style-name="a1794">
                <text:list text:style-name="a1793">
                  <text:list-item>
                    <text:p text:style-name="a1792" text:class-names="" text:cond-style-name=""><text:span text:style-name="a1790" text:class-names="">Mit o Pometeuszu</text:span><text:span text:style-name="a1791" text:class-names=""/></text:p>
                  </text:list-item>
                </text:list>
              </table:table-cell>
              <table:table-cell table:style-name="a1810">
                <text:list text:style-name="a1797">
                  <text:list-item>
                    <text:p text:style-name="a1796" text:class-names="" text:cond-style-name=""><text:span text:style-name="a1795" text:class-names="">Ogień – innowacja, wiedza i ryzyko.</text:span></text:p>
                  </text:list-item>
                </text:list>
                <text:list text:style-name="a1805">
                  <text:list-item>
                    <text:p text:style-name="a1804" text:class-names="" text:cond-style-name=""><text:span text:style-name="a1798" text:class-names="">Kara Zeusa:<text:s text:c="1"/></text:span><text:span text:style-name="a1799" text:class-names="">c</text:span><text:span text:style-name="a1800" text:class-names="">ena<text:s text:c="1"/></text:span><text:span text:style-name="a1801" text:class-names="">i</text:span><text:span text:style-name="a1802" text:class-names="">nnowacji</text:span><text:span text:style-name="a1803" text:class-names="">.</text:span></text:p>
                  </text:list-item>
                </text:list>
                <text:list text:style-name="a1809">
                  <text:list-item>
                    <text:p text:style-name="a1808" text:class-names="" text:cond-style-name=""><text:span text:style-name="a1806" text:class-names="">Prometeusz – strateg i twórca.<text:s text:c="1"/></text:span><text:span text:style-name="a1807" text:class-names=""/></text:p>
                  </text:list-item>
                </text:list>
              </table:table-cell>
              <table:table-cell table:style-name="a1837">
                <text:list text:style-name="a1813">
                  <text:list-item>
                    <text:p text:style-name="a1812" text:class-names="" text:cond-style-name=""><text:span text:style-name="a1811" text:class-names="">Pisanie listu / e-maila.<text:s text:c="1"/></text:span></text:p>
                  </text:list-item>
                </text:list>
                <text:list text:style-name="a1822">
                  <text:list-item>
                    <text:p text:style-name="a1821" text:class-names="" text:cond-style-name=""><text:span text:style-name="a1814" text:class-names="">Uczeń pisze list do symbolicznej<text:s text:c="1"/></text:span><text:span text:style-name="a1815" text:class-names="">„władzy"</text:span><text:span text:style-name="a1816" text:class-names=""><text:s text:c="1"/>(np. dyrektora firmy, szkoły, władz miasta) w imieniu<text:s text:c="1"/></text:span><text:span text:style-name="a1817" text:class-names="">Ludzkości</text:span><text:span text:style-name="a1818" text:class-names=""><text:s text:c="1"/>/uczniów/ mieszkańców argumentując, dlaczego<text:s text:c="1"/></text:span><text:span text:style-name="a1819" text:class-names="">innowacja</text:span><text:span text:style-name="a1820" text:class-names=""><text:s text:c="1"/>(prometejski „ogień") jest niezbędna, pomimo ryzyka lub oporu.</text:span></text:p>
                  </text:list-item>
                </text:list>
                <text:list text:style-name="a1832">
                  <text:list-item>
                    <text:p text:style-name="a1831" text:class-names="" text:cond-style-name=""><text:span text:style-name="a1823" text:class-names="">Vlog</text:span><text:span text:style-name="a1824" text:class-names="">/podcast</text:span><text:span text:style-name="a1825" text:class-names=""><text:s text:c="1"/>o<text:s text:c="1"/></text:span><text:span text:style-name="a1826" text:class-names="">„</text:span><text:span text:style-name="a1827" text:class-names="">Kreatorach<text:s text:c="1"/></text:span><text:span text:style-name="a1828" text:class-names="">r</text:span><text:span text:style-name="a1829" text:class-names="">zemiosła</text:span><text:span text:style-name="a1830" text:class-names="">”</text:span></text:p>
                  </text:list-item>
                </text:list>
                <text:list text:style-name="a1836">
                  <text:list-item>
                    <text:p text:style-name="a1835" text:class-names="" text:cond-style-name=""><text:span text:style-name="a1833" text:class-names="">Uczniowie przedstawiają cykl o współczesnych zawodach, których Prometeusz nauczył ludzi (np. stolarstwo, rękodzieło itd.), podkreślając wartość pracy manualnej i kreatywności.</text:span><text:span text:style-name="a1834" text:class-names=""/></text:p>
                  </text:list-item>
                </text:list>
              </table:table-cell>
              <table:table-cell table:style-name="a1851">
                <text:list text:style-name="a1840">
                  <text:list-item>
                    <text:p text:style-name="a1839" text:class-names="" text:cond-style-name=""><text:span text:style-name="a1838" text:class-names="">Formalny styl pisania, argumentacja, umiejętność autoprezentacji, selekcja kluczowych informacji.</text:span></text:p>
                  </text:list-item>
                </text:list>
                <text:list text:style-name="a1843">
                  <text:list-item>
                    <text:p text:style-name="a1842" text:class-names="" text:cond-style-name=""><text:span text:style-name="a1841" text:class-names="">Retoryka, perswazja, etyka zawodowa, pisanie publicystyczne.</text:span></text:p>
                  </text:list-item>
                </text:list>
                <text:list text:style-name="a1846">
                  <text:list-item>
                    <text:p text:style-name="a1845" text:class-names="" text:cond-style-name=""><text:span text:style-name="a1844" text:class-names=""/></text:p>
                  </text:list-item>
                </text:list>
                <text:list text:style-name="a1850">
                  <text:list-item>
                    <text:p text:style-name="a1849" text:class-names="" text:cond-style-name=""><text:span text:style-name="a1847" text:class-names="">Wystąpienia publiczne, organizacja pracy projektowej, tworzenie treści multimedialnych, umiejętność perswazji wizualnej.<text:s text:c="1"/></text:span><text:span text:style-name="a1848" text:class-names=""/></text:p>
                  </text:list-item>
                </text:list>
              </table:table-cell>
            </table:table-row>
            <table:table-row table:style-name="a1852" table:default-cell-style-name="">
              <table:table-cell table:style-name="a1860">
                <text:list text:style-name="a1856">
                  <text:list-item>
                    <text:p text:style-name="a1855" text:class-names="" text:cond-style-name=""><text:span text:style-name="a1853" text:class-names="">Karol Dickens</text:span><text:span text:style-name="a1854" text:class-names=""/></text:p>
                  </text:list-item>
                </text:list>
                <text:list text:style-name="a1859">
                  <text:list-item>
                    <text:p text:style-name="a1858" text:class-names="" text:cond-style-name=""><text:span text:style-name="a1857" text:class-names="">"Opowieść wigilijna"</text:span></text:p>
                  </text:list-item>
                </text:list>
              </table:table-cell>
              <table:table-cell table:style-name="a1868">
                <text:list text:style-name="a1863">
                  <text:list-item>
                    <text:p text:style-name="a1862" text:class-names="" text:cond-style-name=""><text:span text:style-name="a1861" text:class-names="">Wartości i etyka w biznesie.</text:span></text:p>
                  </text:list-item>
                </text:list>
                <text:list text:style-name="a1867">
                  <text:list-item>
                    <text:p text:style-name="a1866" text:class-names="" text:cond-style-name=""><text:span text:style-name="a1864" text:class-names="">Równowaga: praca-życie prywatne.</text:span><text:span text:style-name="a1865" text:class-names=""/></text:p>
                  </text:list-item>
                </text:list>
              </table:table-cell>
              <table:table-cell table:style-name="a1882">
                <text:list text:style-name="a1871">
                  <text:list-item>
                    <text:p text:style-name="a1870" text:class-names="" text:cond-style-name=""><text:span text:style-name="a1869" text:class-names="">„Rachunek zysków i strat" (Etyczny bilans).</text:span></text:p>
                  </text:list-item>
                </text:list>
                <text:list text:style-name="a1874">
                  <text:list-item>
                    <text:p text:style-name="a1873" text:class-names="" text:cond-style-name=""><text:span text:style-name="a1872" text:class-names="">Uczniowie tworzą bilans życia zawodowego i prywatnego dla Boba Cratchita i Scrooge’a. W rubryce „Zyski" – finanse/kariera, w rubryce „Straty" – zdrowie/relacje/szczęście.</text:span></text:p>
                  </text:list-item>
                </text:list>
                <text:list text:style-name="a1877">
                  <text:list-item>
                    <text:p text:style-name="a1876" text:class-names="" text:cond-style-name=""><text:span text:style-name="a1875" text:class-names="">„Trzy duchy doradztwa„</text:span></text:p>
                  </text:list-item>
                </text:list>
                <text:list text:style-name="a1881">
                  <text:list-item>
                    <text:p text:style-name="a1880" text:class-names="" text:cond-style-name=""><text:span text:style-name="a1878" text:class-names="">Uczniowie wcielają się w doradców zawodowych i „wizytują" młodego Scrooge’a.<text:s text:c="1"/></text:span><text:span text:style-name="a1879" text:class-names=""/></text:p>
                  </text:list-item>
                </text:list>
              </table:table-cell>
              <table:table-cell table:style-name="a1896">
                <text:list text:style-name="a1885">
                  <text:list-item>
                    <text:p text:style-name="a1884" text:class-names="" text:cond-style-name=""><text:span text:style-name="a1883" text:class-names="">Analiza i synteza informacji, rozumienie wartości, krytyczne myślenie.</text:span></text:p>
                  </text:list-item>
                </text:list>
                <text:list text:style-name="a1888">
                  <text:list-item>
                    <text:p text:style-name="a1887" text:class-names="" text:cond-style-name=""><text:span text:style-name="a1886" text:class-names=""/></text:p>
                  </text:list-item>
                </text:list>
                <text:list text:style-name="a1891">
                  <text:list-item>
                    <text:p text:style-name="a1890" text:class-names="" text:cond-style-name=""><text:span text:style-name="a1889" text:class-names=""/></text:p>
                  </text:list-item>
                </text:list>
                <text:list text:style-name="a1895">
                  <text:list-item>
                    <text:p text:style-name="a1894" text:class-names="" text:cond-style-name=""><text:span text:style-name="a1892" text:class-names="">Podejmowanie decyzji, świadomość konsekwencji, analiza motywacji i błędów życiowych.</text:span><text:span text:style-name="a1893" text:class-names=""/></text:p>
                  </text:list-item>
                </text:list>
              </table:table-cell>
            </table:table-row>
            <table:table-row table:style-name="a1897" table:default-cell-style-name="">
              <table:table-cell table:style-name="a1904">
                <text:list text:style-name="a1900">
                  <text:list-item>
                    <text:p text:style-name="a1899" text:class-names="" text:cond-style-name=""><text:span text:style-name="a1898" text:class-names="">Lucy Maud Montgomery</text:span></text:p>
                  </text:list-item>
                </text:list>
                <text:list text:style-name="a1903">
                  <text:list-item>
                    <text:p text:style-name="a1902" text:class-names="" text:cond-style-name=""><text:span text:style-name="a1901" text:class-names="">"Ania z Zielonego Wzgórza"<text:s text:c="1"/></text:span></text:p>
                  </text:list-item>
                </text:list>
              </table:table-cell>
              <table:table-cell table:style-name="a1909">
                <text:list text:style-name="a1908">
                  <text:list-item>
                    <text:p text:style-name="a1907" text:class-names="" text:cond-style-name=""><text:span text:style-name="a1905" text:class-names="">Kontrast językowy: Ania a pani Lynde.</text:span><text:span text:style-name="a1906" text:class-names=""/></text:p>
                  </text:list-item>
                </text:list>
              </table:table-cell>
              <table:table-cell table:style-name="a1919">
                <text:list text:style-name="a1918">
                  <text:list-item>
                    <text:p text:style-name="a1917" text:class-names="" text:cond-style-name=""><text:span text:style-name="a1910" text:class-names="">„</text:span><text:span text:style-name="a1911" text:class-names="">Korekta<text:s text:c="1"/></text:span><text:span text:style-name="a1912" text:class-names="">r</text:span><text:span text:style-name="a1913" text:class-names="">ękopisu Pani Lynde</text:span><text:span text:style-name="a1914" text:class-names="">”.<text:s text:c="1"/></text:span><text:span text:style-name="a1915" text:class-names="">Przygotowanie krótkiego fragmentu tekstu, w którym celowo wprowadzono błędy ortograficzne, interpunkcyjne i stylistyczne. Uczniowie pracują w parach jako „profesjonalni korektorzy" i poprawiają tekst.</text:span><text:span text:style-name="a1916" text:class-names=""/></text:p>
                  </text:list-item>
                </text:list>
              </table:table-cell>
              <table:table-cell table:style-name="a1924">
                <text:list text:style-name="a1923">
                  <text:list-item>
                    <text:p text:style-name="a1922" text:class-names="" text:cond-style-name=""><text:span text:style-name="a1920" text:class-names="">Dbałość o szczegóły, koncentrację, znajomość zasad języka (kluczowe dla korektora, redaktora).</text:span><text:span text:style-name="a1921" text:class-names=""/></text:p>
                  </text:list-item>
                </text:list>
              </table:table-cell>
            </table:table-row>
            <table:table-row table:style-name="a1925" table:default-cell-style-name="">
              <table:table-cell table:style-name="a1930">
                <text:list text:style-name="a1929">
                  <text:list-item>
                    <text:p text:style-name="a1928" text:class-names="" text:cond-style-name=""><text:span text:style-name="a1926" text:class-names="">Teresa Bogucka „Reklama - siła perswazji” (fragment)</text:span><text:span text:style-name="a1927" text:class-names=""/></text:p>
                  </text:list-item>
                </text:list>
              </table:table-cell>
              <table:table-cell table:style-name="a1936">
                <text:list text:style-name="a1935">
                  <text:list-item>
                    <text:p text:style-name="a1934" text:class-names="" text:cond-style-name=""><text:span text:style-name="a1931" text:class-names="">Autoprezentacja</text:span><text:span text:style-name="a1932" text:class-names="">.</text:span><text:span text:style-name="a1933" text:class-names=""/></text:p>
                  </text:list-item>
                </text:list>
              </table:table-cell>
              <table:table-cell table:style-name="a1947">
                <text:list text:style-name="a1946">
                  <text:list-item>
                    <text:p text:style-name="a1945" text:class-names="" text:cond-style-name=""><text:span text:style-name="a1937" text:class-names="">Prezentacja „</text:span><text:span text:style-name="a1938" text:class-names="">Reklamuję<text:s text:c="1"/></text:span><text:span text:style-name="a1939" text:class-names="">s</text:span><text:span text:style-name="a1940" text:class-names="">iebie!</text:span><text:span text:style-name="a1941" text:class-names="">”</text:span><text:span text:style-name="a1942" text:class-names=""><text:s text:c="1"/></text:span><text:span text:style-name="a1943" text:class-names="">Na kartce projektują hasło reklamowe (slogan) na swój temat, podkreślając swoją największą zaletę lub unikalną umiejętność (np. "Mam precyzję zegarmistrza", "Jestem mistrzem rozwiązywania konfliktów").</text:span><text:span text:style-name="a1944" text:class-names=""/></text:p>
                  </text:list-item>
                </text:list>
              </table:table-cell>
              <table:table-cell table:style-name="a1953">
                <text:list text:style-name="a1952">
                  <text:list-item>
                    <text:p text:style-name="a1951" text:class-names="" text:cond-style-name=""><text:span text:style-name="a1948" text:class-names="">Argumentacja, perswazja ustna i pisemna, słownictwo (precyzja języka), dostosowanie komunikatu do odbiorcy,</text:span><text:span text:style-name="a1949" text:class-names=""><text:s text:c="1"/></text:span><text:span text:style-name="a1950" text:class-names="">realistyczna samoocena<text:s text:c="1"/></text:span></text:p>
                  </text:list-item>
                </text:list>
              </table:table-cell>
            </table:table-row>
          </table:table>
          <draw:image xlink:href="media/image1.png" xlink:type="simple" xlink:show="embed" xlink:actuate="onLoad"/>
          <svg:title/>
          <svg:desc/>
        </draw:frame>
      </draw:page>
      <draw:page draw:name="Slide10" draw:style-name="a1955" draw:master-page-name="Master1-Layout2-obj-Title-and-Content" presentation:presentation-page-layout-name="Master1-PPL2" draw:id="Slide-265">
        <draw:frame draw:id="id260" presentation:style-name="a1959" draw:name="Title 1" svg:x="0.91667in" svg:y="0.15in" svg:width="11.5in" svg:height="0.56in" presentation:class="title" presentation:placeholder="false">
          <draw:text-box>
            <text:p text:style-name="a1958" text:class-names="" text:cond-style-name=""><text:span text:style-name="a1956" text:class-names="">Doradztwo zawodowe na lekcjach języka polskiego w klasach gimnazjalnych (I-IV kl.)</text:span><text:span text:style-name="a1957" text:class-names=""/></text:p>
          </draw:text-box>
          <svg:title/>
          <svg:desc/>
        </draw:frame>
        <draw:frame draw:id="id261" draw:name="Content Placeholder 3" svg:x="0.14142in" svg:y="0.71in" svg:width="12.96858in" svg:height="6.49572in" presentation:class="table" presentation:placeholder="false">
          <table:table table:style-name="a1960" table:template-name="{5C22544A-7EE6-4342-B048-85BDC9FD1C3A}" table:use-banding-columns-styles="false" table:use-banding-rows-styles="true" table:use-first-column-styles="false" table:use-first-row-styles="true" table:use-last-column-styles="false" table:use-last-row-styles="false">
            <table:table-column table:style-name="a1961" table:default-cell-style-name=""/>
            <table:table-column table:style-name="a1962" table:default-cell-style-name=""/>
            <table:table-column table:style-name="a1963" table:default-cell-style-name=""/>
            <table:table-column table:style-name="a1964" table:default-cell-style-name=""/>
            <table:table-row table:style-name="a1965" table:default-cell-style-name="">
              <table:table-cell table:style-name="a1972">
                <text:p text:style-name="a1968" text:class-names="" text:cond-style-name=""><text:span text:style-name="a1966" text:class-names="">Lektury/teksty kultury</text:span><text:span text:style-name="a1967" text:class-names=""/></text:p>
                <text:list text:style-name="a1971">
                  <text:list-item>
                    <text:p text:style-name="a1970" text:class-names="" text:cond-style-name=""><text:span text:style-name="a1969" text:class-names=""/></text:p>
                  </text:list-item>
                </text:list>
              </table:table-cell>
              <table:table-cell table:style-name="a1979">
                <text:p text:style-name="a1975" text:class-names="" text:cond-style-name=""><text:span text:style-name="a1973" text:class-names="">Temat/motywy</text:span><text:span text:style-name="a1974" text:class-names=""/></text:p>
                <text:list text:style-name="a1978">
                  <text:list-item>
                    <text:p text:style-name="a1977" text:class-names="" text:cond-style-name=""><text:span text:style-name="a1976" text:class-names=""/></text:p>
                  </text:list-item>
                </text:list>
              </table:table-cell>
              <table:table-cell table:style-name="a1986">
                <text:p text:style-name="a1982" text:class-names="" text:cond-style-name=""><text:span text:style-name="a1980" text:class-names="">Aktywność dla uczniów</text:span><text:span text:style-name="a1981" text:class-names=""/></text:p>
                <text:list text:style-name="a1985">
                  <text:list-item>
                    <text:p text:style-name="a1984" text:class-names="" text:cond-style-name=""><text:span text:style-name="a1983" text:class-names=""/></text:p>
                  </text:list-item>
                </text:list>
              </table:table-cell>
              <table:table-cell table:style-name="a1993">
                <text:p text:style-name="a1989" text:class-names="" text:cond-style-name=""><text:span text:style-name="a1987" text:class-names="">Umiejętności</text:span><text:span text:style-name="a1988" text:class-names=""/></text:p>
                <text:list text:style-name="a1992">
                  <text:list-item>
                    <text:p text:style-name="a1991" text:class-names="" text:cond-style-name=""><text:span text:style-name="a1990" text:class-names=""/></text:p>
                  </text:list-item>
                </text:list>
              </table:table-cell>
            </table:table-row>
            <table:table-row table:style-name="a1994" table:default-cell-style-name="">
              <table:table-cell table:style-name="a2001">
                <text:p text:style-name="a1997" text:class-names="" text:cond-style-name=""><text:span text:style-name="a1995" text:class-names="">Bolesław Prus – „Lalka”</text:span><text:span text:style-name="a1996" text:class-names=""/></text:p>
                <text:list text:style-name="a2000">
                  <text:list-item>
                    <text:p text:style-name="a1999" text:class-names="" text:cond-style-name=""><text:span text:style-name="a1998" text:class-names=""/></text:p>
                  </text:list-item>
                </text:list>
              </table:table-cell>
              <table:table-cell table:style-name="a2007">
                <text:list text:style-name="a2006">
                  <text:list-item>
                    <text:p text:style-name="a2005" text:class-names="" text:cond-style-name=""><text:span text:style-name="a2002" text:class-names="">Praca</text:span><text:span text:style-name="a2003" text:class-names=""><text:s text:c="1"/>- źródło rozwoju, satysfakcji i awansu społecznego.</text:span><text:span text:style-name="a2004" text:class-names=""/></text:p>
                  </text:list-item>
                </text:list>
              </table:table-cell>
              <table:table-cell table:style-name="a2039">
                <text:list text:style-name="a2014">
                  <text:list-item>
                    <text:p text:style-name="a2013" text:class-names="" text:cond-style-name=""><text:span text:style-name="a2008" text:class-names="">Analiza</text:span><text:span text:style-name="a2009" text:class-names=""><text:s text:c="1"/></text:span><text:span text:style-name="a2010" text:class-names="">SWOT</text:span><text:span text:style-name="a2011" text:class-names=""><text:s text:c="1"/>Wokulskiego</text:span><text:span text:style-name="a2012" text:class-names=""><text:s text:c="1"/></text:span></text:p>
                  </text:list-item>
                </text:list>
                <text:list text:style-name="a2019">
                  <text:list-item>
                    <text:p text:style-name="a2018" text:class-names="" text:cond-style-name=""><text:span text:style-name="a2015" text:class-names="">S</text:span><text:span text:style-name="a2016" text:class-names=""><text:s text:c="1"/>(Strengths/Mocne strony)</text:span><text:span text:style-name="a2017" text:class-names=""/></text:p>
                  </text:list-item>
                </text:list>
                <text:list text:style-name="a2024">
                  <text:list-item>
                    <text:p text:style-name="a2023" text:class-names="" text:cond-style-name=""><text:span text:style-name="a2020" text:class-names="">W</text:span><text:span text:style-name="a2021" text:class-names=""><text:s text:c="1"/>(Weaknesses/Słabe strony)</text:span><text:span text:style-name="a2022" text:class-names=""/></text:p>
                  </text:list-item>
                </text:list>
                <text:list text:style-name="a2029">
                  <text:list-item>
                    <text:p text:style-name="a2028" text:class-names="" text:cond-style-name=""><text:span text:style-name="a2025" text:class-names="">O</text:span><text:span text:style-name="a2026" text:class-names=""><text:s text:c="1"/>(Opportunities/Szanse)</text:span><text:span text:style-name="a2027" text:class-names=""/></text:p>
                  </text:list-item>
                </text:list>
                <text:list text:style-name="a2034">
                  <text:list-item>
                    <text:p text:style-name="a2033" text:class-names="" text:cond-style-name=""><text:span text:style-name="a2030" text:class-names="">T</text:span><text:span text:style-name="a2031" text:class-names=""><text:s text:c="1"/>(Threats/Zagrożenia</text:span><text:span text:style-name="a2032" text:class-names="">),</text:span></text:p>
                  </text:list-item>
                </text:list>
                <text:list text:style-name="a2038">
                  <text:list-item>
                    <text:p text:style-name="a2037" text:class-names="" text:cond-style-name=""><text:span text:style-name="a2035" text:class-names="">Debata, mapa kariery.</text:span><text:span text:style-name="a2036" text:class-names=""/></text:p>
                  </text:list-item>
                </text:list>
              </table:table-cell>
              <table:table-cell table:style-name="a2058">
                <text:list text:style-name="a2044">
                  <text:list-item>
                    <text:p text:style-name="a2043" text:class-names="" text:cond-style-name=""><text:span text:style-name="a2040" text:class-names="">Ocena</text:span><text:span text:style-name="a2041" text:class-names=""><text:s text:c="1"/>przyczyn sukcesu/porażek bohater</text:span><text:span text:style-name="a2042" text:class-names="">a.</text:span></text:p>
                  </text:list-item>
                </text:list>
                <text:list text:style-name="a2047">
                  <text:list-item>
                    <text:p text:style-name="a2046" text:class-names="" text:cond-style-name=""><text:span text:style-name="a2045" text:class-names="">Identyfikacja własnych mocnych i słabych stron poprzez porównanie się z bohaterami.<text:s text:c="1"/></text:span></text:p>
                  </text:list-item>
                </text:list>
                <text:list text:style-name="a2052">
                  <text:list-item>
                    <text:p text:style-name="a2051" text:class-names="" text:cond-style-name=""><text:span text:style-name="a2048" text:class-names="">Umiejętność<text:s text:c="1"/></text:span><text:span text:style-name="a2049" text:class-names="">pracy w grupie</text:span><text:span text:style-name="a2050" text:class-names="">.</text:span></text:p>
                  </text:list-item>
                </text:list>
                <text:list text:style-name="a2057">
                  <text:list-item>
                    <text:p text:style-name="a2056" text:class-names="" text:cond-style-name=""><text:span text:style-name="a2053" text:class-names="">Projektowanie<text:s text:c="1"/></text:span><text:span text:style-name="a2054" text:class-names="">ścieżek zawodowych<text:s text:c="1"/></text:span><text:span text:style-name="a2055" text:class-names="">na podstawie analizy cech.</text:span></text:p>
                  </text:list-item>
                </text:list>
              </table:table-cell>
            </table:table-row>
            <table:table-row table:style-name="a2059" table:default-cell-style-name="">
              <table:table-cell table:style-name="a2066">
                <text:p text:style-name="a2062" text:class-names="" text:cond-style-name=""><text:span text:style-name="a2060" text:class-names="">Stefan Żeromski – „Ludzie bezdomni”</text:span><text:span text:style-name="a2061" text:class-names=""/></text:p>
                <text:list text:style-name="a2065">
                  <text:list-item>
                    <text:p text:style-name="a2064" text:class-names="" text:cond-style-name=""><text:span text:style-name="a2063" text:class-names=""/></text:p>
                  </text:list-item>
                </text:list>
              </table:table-cell>
              <table:table-cell table:style-name="a2075">
                <text:list text:style-name="a2074">
                  <text:list-item>
                    <text:p text:style-name="a2073" text:class-names="" text:cond-style-name=""><text:span text:style-name="a2067" text:class-names="">Powołanie a poświęcenie</text:span><text:span text:style-name="a2068" text:class-names="">: dylemat doktora Judym</text:span><text:span text:style-name="a2069" text:class-names="">a</text:span><text:span text:style-name="a2070" text:class-names="">. Idealizm i wypalenie zawodowe</text:span><text:span text:style-name="a2071" text:class-names="">.</text:span><text:span text:style-name="a2072" text:class-names=""/></text:p>
                  </text:list-item>
                </text:list>
              </table:table-cell>
              <table:table-cell table:style-name="a2096">
                <text:p text:style-name="a2080" text:class-names="" text:cond-style-name=""><text:span text:style-name="a2076" text:class-names="">Opracowanie<text:s text:c="1"/></text:span><text:span text:style-name="a2077" text:class-names="">Kodeksu Etycznego</text:span><text:span text:style-name="a2078" text:class-names=""><text:s text:c="1"/>dla wybranego zawodu z perspektywy Judyma (np. lekarza, prawnika, pracownika socjalnego).<text:s text:c="1"/></text:span><text:span text:style-name="a2079" text:class-names=""/></text:p>
                <text:p text:style-name="a2086" text:class-names="" text:cond-style-name=""><text:span text:style-name="a2081" text:class-names="">Debata</text:span><text:span text:style-name="a2082" text:class-names="">:<text:s text:c="1"/></text:span><text:span text:style-name="a2083" text:class-names=""><text:s text:c="1"/></text:span><text:span text:style-name="a2084" text:class-names="">Czy warto poświęcać się dla innych kosztem siebie?</text:span><text:span text:style-name="a2085" text:class-names=""/></text:p>
                <text:list text:style-name="a2095">
                  <text:list-item>
                    <text:p text:style-name="a2094" text:class-names="" text:cond-style-name=""><text:span text:style-name="a2087" text:class-names="">Zidentyfikowanie<text:s text:c="1"/></text:span><text:span text:style-name="a2088" text:class-names="">strategii radzenia sobie<text:s text:c="1"/></text:span><text:span text:style-name="a2089" text:class-names=""><text:s text:c="1"/></text:span><text:span text:style-name="a2090" text:class-names="">ze stresem</text:span><text:span text:style-name="a2091" text:class-names=""><text:s text:c="1"/>i<text:s text:c="1"/></text:span><text:span text:style-name="a2092" text:class-names="">rozczarowaniem</text:span><text:span text:style-name="a2093" text:class-names=""><text:s text:c="1"/>dla idealisty w pracy.<text:s text:c="1"/></text:span></text:p>
                  </text:list-item>
                </text:list>
              </table:table-cell>
              <table:table-cell table:style-name="a2110">
                <text:list text:style-name="a2103">
                  <text:list-item>
                    <text:p text:style-name="a2102" text:class-names="" text:cond-style-name=""><text:span text:style-name="a2097" text:class-names="">Empatia</text:span><text:span text:style-name="a2098" text:class-names="">,<text:s text:c="1"/></text:span><text:span text:style-name="a2099" text:class-names="">krytyczne myśleni</text:span><text:span text:style-name="a2100" text:class-names="">e o systemie,<text:s text:c="1"/></text:span><text:span text:style-name="a2101" text:class-names="">etyka zawodowa.</text:span></text:p>
                  </text:list-item>
                </text:list>
                <text:list text:style-name="a2109">
                  <text:list-item>
                    <text:p text:style-name="a2108" text:class-names="" text:cond-style-name=""><text:span text:style-name="a2104" text:class-names="">Argumentacja</text:span><text:span text:style-name="a2105" text:class-names=""><text:s text:c="1"/>- <text:s text:c="1"/>równowaga pomiędzy życiem</text:span><text:span text:style-name="a2106" text:class-names=""><text:s text:c="1"/>prywatnym a pracą.</text:span><text:span text:style-name="a2107" text:class-names=""/></text:p>
                  </text:list-item>
                </text:list>
              </table:table-cell>
            </table:table-row>
            <table:table-row table:style-name="a2111" table:default-cell-style-name="">
              <table:table-cell table:style-name="a2117">
                <text:p text:style-name="a2114" text:class-names="" text:cond-style-name=""><text:span text:style-name="a2112" text:class-names="">Zofia<text:s text:c="1"/></text:span><text:span text:style-name="a2113" text:class-names="">Nałkowska „Granica”</text:span></text:p>
                <text:p text:style-name="a2116" text:class-names="" text:cond-style-name=""><text:span text:style-name="a2115" text:class-names=""/></text:p>
              </table:table-cell>
              <table:table-cell table:style-name="a2132">
                <text:list text:style-name="a2126">
                  <text:list-item>
                    <text:p text:style-name="a2125" text:class-names="" text:cond-style-name=""><text:span text:style-name="a2118" text:class-names="">Kariera jako<text:s text:c="1"/></text:span><text:span text:style-name="a2119" text:class-names="">granica moralna</text:span><text:span text:style-name="a2120" text:class-names="">,</text:span><text:span text:style-name="a2121" text:class-names=""><text:s text:c="1"/></text:span><text:span text:style-name="a2122" text:class-names="">droga zawodowa</text:span><text:span text:style-name="a2123" text:class-names=""><text:s text:c="1"/></text:span><text:span text:style-name="a2124" text:class-names="">bohatera,</text:span></text:p>
                  </text:list-item>
                </text:list>
                <text:p text:style-name="a2131" text:class-names="" text:cond-style-name=""><text:span text:style-name="a2127" text:class-names="">s</text:span><text:span text:style-name="a2128" text:class-names="">połeczne „kierowanie” karierą Zenon</text:span><text:span text:style-name="a2129" text:class-names="">a.</text:span><text:span text:style-name="a2130" text:class-names=""/></text:p>
              </table:table-cell>
              <table:table-cell table:style-name="a2155">
                <text:list text:style-name="a2138">
                  <text:list-item>
                    <text:p text:style-name="a2137" text:class-names="" text:cond-style-name=""><text:span text:style-name="a2133" text:class-names="">Debata</text:span><text:span text:style-name="a2134" text:class-names="">:<text:s text:c="1"/></text:span><text:span text:style-name="a2135" text:class-names="">Czy Zenon był dobrym liderem?</text:span><text:span text:style-name="a2136" text:class-names=""/></text:p>
                  </text:list-item>
                </text:list>
                <text:list text:style-name="a2144">
                  <text:list-item>
                    <text:p text:style-name="a2143" text:class-names="" text:cond-style-name=""><text:span text:style-name="a2139" text:class-names="">L</text:span><text:span text:style-name="a2140" text:class-names="">ist motywacyjny<text:s text:c="1"/></text:span><text:span text:style-name="a2141" text:class-names="">Zenona aplikującego na stanowisko urzędnicze współcześnie.</text:span><text:span text:style-name="a2142" text:class-names=""/></text:p>
                  </text:list-item>
                </text:list>
                <text:p text:style-name="a2154" text:class-names="" text:cond-style-name=""><text:span text:style-name="a2145" text:class-names="">K</text:span><text:span text:style-name="a2146" text:class-names="">odeks etyczny</text:span><text:span text:style-name="a2147" text:class-names=""><text:s text:c="1"/></text:span><text:span text:style-name="a2148" text:class-names=""><text:s text:c="1"/></text:span><text:span text:style-name="a2149" text:class-names="">dziennikarza</text:span><text:span text:style-name="a2150" text:class-names=""><text:s text:c="1"/>.</text:span><text:span text:style-name="a2151" text:class-names=""><text:s text:c="1"/>Tworzenie zasad etycznych</text:span><text:span text:style-name="a2152" text:class-names="">.</text:span><text:span text:style-name="a2153" text:class-names=""/></text:p>
              </table:table-cell>
              <table:table-cell table:style-name="a2173">
                <text:p text:style-name="a2162" text:class-names="" text:cond-style-name=""><text:span text:style-name="a2156" text:class-names="">Argumentacja</text:span><text:span text:style-name="a2157" text:class-names=""><text:s text:c="1"/>– udział w debacie o przywództwie Zenona</text:span><text:span text:style-name="a2158" text:class-names="">.</text:span><text:span text:style-name="a2159" text:class-names=""><text:s text:c="1"/></text:span><text:span text:style-name="a2160" text:class-names="">Myślenie krytyczne</text:span><text:span text:style-name="a2161" text:class-names=""><text:s text:c="1"/>– analiza decyzji bohaterów, ocena ich działań.</text:span></text:p>
                <text:list text:style-name="a2166">
                  <text:list-item>
                    <text:p text:style-name="a2165" text:class-names="" text:cond-style-name=""><text:span text:style-name="a2163" text:class-names="">Selekcja informacji</text:span><text:span text:style-name="a2164" text:class-names=""><text:s text:c="1"/>– co jest istotne dla opinii publicznej, a co należy do sfery prywatnej.</text:span></text:p>
                  </text:list-item>
                </text:list>
                <text:list text:style-name="a2172">
                  <text:list-item>
                    <text:p text:style-name="a2171" text:class-names="" text:cond-style-name=""><text:span text:style-name="a2167" text:class-names="">Analiza tekstów medialnych</text:span><text:span text:style-name="a2168" text:class-names=""><text:s text:c="1"/>– ocena obiektywizmu źródeł.</text:span><text:span text:style-name="a2169" text:class-names=""><text:s text:c="1"/></text:span><text:span text:style-name="a2170" text:class-names=""/></text:p>
                  </text:list-item>
                </text:list>
              </table:table-cell>
            </table:table-row>
            <table:table-row table:style-name="a2174" table:default-cell-style-name="">
              <table:table-cell table:style-name="a2181">
                <text:p text:style-name="a2177" text:class-names="" text:cond-style-name=""><text:span text:style-name="a2175" text:class-names="">Marek Szymaniak „Urobieni.Reportaże o pracy” (Tanio drogo kosztuje)</text:span><text:span text:style-name="a2176" text:class-names=""/></text:p>
                <text:list text:style-name="a2180">
                  <text:list-item>
                    <text:p text:style-name="a2179" text:class-names="" text:cond-style-name=""><text:span text:style-name="a2178" text:class-names=""/></text:p>
                  </text:list-item>
                </text:list>
              </table:table-cell>
              <table:table-cell table:style-name="a2193">
                <text:list text:style-name="a2189">
                  <text:list-item>
                    <text:p text:style-name="a2188" text:class-names="" text:cond-style-name=""><text:span text:style-name="a2182" text:class-names="">Współczesny</text:span><text:span text:style-name="a2183" text:class-names=""><text:s text:c="1"/></text:span><text:span text:style-name="a2184" text:class-names="">rynek pracy</text:span><text:span text:style-name="a2185" text:class-names="">, wyzysk, niepewność zatrudnienia, niskie płace i frustracja pracowników</text:span><text:span text:style-name="a2186" text:class-names="">.</text:span><text:span text:style-name="a2187" text:class-names=""/></text:p>
                  </text:list-item>
                </text:list>
                <text:list text:style-name="a2192">
                  <text:list-item>
                    <text:p text:style-name="a2191" text:class-names="" text:cond-style-name=""><text:span text:style-name="a2190" text:class-names=""/></text:p>
                  </text:list-item>
                </text:list>
              </table:table-cell>
              <table:table-cell table:style-name="a2208">
                <text:p text:style-name="a2204" text:class-names="" text:cond-style-name=""><text:span text:style-name="a2194" text:class-names="">Analiza<text:s text:c="1"/></text:span><text:span text:style-name="a2195" text:class-names="">t</text:span><text:span text:style-name="a2196" text:class-names="">ekstu</text:span><text:span text:style-name="a2197" text:class-names="">,</text:span><text:span text:style-name="a2198" text:class-names=""><text:s text:c="1"/></text:span><text:span text:style-name="a2199" text:class-names="">s</text:span><text:span text:style-name="a2200" text:class-names="">tudium<text:s text:c="1"/></text:span><text:span text:style-name="a2201" text:class-names="">p</text:span><text:span text:style-name="a2202" text:class-names="">rzypadku</text:span><text:span text:style-name="a2203" text:class-names="">.</text:span></text:p>
                <text:list text:style-name="a2207">
                  <text:list-item>
                    <text:p text:style-name="a2206" text:class-names="" text:cond-style-name=""><text:span text:style-name="a2205" text:class-names=""/></text:p>
                  </text:list-item>
                </text:list>
              </table:table-cell>
              <table:table-cell table:style-name="a2223">
                <text:p text:style-name="a2222" text:class-names="" text:cond-style-name=""><text:span text:style-name="a2209" text:class-names="">Rozwój umiejętności<text:s text:c="1"/></text:span><text:span text:style-name="a2210" text:class-names="">selekcji informacji</text:span><text:span text:style-name="a2211" text:class-names="">, krytycznego czytania i interpretacji źródeł</text:span><text:span text:style-name="a2212" text:class-names=""><text:s text:c="1"/></text:span><text:span text:style-name="a2213" text:class-names="">literackich</text:span><text:span text:style-name="a2214" text:class-names="">.</text:span><text:span text:style-name="a2215" text:class-names=""><text:s text:c="1"/></text:span><text:span text:style-name="a2216" text:class-names="">Samodzielna analiza<text:s text:c="1"/></text:span><text:span text:style-name="a2217" text:class-names="">wybranego bohatera reportażu i identyfikacja<text:s text:c="1"/></text:span><text:span text:style-name="a2218" text:class-names="">czynników ryzyka<text:s text:c="1"/></text:span><text:span text:style-name="a2219" text:class-names="">w jego sytuacji zawodowej</text:span><text:span text:style-name="a2220" text:class-names="">.<text:s text:c="1"/></text:span><text:span text:style-name="a2221" text:class-names=""/></text:p>
              </table:table-cell>
            </table:table-row>
          </table:table>
          <draw:image xlink:href="media/image2.png" xlink:type="simple" xlink:show="embed" xlink:actuate="onLoad"/>
          <svg:title/>
          <svg:desc/>
        </draw:frame>
      </draw:page>
      <draw:page draw:name="Slide69" draw:style-name="a2224" draw:master-page-name="Master1-Layout18-cust-Section-Header-1" presentation:presentation-page-layout-name="Master1-PPL18" draw:id="Slide-324">
        <draw:g draw:name="Grupa 7" draw:id="id262">
          <svg:title/>
          <svg:desc/>
          <draw:custom-shape svg:x="1.76768in" svg:y="1.19811in" svg:width="9.63301in" svg:height="0.88983in" draw:id="id264" draw:style-name="a2235" draw:name="Prostokąt zaokrąglony 6">
            <svg:title/>
            <svg:desc/>
            <text:p text:style-name="a2234" text:class-names="" text:cond-style-name=""><text:span text:style-name="a2233" text:class-names=""/></text:p>
  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  <draw:equation draw:name="f0" draw:formula="16200000"/>
              <draw:equation draw:name="f1" draw:formula="10800000"/>
              <draw:equation draw:name="f2" draw:formula="5400000"/>
              <draw:equation draw:name="f3" draw:formula="left"/>
              <draw:equation draw:name="f4" draw:formula="right"/>
              <draw:equation draw:name="f5" draw:formula="top"/>
              <draw:equation draw:name="f6" draw:formula="bottom"/>
              <draw:equation draw:name="f7" draw:formula="?f6 - ?f5"/>
              <draw:equation draw:name="f8" draw:formula="?f4 - ?f3"/>
              <draw:equation draw:name="f9" draw:formula="min(?f8, ?f7)"/>
              <draw:equation draw:name="f10" draw:formula="5419351 / 1725033"/>
              <draw:equation draw:name="f11" draw:formula="0"/>
              <draw:equation draw:name="f12" draw:formula="45"/>
              <draw:equation draw:name="f13" draw:formula="3600"/>
              <draw:equation draw:name="f14" draw:formula="?f10 / 180"/>
              <draw:equation draw:name="f15" draw:formula="0 - ?f2"/>
              <draw:equation draw:name="f16" draw:formula="?f11 + ?f13"/>
              <draw:equation draw:name="f17" draw:formula="?f12 * ?f14"/>
              <draw:equation draw:name="f18" draw:formula="?f11 - ?f16"/>
              <draw:equation draw:name="f19" draw:formula="?f16 - ?f11"/>
              <draw:equation draw:name="f20" draw:formula="?f8 / 21600"/>
              <draw:equation draw:name="f21" draw:formula="?f7 / 21600"/>
              <draw:equation draw:name="f22" draw:formula="21600 * ?f8"/>
              <draw:equation draw:name="f23" draw:formula="21600 * ?f7"/>
              <draw:equation draw:name="f24" draw:formula="0 - ?f17"/>
              <draw:equation draw:name="f25" draw:formula="abs(?f18)"/>
              <draw:equation draw:name="f26" draw:formula="abs(?f19)"/>
              <draw:equation draw:name="f27" draw:formula="if(?f18, ?f15, ?f2)"/>
              <draw:equation draw:name="f28" draw:formula="if(?f18, ?f2, ?f15)"/>
              <draw:equation draw:name="f29" draw:formula="if(?f18, ?f0, ?f2)"/>
              <draw:equation draw:name="f30" draw:formula="if(?f18, ?f2, ?f0)"/>
              <draw:equation draw:name="f31" draw:formula="if(?f19, ?f15, ?f2)"/>
              <draw:equation draw:name="f32" draw:formula="if(?f19, ?f2, ?f15)"/>
              <draw:equation draw:name="f33" draw:formula="if(?f18, 0, ?f1)"/>
              <draw:equation draw:name="f34" draw:formula="if(?f18, ?f1, 0)"/>
              <draw:equation draw:name="f35" draw:formula="min(?f21, ?f20)"/>
              <draw:equation draw:name="f36" draw:formula="?f22 / ?f9"/>
              <draw:equation draw:name="f37" draw:formula="?f23 / ?f9"/>
              <draw:equation draw:name="f38" draw:formula="?f24 * ?f1"/>
              <draw:equation draw:name="f39" draw:formula="if(?f18, ?f30, ?f29)"/>
              <draw:equation draw:name="f40" draw:formula="if(?f18, ?f29, ?f30)"/>
              <draw:equation draw:name="f41" draw:formula="if(?f19, ?f28, ?f27)"/>
              <draw:equation draw:name="f42" draw:formula="?f38 / ?f10"/>
              <draw:equation draw:name="f43" draw:formula="if(?f19, ?f40, ?f39)"/>
              <draw:equation draw:name="f44" draw:formula="?f25 * ?f35"/>
              <draw:equation draw:name="f45" draw:formula="?f26 * ?f35"/>
              <draw:equation draw:name="f46" draw:formula="?f37 - ?f13"/>
              <draw:equation draw:name="f47" draw:formula="?f36 - ?f13"/>
              <draw:equation draw:name="f48" draw:formula="?f42 - ?f2"/>
              <draw:equation draw:name="f49" draw:formula="?f37 - ?f46"/>
              <draw:equation draw:name="f50" draw:formula="?f36 - ?f47"/>
              <draw:equation draw:name="f51" draw:formula="?f46 - ?f37"/>
              <draw:equation draw:name="f52" draw:formula="?f47 - ?f36"/>
              <draw:equation draw:name="f53" draw:formula="abs(?f49)"/>
              <draw:equation draw:name="f54" draw:formula="if(?f49, 0, ?f1)"/>
              <draw:equation draw:name="f55" draw:formula="if(?f49, ?f1, 0)"/>
              <draw:equation draw:name="f56" draw:formula="if(?f49, ?f31, ?f32)"/>
              <draw:equation draw:name="f57" draw:formula="abs(?f50)"/>
              <draw:equation draw:name="f58" draw:formula="abs(?f51)"/>
              <draw:equation draw:name="f59" draw:formula="if(?f50, ?f15, ?f2)"/>
              <draw:equation draw:name="f60" draw:formula="if(?f50, ?f2, ?f15)"/>
              <draw:equation draw:name="f61" draw:formula="if(?f50, ?f0, ?f2)"/>
              <draw:equation draw:name="f62" draw:formula="if(?f50, ?f2, ?f0)"/>
              <draw:equation draw:name="f63" draw:formula="abs(?f52)"/>
              <draw:equation draw:name="f64" draw:formula="if(?f52, ?f15, ?f2)"/>
              <draw:equation draw:name="f65" draw:formula="if(?f52, ?f2, ?f15)"/>
              <draw:equation draw:name="f66" draw:formula="if(?f52, ?f34, ?f33)"/>
              <draw:equation draw:name="f67" draw:formula="if(?f52, ?f33, ?f34)"/>
              <draw:equation draw:name="f68" draw:formula="if(?f19, ?f55, ?f54)"/>
              <draw:equation draw:name="f69" draw:formula="if(?f19, ?f54, ?f55)"/>
              <draw:equation draw:name="f70" draw:formula="if(?f50, ?f62, ?f61)"/>
              <draw:equation draw:name="f71" draw:formula="if(?f50, ?f61, ?f62)"/>
              <draw:equation draw:name="f72" draw:formula="if(?f51, ?f60, ?f59)"/>
              <draw:equation draw:name="f73" draw:formula="if(?f18, ?f66, ?f67)"/>
              <draw:equation draw:name="f74" draw:formula="if(?f18, ?f64, ?f65)"/>
              <draw:equation draw:name="f75" draw:formula="?f53 * ?f35"/>
              <draw:equation draw:name="f76" draw:formula="?f57 * ?f35"/>
              <draw:equation draw:name="f77" draw:formula="?f58 * ?f35"/>
              <draw:equation draw:name="f78" draw:formula="?f63 * ?f35"/>
              <draw:equation draw:name="f79" draw:formula="if(?f49, ?f68, ?f69)"/>
              <draw:equation draw:name="f80" draw:formula="if(?f51, ?f71, ?f70)"/>
              <draw:equation draw:name="f81" draw:formula="?f48 + ?f2"/>
              <draw:equation draw:name="f82" draw:formula="?f81 * ?f10 / ?f1"/>
              <draw:equation draw:name="f83" draw:formula="0 - ?f82"/>
              <draw:equation draw:name="f84" draw:formula="sin(?f83)"/>
              <draw:equation draw:name="f85" draw:formula="0 - ?f84"/>
              <draw:equation draw:name="f86" draw:formula="?f85"/>
              <draw:equation draw:name="f87" draw:formula="0 - ?f86"/>
              <draw:equation draw:name="f88" draw:formula="?f13 * ?f87"/>
              <draw:equation draw:name="f89" draw:formula="?f88 * 3163"/>
              <draw:equation draw:name="f90" draw:formula="?f89 / 7636"/>
              <draw:equation draw:name="f91" draw:formula="?f11 + ?f90"/>
              <draw:equation draw:name="f92" draw:formula="?f36 - ?f90"/>
              <draw:equation draw:name="f93" draw:formula="?f37 - ?f90"/>
              <draw:equation draw:name="f94" draw:formula="21550000 - ?f41"/>
              <draw:equation draw:name="f95" draw:formula="if(?f94, ?f41, 21550000)"/>
              <draw:equation draw:name="f96" draw:formula="-21550000 - ?f95"/>
              <draw:equation draw:name="f97" draw:formula="if(?f96, -21550000, ?f95)"/>
              <draw:equation draw:name="f98" draw:formula="?f43 + ?f97"/>
              <draw:equation draw:name="f99" draw:formula="?f43 + ?f2"/>
              <draw:equation draw:name="f100" draw:formula="?f99 * ?f10 / ?f1"/>
              <draw:equation draw:name="f101" draw:formula="0 - ?f100"/>
              <draw:equation draw:name="f102" draw:formula="cos(?f101)"/>
              <draw:equation draw:name="f103" draw:formula="0 - ?f102"/>
              <draw:equation draw:name="f104" draw:formula="?f103 * ?f44"/>
              <draw:equation draw:name="f105" draw:formula="sin(?f101)"/>
              <draw:equation draw:name="f106" draw:formula="0 - ?f105"/>
              <draw:equation draw:name="f107" draw:formula="?f106 * ?f45"/>
              <draw:equation draw:name="f108" draw:formula="sqrt(?f104 * ?f104 + ?f107 * ?f107 + 0 * 0)"/>
              <draw:equation draw:name="f109" draw:formula="?f44 * ?f45 / ?f108"/>
              <draw:equation draw:name="f110" draw:formula="?f106 * ?f109"/>
              <draw:equation draw:name="f111" draw:formula="?f16 - ?f110"/>
              <draw:equation draw:name="f112" draw:formula="?f103 * ?f109"/>
              <draw:equation draw:name="f113" draw:formula="?f11 - ?f112"/>
              <draw:equation draw:name="f114" draw:formula="?f111 - ?f44"/>
              <draw:equation draw:name="f115" draw:formula="?f113 - ?f45"/>
              <draw:equation draw:name="f116" draw:formula="?f111 + ?f44"/>
              <draw:equation draw:name="f117" draw:formula="?f113 + ?f45"/>
              <draw:equation draw:name="f118" draw:formula="?f98 + ?f2"/>
              <draw:equation draw:name="f119" draw:formula="?f118 * ?f10 / ?f1"/>
              <draw:equation draw:name="f120" draw:formula="0 - ?f119"/>
              <draw:equation draw:name="f121" draw:formula="cos(?f120)"/>
              <draw:equation draw:name="f122" draw:formula="0 - ?f121"/>
              <draw:equation draw:name="f123" draw:formula="?f122 * ?f44"/>
              <draw:equation draw:name="f124" draw:formula="sin(?f120)"/>
              <draw:equation draw:name="f125" draw:formula="0 - ?f124"/>
              <draw:equation draw:name="f126" draw:formula="?f125 * ?f45"/>
              <draw:equation draw:name="f127" draw:formula="sqrt(?f123 * ?f123 + ?f126 * ?f126 + 0 * 0)"/>
              <draw:equation draw:name="f128" draw:formula="?f44 * ?f45 / ?f127"/>
              <draw:equation draw:name="f129" draw:formula="?f125 * ?f128"/>
              <draw:equation draw:name="f130" draw:formula="?f111 + ?f129"/>
              <draw:equation draw:name="f131" draw:formula="?f122 * ?f128"/>
              <draw:equation draw:name="f132" draw:formula="?f113 + ?f131"/>
              <draw:equation draw:name="f133" draw:formula="if(?f97, ?f16, ?f114)"/>
              <draw:equation draw:name="f134" draw:formula="if(?f97, ?f11, ?f115)"/>
              <draw:equation draw:name="f135" draw:formula="if(?f97, ?f16, ?f116)"/>
              <draw:equation draw:name="f136" draw:formula="if(?f97, ?f11, ?f117)"/>
              <draw:equation draw:name="f137" draw:formula="if(?f97, ?f114, ?f130)"/>
              <draw:equation draw:name="f138" draw:formula="if(?f97, ?f115, ?f132)"/>
              <draw:equation draw:name="f139" draw:formula="if(?f97, ?f116, ?f130)"/>
              <draw:equation draw:name="f140" draw:formula="if(?f97, ?f117, ?f132)"/>
              <draw:equation draw:name="f141" draw:formula="21550000 - ?f56"/>
              <draw:equation draw:name="f142" draw:formula="if(?f141, ?f56, 21550000)"/>
              <draw:equation draw:name="f143" draw:formula="-21550000 - ?f142"/>
              <draw:equation draw:name="f144" draw:formula="if(?f143, -21550000, ?f142)"/>
              <draw:equation draw:name="f145" draw:formula="?f79 + ?f144"/>
              <draw:equation draw:name="f146" draw:formula="?f79 + ?f2"/>
              <draw:equation draw:name="f147" draw:formula="?f146 * ?f10 / ?f1"/>
              <draw:equation draw:name="f148" draw:formula="0 - ?f147"/>
              <draw:equation draw:name="f149" draw:formula="cos(?f148)"/>
              <draw:equation draw:name="f150" draw:formula="0 - ?f149"/>
              <draw:equation draw:name="f151" draw:formula="?f150 * ?f45"/>
              <draw:equation draw:name="f152" draw:formula="sin(?f148)"/>
              <draw:equation draw:name="f153" draw:formula="0 - ?f152"/>
              <draw:equation draw:name="f154" draw:formula="?f153 * ?f75"/>
              <draw:equation draw:name="f155" draw:formula="sqrt(?f151 * ?f151 + ?f154 * ?f154 + 0 * 0)"/>
              <draw:equation draw:name="f156" draw:formula="?f45 * ?f75 / ?f155"/>
              <draw:equation draw:name="f157" draw:formula="?f153 * ?f156"/>
              <draw:equation draw:name="f158" draw:formula="?f11 - ?f157"/>
              <draw:equation draw:name="f159" draw:formula="?f150 * ?f156"/>
              <draw:equation draw:name="f160" draw:formula="?f46 - ?f159"/>
              <draw:equation draw:name="f161" draw:formula="?f158 - ?f45"/>
              <draw:equation draw:name="f162" draw:formula="?f160 - ?f75"/>
              <draw:equation draw:name="f163" draw:formula="?f158 + ?f45"/>
              <draw:equation draw:name="f164" draw:formula="?f160 + ?f75"/>
              <draw:equation draw:name="f165" draw:formula="?f145 + ?f2"/>
              <draw:equation draw:name="f166" draw:formula="?f165 * ?f10 / ?f1"/>
              <draw:equation draw:name="f167" draw:formula="0 - ?f166"/>
              <draw:equation draw:name="f168" draw:formula="cos(?f167)"/>
              <draw:equation draw:name="f169" draw:formula="0 - ?f168"/>
              <draw:equation draw:name="f170" draw:formula="?f169 * ?f45"/>
              <draw:equation draw:name="f171" draw:formula="sin(?f167)"/>
              <draw:equation draw:name="f172" draw:formula="0 - ?f171"/>
              <draw:equation draw:name="f173" draw:formula="?f172 * ?f75"/>
              <draw:equation draw:name="f174" draw:formula="sqrt(?f170 * ?f170 + ?f173 * ?f173 + 0 * 0)"/>
              <draw:equation draw:name="f175" draw:formula="?f45 * ?f75 / ?f174"/>
              <draw:equation draw:name="f176" draw:formula="?f172 * ?f175"/>
              <draw:equation draw:name="f177" draw:formula="?f158 + ?f176"/>
              <draw:equation draw:name="f178" draw:formula="?f169 * ?f175"/>
              <draw:equation draw:name="f179" draw:formula="?f160 + ?f178"/>
              <draw:equation draw:name="f180" draw:formula="if(?f144, ?f11, ?f161)"/>
              <draw:equation draw:name="f181" draw:formula="if(?f144, ?f46, ?f162)"/>
              <draw:equation draw:name="f182" draw:formula="if(?f144, ?f11, ?f163)"/>
              <draw:equation draw:name="f183" draw:formula="if(?f144, ?f46, ?f164)"/>
              <draw:equation draw:name="f184" draw:formula="if(?f144, ?f161, ?f177)"/>
              <draw:equation draw:name="f185" draw:formula="if(?f144, ?f162, ?f179)"/>
              <draw:equation draw:name="f186" draw:formula="if(?f144, ?f163, ?f177)"/>
              <draw:equation draw:name="f187" draw:formula="if(?f144, ?f164, ?f179)"/>
              <draw:equation draw:name="f188" draw:formula="21550000 - ?f72"/>
              <draw:equation draw:name="f189" draw:formula="if(?f188, ?f72, 21550000)"/>
              <draw:equation draw:name="f190" draw:formula="-21550000 - ?f189"/>
              <draw:equation draw:name="f191" draw:formula="if(?f190, -21550000, ?f189)"/>
              <draw:equation draw:name="f192" draw:formula="?f80 + ?f191"/>
              <draw:equation draw:name="f193" draw:formula="?f80 + ?f2"/>
              <draw:equation draw:name="f194" draw:formula="?f193 * ?f10 / ?f1"/>
              <draw:equation draw:name="f195" draw:formula="0 - ?f194"/>
              <draw:equation draw:name="f196" draw:formula="cos(?f195)"/>
              <draw:equation draw:name="f197" draw:formula="0 - ?f196"/>
              <draw:equation draw:name="f198" draw:formula="?f197 * ?f76"/>
              <draw:equation draw:name="f199" draw:formula="sin(?f195)"/>
              <draw:equation draw:name="f200" draw:formula="0 - ?f199"/>
              <draw:equation draw:name="f201" draw:formula="?f200 * ?f77"/>
              <draw:equation draw:name="f202" draw:formula="sqrt(?f198 * ?f198 + ?f201 * ?f201 + 0 * 0)"/>
              <draw:equation draw:name="f203" draw:formula="?f76 * ?f77 / ?f202"/>
              <draw:equation draw:name="f204" draw:formula="?f200 * ?f203"/>
              <draw:equation draw:name="f205" draw:formula="?f47 - ?f204"/>
              <draw:equation draw:name="f206" draw:formula="?f197 * ?f203"/>
              <draw:equation draw:name="f207" draw:formula="?f37 - ?f206"/>
              <draw:equation draw:name="f208" draw:formula="?f205 - ?f76"/>
              <draw:equation draw:name="f209" draw:formula="?f207 - ?f77"/>
              <draw:equation draw:name="f210" draw:formula="?f205 + ?f76"/>
              <draw:equation draw:name="f211" draw:formula="?f207 + ?f77"/>
              <draw:equation draw:name="f212" draw:formula="?f192 + ?f2"/>
              <draw:equation draw:name="f213" draw:formula="?f212 * ?f10 / ?f1"/>
              <draw:equation draw:name="f214" draw:formula="0 - ?f213"/>
              <draw:equation draw:name="f215" draw:formula="cos(?f214)"/>
              <draw:equation draw:name="f216" draw:formula="0 - ?f215"/>
              <draw:equation draw:name="f217" draw:formula="?f216 * ?f76"/>
              <draw:equation draw:name="f218" draw:formula="sin(?f214)"/>
              <draw:equation draw:name="f219" draw:formula="0 - ?f218"/>
              <draw:equation draw:name="f220" draw:formula="?f219 * ?f77"/>
              <draw:equation draw:name="f221" draw:formula="sqrt(?f217 * ?f217 + ?f220 * ?f220 + 0 * 0)"/>
              <draw:equation draw:name="f222" draw:formula="?f76 * ?f77 / ?f221"/>
              <draw:equation draw:name="f223" draw:formula="?f219 * ?f222"/>
              <draw:equation draw:name="f224" draw:formula="?f205 + ?f223"/>
              <draw:equation draw:name="f225" draw:formula="?f216 * ?f222"/>
              <draw:equation draw:name="f226" draw:formula="?f207 + ?f225"/>
              <draw:equation draw:name="f227" draw:formula="if(?f191, ?f47, ?f208)"/>
              <draw:equation draw:name="f228" draw:formula="if(?f191, ?f37, ?f209)"/>
              <draw:equation draw:name="f229" draw:formula="if(?f191, ?f47, ?f210)"/>
              <draw:equation draw:name="f230" draw:formula="if(?f191, ?f37, ?f211)"/>
              <draw:equation draw:name="f231" draw:formula="if(?f191, ?f208, ?f224)"/>
              <draw:equation draw:name="f232" draw:formula="if(?f191, ?f209, ?f226)"/>
              <draw:equation draw:name="f233" draw:formula="if(?f191, ?f210, ?f224)"/>
              <draw:equation draw:name="f234" draw:formula="if(?f191, ?f211, ?f226)"/>
              <draw:equation draw:name="f235" draw:formula="21550000 - ?f74"/>
              <draw:equation draw:name="f236" draw:formula="if(?f235, ?f74, 21550000)"/>
              <draw:equation draw:name="f237" draw:formula="-21550000 - ?f236"/>
              <draw:equation draw:name="f238" draw:formula="if(?f237, -21550000, ?f236)"/>
              <draw:equation draw:name="f239" draw:formula="?f73 + ?f238"/>
              <draw:equation draw:name="f240" draw:formula="?f73 + ?f2"/>
              <draw:equation draw:name="f241" draw:formula="?f240 * ?f10 / ?f1"/>
              <draw:equation draw:name="f242" draw:formula="0 - ?f241"/>
              <draw:equation draw:name="f243" draw:formula="cos(?f242)"/>
              <draw:equation draw:name="f244" draw:formula="0 - ?f243"/>
              <draw:equation draw:name="f245" draw:formula="?f244 * ?f78"/>
              <draw:equation draw:name="f246" draw:formula="sin(?f242)"/>
              <draw:equation draw:name="f247" draw:formula="0 - ?f246"/>
              <draw:equation draw:name="f248" draw:formula="?f247 * ?f44"/>
              <draw:equation draw:name="f249" draw:formula="sqrt(?f245 * ?f245 + ?f248 * ?f248 + 0 * 0)"/>
              <draw:equation draw:name="f250" draw:formula="?f78 * ?f44 / ?f249"/>
              <draw:equation draw:name="f251" draw:formula="?f247 * ?f250"/>
              <draw:equation draw:name="f252" draw:formula="?f36 - ?f251"/>
              <draw:equation draw:name="f253" draw:formula="?f244 * ?f250"/>
              <draw:equation draw:name="f254" draw:formula="?f16 - ?f253"/>
              <draw:equation draw:name="f255" draw:formula="?f252 - ?f78"/>
              <draw:equation draw:name="f256" draw:formula="?f254 - ?f44"/>
              <draw:equation draw:name="f257" draw:formula="?f252 + ?f78"/>
              <draw:equation draw:name="f258" draw:formula="?f254 + ?f44"/>
              <draw:equation draw:name="f259" draw:formula="?f239 + ?f2"/>
              <draw:equation draw:name="f260" draw:formula="?f259 * ?f10 / ?f1"/>
              <draw:equation draw:name="f261" draw:formula="0 - ?f260"/>
              <draw:equation draw:name="f262" draw:formula="cos(?f261)"/>
              <draw:equation draw:name="f263" draw:formula="0 - ?f262"/>
              <draw:equation draw:name="f264" draw:formula="?f263 * ?f78"/>
              <draw:equation draw:name="f265" draw:formula="sin(?f261)"/>
              <draw:equation draw:name="f266" draw:formula="0 - ?f265"/>
              <draw:equation draw:name="f267" draw:formula="?f266 * ?f44"/>
              <draw:equation draw:name="f268" draw:formula="sqrt(?f264 * ?f264 + ?f267 * ?f267 + 0 * 0)"/>
              <draw:equation draw:name="f269" draw:formula="?f78 * ?f44 / ?f268"/>
              <draw:equation draw:name="f270" draw:formula="?f266 * ?f269"/>
              <draw:equation draw:name="f271" draw:formula="?f252 + ?f270"/>
              <draw:equation draw:name="f272" draw:formula="?f263 * ?f269"/>
              <draw:equation draw:name="f273" draw:formula="?f254 + ?f272"/>
              <draw:equation draw:name="f274" draw:formula="if(?f238, ?f36, ?f255)"/>
              <draw:equation draw:name="f275" draw:formula="if(?f238, ?f16, ?f256)"/>
              <draw:equation draw:name="f276" draw:formula="if(?f238, ?f36, ?f257)"/>
              <draw:equation draw:name="f277" draw:formula="if(?f238, ?f16, ?f258)"/>
              <draw:equation draw:name="f278" draw:formula="if(?f238, ?f255, ?f271)"/>
              <draw:equation draw:name="f279" draw:formula="if(?f238, ?f256, ?f273)"/>
              <draw:equation draw:name="f280" draw:formula="if(?f238, ?f257, ?f271)"/>
              <draw:equation draw:name="f281" draw:formula="if(?f238, ?f258, ?f273)"/>
            </draw:enhanced-geometry>
          </draw:custom-shape>
          <draw:frame draw:id="id265" draw:style-name="a2238" draw:name="pole tekstowe 5" svg:x="2.84492in" svg:y="1.26352in" svg:width="8.70053in" svg:height="0.63952in">
            <draw:text-box>
              <text:p text:style-name="a2237" text:class-names="" text:cond-style-name=""><text:span text:style-name="a2236" text:class-names="">Ćwiczenia językowe z doradztwem w tle</text:span></text:p>
            </draw:text-box>
            <svg:title/>
            <svg:desc/>
          </draw:frame>
        </draw:g>
        <draw:custom-shape svg:x="1.38542in" svg:y="2.45781in" svg:width="11.24249in" svg:height="2.79368in" draw:id="id263" draw:style-name="a2232" draw:name="Rectangle 3">
          <svg:title/>
          <svg:desc/>
          <text:list text:style-name="a2227">
            <text:list-item>
              <text:p text:style-name="a2226" text:class-names="" text:cond-style-name=""><text:span text:style-name="a2225" text:class-names="">Autoprezentacja bohatera literackiego – „Jako bohater … przekonaj komisję, że to Ty zasługujesz <text:line-break/>na stanowisko”.</text:span></text:p>
            </text:list-item>
          </text:list>
          <text:list text:style-name="a2230">
            <text:list-item>
              <text:p text:style-name="a2229" text:class-names="" text:cond-style-name=""><text:span text:style-name="a2228" text:class-names="">Rozmowa kwalifikacyjna z bohaterem literackim – ćwiczenie dialogu i argumentacji.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70" draw:style-name="a2239" draw:master-page-name="Master1-Layout18-cust-Section-Header-1" presentation:presentation-page-layout-name="Master1-PPL18" draw:id="Slide-325">
        <draw:g draw:name="Grupa 4" draw:id="id266">
          <svg:title/>
          <svg:desc/>
          <draw:custom-shape svg:x="1.33333in" svg:y="0.4403in" svg:width="10.89899in" svg:height="0.88983in" draw:id="id268" draw:style-name="a2250" draw:name="Prostokąt zaokrąglony 5">
            <svg:title/>
            <svg:desc/>
            <text:p text:style-name="a2249" text:class-names="" text:cond-style-name=""><text:span text:style-name="a2248" text:class-names=""/></text:p>
  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  <draw:equation draw:name="f0" draw:formula="16200000"/>
              <draw:equation draw:name="f1" draw:formula="10800000"/>
              <draw:equation draw:name="f2" draw:formula="5400000"/>
              <draw:equation draw:name="f3" draw:formula="left"/>
              <draw:equation draw:name="f4" draw:formula="right"/>
              <draw:equation draw:name="f5" draw:formula="top"/>
              <draw:equation draw:name="f6" draw:formula="bottom"/>
              <draw:equation draw:name="f7" draw:formula="?f6 - ?f5"/>
              <draw:equation draw:name="f8" draw:formula="?f4 - ?f3"/>
              <draw:equation draw:name="f9" draw:formula="min(?f8, ?f7)"/>
              <draw:equation draw:name="f10" draw:formula="5419351 / 1725033"/>
              <draw:equation draw:name="f11" draw:formula="0"/>
              <draw:equation draw:name="f12" draw:formula="45"/>
              <draw:equation draw:name="f13" draw:formula="3600"/>
              <draw:equation draw:name="f14" draw:formula="?f10 / 180"/>
              <draw:equation draw:name="f15" draw:formula="0 - ?f2"/>
              <draw:equation draw:name="f16" draw:formula="?f11 + ?f13"/>
              <draw:equation draw:name="f17" draw:formula="?f12 * ?f14"/>
              <draw:equation draw:name="f18" draw:formula="?f11 - ?f16"/>
              <draw:equation draw:name="f19" draw:formula="?f16 - ?f11"/>
              <draw:equation draw:name="f20" draw:formula="?f8 / 21600"/>
              <draw:equation draw:name="f21" draw:formula="?f7 / 21600"/>
              <draw:equation draw:name="f22" draw:formula="21600 * ?f8"/>
              <draw:equation draw:name="f23" draw:formula="21600 * ?f7"/>
              <draw:equation draw:name="f24" draw:formula="0 - ?f17"/>
              <draw:equation draw:name="f25" draw:formula="abs(?f18)"/>
              <draw:equation draw:name="f26" draw:formula="abs(?f19)"/>
              <draw:equation draw:name="f27" draw:formula="if(?f18, ?f15, ?f2)"/>
              <draw:equation draw:name="f28" draw:formula="if(?f18, ?f2, ?f15)"/>
              <draw:equation draw:name="f29" draw:formula="if(?f18, ?f0, ?f2)"/>
              <draw:equation draw:name="f30" draw:formula="if(?f18, ?f2, ?f0)"/>
              <draw:equation draw:name="f31" draw:formula="if(?f19, ?f15, ?f2)"/>
              <draw:equation draw:name="f32" draw:formula="if(?f19, ?f2, ?f15)"/>
              <draw:equation draw:name="f33" draw:formula="if(?f18, 0, ?f1)"/>
              <draw:equation draw:name="f34" draw:formula="if(?f18, ?f1, 0)"/>
              <draw:equation draw:name="f35" draw:formula="min(?f21, ?f20)"/>
              <draw:equation draw:name="f36" draw:formula="?f22 / ?f9"/>
              <draw:equation draw:name="f37" draw:formula="?f23 / ?f9"/>
              <draw:equation draw:name="f38" draw:formula="?f24 * ?f1"/>
              <draw:equation draw:name="f39" draw:formula="if(?f18, ?f30, ?f29)"/>
              <draw:equation draw:name="f40" draw:formula="if(?f18, ?f29, ?f30)"/>
              <draw:equation draw:name="f41" draw:formula="if(?f19, ?f28, ?f27)"/>
              <draw:equation draw:name="f42" draw:formula="?f38 / ?f10"/>
              <draw:equation draw:name="f43" draw:formula="if(?f19, ?f40, ?f39)"/>
              <draw:equation draw:name="f44" draw:formula="?f25 * ?f35"/>
              <draw:equation draw:name="f45" draw:formula="?f26 * ?f35"/>
              <draw:equation draw:name="f46" draw:formula="?f37 - ?f13"/>
              <draw:equation draw:name="f47" draw:formula="?f36 - ?f13"/>
              <draw:equation draw:name="f48" draw:formula="?f42 - ?f2"/>
              <draw:equation draw:name="f49" draw:formula="?f37 - ?f46"/>
              <draw:equation draw:name="f50" draw:formula="?f36 - ?f47"/>
              <draw:equation draw:name="f51" draw:formula="?f46 - ?f37"/>
              <draw:equation draw:name="f52" draw:formula="?f47 - ?f36"/>
              <draw:equation draw:name="f53" draw:formula="abs(?f49)"/>
              <draw:equation draw:name="f54" draw:formula="if(?f49, 0, ?f1)"/>
              <draw:equation draw:name="f55" draw:formula="if(?f49, ?f1, 0)"/>
              <draw:equation draw:name="f56" draw:formula="if(?f49, ?f31, ?f32)"/>
              <draw:equation draw:name="f57" draw:formula="abs(?f50)"/>
              <draw:equation draw:name="f58" draw:formula="abs(?f51)"/>
              <draw:equation draw:name="f59" draw:formula="if(?f50, ?f15, ?f2)"/>
              <draw:equation draw:name="f60" draw:formula="if(?f50, ?f2, ?f15)"/>
              <draw:equation draw:name="f61" draw:formula="if(?f50, ?f0, ?f2)"/>
              <draw:equation draw:name="f62" draw:formula="if(?f50, ?f2, ?f0)"/>
              <draw:equation draw:name="f63" draw:formula="abs(?f52)"/>
              <draw:equation draw:name="f64" draw:formula="if(?f52, ?f15, ?f2)"/>
              <draw:equation draw:name="f65" draw:formula="if(?f52, ?f2, ?f15)"/>
              <draw:equation draw:name="f66" draw:formula="if(?f52, ?f34, ?f33)"/>
              <draw:equation draw:name="f67" draw:formula="if(?f52, ?f33, ?f34)"/>
              <draw:equation draw:name="f68" draw:formula="if(?f19, ?f55, ?f54)"/>
              <draw:equation draw:name="f69" draw:formula="if(?f19, ?f54, ?f55)"/>
              <draw:equation draw:name="f70" draw:formula="if(?f50, ?f62, ?f61)"/>
              <draw:equation draw:name="f71" draw:formula="if(?f50, ?f61, ?f62)"/>
              <draw:equation draw:name="f72" draw:formula="if(?f51, ?f60, ?f59)"/>
              <draw:equation draw:name="f73" draw:formula="if(?f18, ?f66, ?f67)"/>
              <draw:equation draw:name="f74" draw:formula="if(?f18, ?f64, ?f65)"/>
              <draw:equation draw:name="f75" draw:formula="?f53 * ?f35"/>
              <draw:equation draw:name="f76" draw:formula="?f57 * ?f35"/>
              <draw:equation draw:name="f77" draw:formula="?f58 * ?f35"/>
              <draw:equation draw:name="f78" draw:formula="?f63 * ?f35"/>
              <draw:equation draw:name="f79" draw:formula="if(?f49, ?f68, ?f69)"/>
              <draw:equation draw:name="f80" draw:formula="if(?f51, ?f71, ?f70)"/>
              <draw:equation draw:name="f81" draw:formula="?f48 + ?f2"/>
              <draw:equation draw:name="f82" draw:formula="?f81 * ?f10 / ?f1"/>
              <draw:equation draw:name="f83" draw:formula="0 - ?f82"/>
              <draw:equation draw:name="f84" draw:formula="sin(?f83)"/>
              <draw:equation draw:name="f85" draw:formula="0 - ?f84"/>
              <draw:equation draw:name="f86" draw:formula="?f85"/>
              <draw:equation draw:name="f87" draw:formula="0 - ?f86"/>
              <draw:equation draw:name="f88" draw:formula="?f13 * ?f87"/>
              <draw:equation draw:name="f89" draw:formula="?f88 * 3163"/>
              <draw:equation draw:name="f90" draw:formula="?f89 / 7636"/>
              <draw:equation draw:name="f91" draw:formula="?f11 + ?f90"/>
              <draw:equation draw:name="f92" draw:formula="?f36 - ?f90"/>
              <draw:equation draw:name="f93" draw:formula="?f37 - ?f90"/>
              <draw:equation draw:name="f94" draw:formula="21550000 - ?f41"/>
              <draw:equation draw:name="f95" draw:formula="if(?f94, ?f41, 21550000)"/>
              <draw:equation draw:name="f96" draw:formula="-21550000 - ?f95"/>
              <draw:equation draw:name="f97" draw:formula="if(?f96, -21550000, ?f95)"/>
              <draw:equation draw:name="f98" draw:formula="?f43 + ?f97"/>
              <draw:equation draw:name="f99" draw:formula="?f43 + ?f2"/>
              <draw:equation draw:name="f100" draw:formula="?f99 * ?f10 / ?f1"/>
              <draw:equation draw:name="f101" draw:formula="0 - ?f100"/>
              <draw:equation draw:name="f102" draw:formula="cos(?f101)"/>
              <draw:equation draw:name="f103" draw:formula="0 - ?f102"/>
              <draw:equation draw:name="f104" draw:formula="?f103 * ?f44"/>
              <draw:equation draw:name="f105" draw:formula="sin(?f101)"/>
              <draw:equation draw:name="f106" draw:formula="0 - ?f105"/>
              <draw:equation draw:name="f107" draw:formula="?f106 * ?f45"/>
              <draw:equation draw:name="f108" draw:formula="sqrt(?f104 * ?f104 + ?f107 * ?f107 + 0 * 0)"/>
              <draw:equation draw:name="f109" draw:formula="?f44 * ?f45 / ?f108"/>
              <draw:equation draw:name="f110" draw:formula="?f106 * ?f109"/>
              <draw:equation draw:name="f111" draw:formula="?f16 - ?f110"/>
              <draw:equation draw:name="f112" draw:formula="?f103 * ?f109"/>
              <draw:equation draw:name="f113" draw:formula="?f11 - ?f112"/>
              <draw:equation draw:name="f114" draw:formula="?f111 - ?f44"/>
              <draw:equation draw:name="f115" draw:formula="?f113 - ?f45"/>
              <draw:equation draw:name="f116" draw:formula="?f111 + ?f44"/>
              <draw:equation draw:name="f117" draw:formula="?f113 + ?f45"/>
              <draw:equation draw:name="f118" draw:formula="?f98 + ?f2"/>
              <draw:equation draw:name="f119" draw:formula="?f118 * ?f10 / ?f1"/>
              <draw:equation draw:name="f120" draw:formula="0 - ?f119"/>
              <draw:equation draw:name="f121" draw:formula="cos(?f120)"/>
              <draw:equation draw:name="f122" draw:formula="0 - ?f121"/>
              <draw:equation draw:name="f123" draw:formula="?f122 * ?f44"/>
              <draw:equation draw:name="f124" draw:formula="sin(?f120)"/>
              <draw:equation draw:name="f125" draw:formula="0 - ?f124"/>
              <draw:equation draw:name="f126" draw:formula="?f125 * ?f45"/>
              <draw:equation draw:name="f127" draw:formula="sqrt(?f123 * ?f123 + ?f126 * ?f126 + 0 * 0)"/>
              <draw:equation draw:name="f128" draw:formula="?f44 * ?f45 / ?f127"/>
              <draw:equation draw:name="f129" draw:formula="?f125 * ?f128"/>
              <draw:equation draw:name="f130" draw:formula="?f111 + ?f129"/>
              <draw:equation draw:name="f131" draw:formula="?f122 * ?f128"/>
              <draw:equation draw:name="f132" draw:formula="?f113 + ?f131"/>
              <draw:equation draw:name="f133" draw:formula="if(?f97, ?f16, ?f114)"/>
              <draw:equation draw:name="f134" draw:formula="if(?f97, ?f11, ?f115)"/>
              <draw:equation draw:name="f135" draw:formula="if(?f97, ?f16, ?f116)"/>
              <draw:equation draw:name="f136" draw:formula="if(?f97, ?f11, ?f117)"/>
              <draw:equation draw:name="f137" draw:formula="if(?f97, ?f114, ?f130)"/>
              <draw:equation draw:name="f138" draw:formula="if(?f97, ?f115, ?f132)"/>
              <draw:equation draw:name="f139" draw:formula="if(?f97, ?f116, ?f130)"/>
              <draw:equation draw:name="f140" draw:formula="if(?f97, ?f117, ?f132)"/>
              <draw:equation draw:name="f141" draw:formula="21550000 - ?f56"/>
              <draw:equation draw:name="f142" draw:formula="if(?f141, ?f56, 21550000)"/>
              <draw:equation draw:name="f143" draw:formula="-21550000 - ?f142"/>
              <draw:equation draw:name="f144" draw:formula="if(?f143, -21550000, ?f142)"/>
              <draw:equation draw:name="f145" draw:formula="?f79 + ?f144"/>
              <draw:equation draw:name="f146" draw:formula="?f79 + ?f2"/>
              <draw:equation draw:name="f147" draw:formula="?f146 * ?f10 / ?f1"/>
              <draw:equation draw:name="f148" draw:formula="0 - ?f147"/>
              <draw:equation draw:name="f149" draw:formula="cos(?f148)"/>
              <draw:equation draw:name="f150" draw:formula="0 - ?f149"/>
              <draw:equation draw:name="f151" draw:formula="?f150 * ?f45"/>
              <draw:equation draw:name="f152" draw:formula="sin(?f148)"/>
              <draw:equation draw:name="f153" draw:formula="0 - ?f152"/>
              <draw:equation draw:name="f154" draw:formula="?f153 * ?f75"/>
              <draw:equation draw:name="f155" draw:formula="sqrt(?f151 * ?f151 + ?f154 * ?f154 + 0 * 0)"/>
              <draw:equation draw:name="f156" draw:formula="?f45 * ?f75 / ?f155"/>
              <draw:equation draw:name="f157" draw:formula="?f153 * ?f156"/>
              <draw:equation draw:name="f158" draw:formula="?f11 - ?f157"/>
              <draw:equation draw:name="f159" draw:formula="?f150 * ?f156"/>
              <draw:equation draw:name="f160" draw:formula="?f46 - ?f159"/>
              <draw:equation draw:name="f161" draw:formula="?f158 - ?f45"/>
              <draw:equation draw:name="f162" draw:formula="?f160 - ?f75"/>
              <draw:equation draw:name="f163" draw:formula="?f158 + ?f45"/>
              <draw:equation draw:name="f164" draw:formula="?f160 + ?f75"/>
              <draw:equation draw:name="f165" draw:formula="?f145 + ?f2"/>
              <draw:equation draw:name="f166" draw:formula="?f165 * ?f10 / ?f1"/>
              <draw:equation draw:name="f167" draw:formula="0 - ?f166"/>
              <draw:equation draw:name="f168" draw:formula="cos(?f167)"/>
              <draw:equation draw:name="f169" draw:formula="0 - ?f168"/>
              <draw:equation draw:name="f170" draw:formula="?f169 * ?f45"/>
              <draw:equation draw:name="f171" draw:formula="sin(?f167)"/>
              <draw:equation draw:name="f172" draw:formula="0 - ?f171"/>
              <draw:equation draw:name="f173" draw:formula="?f172 * ?f75"/>
              <draw:equation draw:name="f174" draw:formula="sqrt(?f170 * ?f170 + ?f173 * ?f173 + 0 * 0)"/>
              <draw:equation draw:name="f175" draw:formula="?f45 * ?f75 / ?f174"/>
              <draw:equation draw:name="f176" draw:formula="?f172 * ?f175"/>
              <draw:equation draw:name="f177" draw:formula="?f158 + ?f176"/>
              <draw:equation draw:name="f178" draw:formula="?f169 * ?f175"/>
              <draw:equation draw:name="f179" draw:formula="?f160 + ?f178"/>
              <draw:equation draw:name="f180" draw:formula="if(?f144, ?f11, ?f161)"/>
              <draw:equation draw:name="f181" draw:formula="if(?f144, ?f46, ?f162)"/>
              <draw:equation draw:name="f182" draw:formula="if(?f144, ?f11, ?f163)"/>
              <draw:equation draw:name="f183" draw:formula="if(?f144, ?f46, ?f164)"/>
              <draw:equation draw:name="f184" draw:formula="if(?f144, ?f161, ?f177)"/>
              <draw:equation draw:name="f185" draw:formula="if(?f144, ?f162, ?f179)"/>
              <draw:equation draw:name="f186" draw:formula="if(?f144, ?f163, ?f177)"/>
              <draw:equation draw:name="f187" draw:formula="if(?f144, ?f164, ?f179)"/>
              <draw:equation draw:name="f188" draw:formula="21550000 - ?f72"/>
              <draw:equation draw:name="f189" draw:formula="if(?f188, ?f72, 21550000)"/>
              <draw:equation draw:name="f190" draw:formula="-21550000 - ?f189"/>
              <draw:equation draw:name="f191" draw:formula="if(?f190, -21550000, ?f189)"/>
              <draw:equation draw:name="f192" draw:formula="?f80 + ?f191"/>
              <draw:equation draw:name="f193" draw:formula="?f80 + ?f2"/>
              <draw:equation draw:name="f194" draw:formula="?f193 * ?f10 / ?f1"/>
              <draw:equation draw:name="f195" draw:formula="0 - ?f194"/>
              <draw:equation draw:name="f196" draw:formula="cos(?f195)"/>
              <draw:equation draw:name="f197" draw:formula="0 - ?f196"/>
              <draw:equation draw:name="f198" draw:formula="?f197 * ?f76"/>
              <draw:equation draw:name="f199" draw:formula="sin(?f195)"/>
              <draw:equation draw:name="f200" draw:formula="0 - ?f199"/>
              <draw:equation draw:name="f201" draw:formula="?f200 * ?f77"/>
              <draw:equation draw:name="f202" draw:formula="sqrt(?f198 * ?f198 + ?f201 * ?f201 + 0 * 0)"/>
              <draw:equation draw:name="f203" draw:formula="?f76 * ?f77 / ?f202"/>
              <draw:equation draw:name="f204" draw:formula="?f200 * ?f203"/>
              <draw:equation draw:name="f205" draw:formula="?f47 - ?f204"/>
              <draw:equation draw:name="f206" draw:formula="?f197 * ?f203"/>
              <draw:equation draw:name="f207" draw:formula="?f37 - ?f206"/>
              <draw:equation draw:name="f208" draw:formula="?f205 - ?f76"/>
              <draw:equation draw:name="f209" draw:formula="?f207 - ?f77"/>
              <draw:equation draw:name="f210" draw:formula="?f205 + ?f76"/>
              <draw:equation draw:name="f211" draw:formula="?f207 + ?f77"/>
              <draw:equation draw:name="f212" draw:formula="?f192 + ?f2"/>
              <draw:equation draw:name="f213" draw:formula="?f212 * ?f10 / ?f1"/>
              <draw:equation draw:name="f214" draw:formula="0 - ?f213"/>
              <draw:equation draw:name="f215" draw:formula="cos(?f214)"/>
              <draw:equation draw:name="f216" draw:formula="0 - ?f215"/>
              <draw:equation draw:name="f217" draw:formula="?f216 * ?f76"/>
              <draw:equation draw:name="f218" draw:formula="sin(?f214)"/>
              <draw:equation draw:name="f219" draw:formula="0 - ?f218"/>
              <draw:equation draw:name="f220" draw:formula="?f219 * ?f77"/>
              <draw:equation draw:name="f221" draw:formula="sqrt(?f217 * ?f217 + ?f220 * ?f220 + 0 * 0)"/>
              <draw:equation draw:name="f222" draw:formula="?f76 * ?f77 / ?f221"/>
              <draw:equation draw:name="f223" draw:formula="?f219 * ?f222"/>
              <draw:equation draw:name="f224" draw:formula="?f205 + ?f223"/>
              <draw:equation draw:name="f225" draw:formula="?f216 * ?f222"/>
              <draw:equation draw:name="f226" draw:formula="?f207 + ?f225"/>
              <draw:equation draw:name="f227" draw:formula="if(?f191, ?f47, ?f208)"/>
              <draw:equation draw:name="f228" draw:formula="if(?f191, ?f37, ?f209)"/>
              <draw:equation draw:name="f229" draw:formula="if(?f191, ?f47, ?f210)"/>
              <draw:equation draw:name="f230" draw:formula="if(?f191, ?f37, ?f211)"/>
              <draw:equation draw:name="f231" draw:formula="if(?f191, ?f208, ?f224)"/>
              <draw:equation draw:name="f232" draw:formula="if(?f191, ?f209, ?f226)"/>
              <draw:equation draw:name="f233" draw:formula="if(?f191, ?f210, ?f224)"/>
              <draw:equation draw:name="f234" draw:formula="if(?f191, ?f211, ?f226)"/>
              <draw:equation draw:name="f235" draw:formula="21550000 - ?f74"/>
              <draw:equation draw:name="f236" draw:formula="if(?f235, ?f74, 21550000)"/>
              <draw:equation draw:name="f237" draw:formula="-21550000 - ?f236"/>
              <draw:equation draw:name="f238" draw:formula="if(?f237, -21550000, ?f236)"/>
              <draw:equation draw:name="f239" draw:formula="?f73 + ?f238"/>
              <draw:equation draw:name="f240" draw:formula="?f73 + ?f2"/>
              <draw:equation draw:name="f241" draw:formula="?f240 * ?f10 / ?f1"/>
              <draw:equation draw:name="f242" draw:formula="0 - ?f241"/>
              <draw:equation draw:name="f243" draw:formula="cos(?f242)"/>
              <draw:equation draw:name="f244" draw:formula="0 - ?f243"/>
              <draw:equation draw:name="f245" draw:formula="?f244 * ?f78"/>
              <draw:equation draw:name="f246" draw:formula="sin(?f242)"/>
              <draw:equation draw:name="f247" draw:formula="0 - ?f246"/>
              <draw:equation draw:name="f248" draw:formula="?f247 * ?f44"/>
              <draw:equation draw:name="f249" draw:formula="sqrt(?f245 * ?f245 + ?f248 * ?f248 + 0 * 0)"/>
              <draw:equation draw:name="f250" draw:formula="?f78 * ?f44 / ?f249"/>
              <draw:equation draw:name="f251" draw:formula="?f247 * ?f250"/>
              <draw:equation draw:name="f252" draw:formula="?f36 - ?f251"/>
              <draw:equation draw:name="f253" draw:formula="?f244 * ?f250"/>
              <draw:equation draw:name="f254" draw:formula="?f16 - ?f253"/>
              <draw:equation draw:name="f255" draw:formula="?f252 - ?f78"/>
              <draw:equation draw:name="f256" draw:formula="?f254 - ?f44"/>
              <draw:equation draw:name="f257" draw:formula="?f252 + ?f78"/>
              <draw:equation draw:name="f258" draw:formula="?f254 + ?f44"/>
              <draw:equation draw:name="f259" draw:formula="?f239 + ?f2"/>
              <draw:equation draw:name="f260" draw:formula="?f259 * ?f10 / ?f1"/>
              <draw:equation draw:name="f261" draw:formula="0 - ?f260"/>
              <draw:equation draw:name="f262" draw:formula="cos(?f261)"/>
              <draw:equation draw:name="f263" draw:formula="0 - ?f262"/>
              <draw:equation draw:name="f264" draw:formula="?f263 * ?f78"/>
              <draw:equation draw:name="f265" draw:formula="sin(?f261)"/>
              <draw:equation draw:name="f266" draw:formula="0 - ?f265"/>
              <draw:equation draw:name="f267" draw:formula="?f266 * ?f44"/>
              <draw:equation draw:name="f268" draw:formula="sqrt(?f264 * ?f264 + ?f267 * ?f267 + 0 * 0)"/>
              <draw:equation draw:name="f269" draw:formula="?f78 * ?f44 / ?f268"/>
              <draw:equation draw:name="f270" draw:formula="?f266 * ?f269"/>
              <draw:equation draw:name="f271" draw:formula="?f252 + ?f270"/>
              <draw:equation draw:name="f272" draw:formula="?f263 * ?f269"/>
              <draw:equation draw:name="f273" draw:formula="?f254 + ?f272"/>
              <draw:equation draw:name="f274" draw:formula="if(?f238, ?f36, ?f255)"/>
              <draw:equation draw:name="f275" draw:formula="if(?f238, ?f16, ?f256)"/>
              <draw:equation draw:name="f276" draw:formula="if(?f238, ?f36, ?f257)"/>
              <draw:equation draw:name="f277" draw:formula="if(?f238, ?f16, ?f258)"/>
              <draw:equation draw:name="f278" draw:formula="if(?f238, ?f255, ?f271)"/>
              <draw:equation draw:name="f279" draw:formula="if(?f238, ?f256, ?f273)"/>
              <draw:equation draw:name="f280" draw:formula="if(?f238, ?f257, ?f271)"/>
              <draw:equation draw:name="f281" draw:formula="if(?f238, ?f258, ?f273)"/>
            </draw:enhanced-geometry>
          </draw:custom-shape>
          <draw:frame draw:id="id269" draw:style-name="a2253" draw:name="pole tekstowe 6" svg:x="2.18138in" svg:y="0.56546in" svg:width="8.95294in" svg:height="0.63952in">
            <draw:text-box>
              <text:p text:style-name="a2252" text:class-names="" text:cond-style-name=""><text:span text:style-name="a2251" text:class-names="">Ćwiczenia refleksyjne i rozwojowe<text:s text:c="1"/></text:span></text:p>
            </draw:text-box>
            <svg:title/>
            <svg:desc/>
          </draw:frame>
        </draw:g>
        <draw:custom-shape svg:x="1.75847in" svg:y="1.79033in" svg:width="9.54237in" svg:height="4.07188in" draw:id="id267" draw:style-name="a2247" draw:name="Rectangle 1">
          <svg:title/>
          <svg:desc/>
          <text:list text:style-name="a2242">
            <text:list-item>
              <text:p text:style-name="a2241" text:class-names="" text:cond-style-name=""><text:span text:style-name="a2240" text:class-names="">„Mapa wartości” – wybór 5 najważniejszych zasad i odniesienie ich do postaw bohaterów.</text:span></text:p>
            </text:list-item>
          </text:list>
          <text:list text:style-name="a2245">
            <text:list-item>
              <text:p text:style-name="a2244" text:class-names="" text:cond-style-name=""><text:span text:style-name="a2243" text:class-names="">„Zawód bohatera” – analiza postaci pod kątem predyspozycji i motywacji zawodowych – odniesienie do współczesnego rynku pracy.</text:span></text:p>
            </text:list-item>
          </text:list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71" draw:style-name="a2254" draw:master-page-name="Master1-Layout18-cust-Section-Header-1" presentation:presentation-page-layout-name="Master1-PPL18" draw:id="Slide-326">
        <draw:g draw:name="Grupa 4" draw:id="id270">
          <svg:title/>
          <svg:desc/>
          <draw:custom-shape svg:x="2.24452in" svg:y="0.32523in" svg:width="8.84429in" svg:height="0.88983in" draw:id="id272" draw:style-name="a2268" draw:name="Prostokąt zaokrąglony 5">
            <svg:title/>
            <svg:desc/>
            <text:p text:style-name="a2267" text:class-names="" text:cond-style-name=""><text:span text:style-name="a2266" text:class-names=""/></text:p>
  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  <draw:equation draw:name="f0" draw:formula="16200000"/>
              <draw:equation draw:name="f1" draw:formula="10800000"/>
              <draw:equation draw:name="f2" draw:formula="5400000"/>
              <draw:equation draw:name="f3" draw:formula="left"/>
              <draw:equation draw:name="f4" draw:formula="right"/>
              <draw:equation draw:name="f5" draw:formula="top"/>
              <draw:equation draw:name="f6" draw:formula="bottom"/>
              <draw:equation draw:name="f7" draw:formula="?f6 - ?f5"/>
              <draw:equation draw:name="f8" draw:formula="?f4 - ?f3"/>
              <draw:equation draw:name="f9" draw:formula="min(?f8, ?f7)"/>
              <draw:equation draw:name="f10" draw:formula="5419351 / 1725033"/>
              <draw:equation draw:name="f11" draw:formula="0"/>
              <draw:equation draw:name="f12" draw:formula="45"/>
              <draw:equation draw:name="f13" draw:formula="3600"/>
              <draw:equation draw:name="f14" draw:formula="?f10 / 180"/>
              <draw:equation draw:name="f15" draw:formula="0 - ?f2"/>
              <draw:equation draw:name="f16" draw:formula="?f11 + ?f13"/>
              <draw:equation draw:name="f17" draw:formula="?f12 * ?f14"/>
              <draw:equation draw:name="f18" draw:formula="?f11 - ?f16"/>
              <draw:equation draw:name="f19" draw:formula="?f16 - ?f11"/>
              <draw:equation draw:name="f20" draw:formula="?f8 / 21600"/>
              <draw:equation draw:name="f21" draw:formula="?f7 / 21600"/>
              <draw:equation draw:name="f22" draw:formula="21600 * ?f8"/>
              <draw:equation draw:name="f23" draw:formula="21600 * ?f7"/>
              <draw:equation draw:name="f24" draw:formula="0 - ?f17"/>
              <draw:equation draw:name="f25" draw:formula="abs(?f18)"/>
              <draw:equation draw:name="f26" draw:formula="abs(?f19)"/>
              <draw:equation draw:name="f27" draw:formula="if(?f18, ?f15, ?f2)"/>
              <draw:equation draw:name="f28" draw:formula="if(?f18, ?f2, ?f15)"/>
              <draw:equation draw:name="f29" draw:formula="if(?f18, ?f0, ?f2)"/>
              <draw:equation draw:name="f30" draw:formula="if(?f18, ?f2, ?f0)"/>
              <draw:equation draw:name="f31" draw:formula="if(?f19, ?f15, ?f2)"/>
              <draw:equation draw:name="f32" draw:formula="if(?f19, ?f2, ?f15)"/>
              <draw:equation draw:name="f33" draw:formula="if(?f18, 0, ?f1)"/>
              <draw:equation draw:name="f34" draw:formula="if(?f18, ?f1, 0)"/>
              <draw:equation draw:name="f35" draw:formula="min(?f21, ?f20)"/>
              <draw:equation draw:name="f36" draw:formula="?f22 / ?f9"/>
              <draw:equation draw:name="f37" draw:formula="?f23 / ?f9"/>
              <draw:equation draw:name="f38" draw:formula="?f24 * ?f1"/>
              <draw:equation draw:name="f39" draw:formula="if(?f18, ?f30, ?f29)"/>
              <draw:equation draw:name="f40" draw:formula="if(?f18, ?f29, ?f30)"/>
              <draw:equation draw:name="f41" draw:formula="if(?f19, ?f28, ?f27)"/>
              <draw:equation draw:name="f42" draw:formula="?f38 / ?f10"/>
              <draw:equation draw:name="f43" draw:formula="if(?f19, ?f40, ?f39)"/>
              <draw:equation draw:name="f44" draw:formula="?f25 * ?f35"/>
              <draw:equation draw:name="f45" draw:formula="?f26 * ?f35"/>
              <draw:equation draw:name="f46" draw:formula="?f37 - ?f13"/>
              <draw:equation draw:name="f47" draw:formula="?f36 - ?f13"/>
              <draw:equation draw:name="f48" draw:formula="?f42 - ?f2"/>
              <draw:equation draw:name="f49" draw:formula="?f37 - ?f46"/>
              <draw:equation draw:name="f50" draw:formula="?f36 - ?f47"/>
              <draw:equation draw:name="f51" draw:formula="?f46 - ?f37"/>
              <draw:equation draw:name="f52" draw:formula="?f47 - ?f36"/>
              <draw:equation draw:name="f53" draw:formula="abs(?f49)"/>
              <draw:equation draw:name="f54" draw:formula="if(?f49, 0, ?f1)"/>
              <draw:equation draw:name="f55" draw:formula="if(?f49, ?f1, 0)"/>
              <draw:equation draw:name="f56" draw:formula="if(?f49, ?f31, ?f32)"/>
              <draw:equation draw:name="f57" draw:formula="abs(?f50)"/>
              <draw:equation draw:name="f58" draw:formula="abs(?f51)"/>
              <draw:equation draw:name="f59" draw:formula="if(?f50, ?f15, ?f2)"/>
              <draw:equation draw:name="f60" draw:formula="if(?f50, ?f2, ?f15)"/>
              <draw:equation draw:name="f61" draw:formula="if(?f50, ?f0, ?f2)"/>
              <draw:equation draw:name="f62" draw:formula="if(?f50, ?f2, ?f0)"/>
              <draw:equation draw:name="f63" draw:formula="abs(?f52)"/>
              <draw:equation draw:name="f64" draw:formula="if(?f52, ?f15, ?f2)"/>
              <draw:equation draw:name="f65" draw:formula="if(?f52, ?f2, ?f15)"/>
              <draw:equation draw:name="f66" draw:formula="if(?f52, ?f34, ?f33)"/>
              <draw:equation draw:name="f67" draw:formula="if(?f52, ?f33, ?f34)"/>
              <draw:equation draw:name="f68" draw:formula="if(?f19, ?f55, ?f54)"/>
              <draw:equation draw:name="f69" draw:formula="if(?f19, ?f54, ?f55)"/>
              <draw:equation draw:name="f70" draw:formula="if(?f50, ?f62, ?f61)"/>
              <draw:equation draw:name="f71" draw:formula="if(?f50, ?f61, ?f62)"/>
              <draw:equation draw:name="f72" draw:formula="if(?f51, ?f60, ?f59)"/>
              <draw:equation draw:name="f73" draw:formula="if(?f18, ?f66, ?f67)"/>
              <draw:equation draw:name="f74" draw:formula="if(?f18, ?f64, ?f65)"/>
              <draw:equation draw:name="f75" draw:formula="?f53 * ?f35"/>
              <draw:equation draw:name="f76" draw:formula="?f57 * ?f35"/>
              <draw:equation draw:name="f77" draw:formula="?f58 * ?f35"/>
              <draw:equation draw:name="f78" draw:formula="?f63 * ?f35"/>
              <draw:equation draw:name="f79" draw:formula="if(?f49, ?f68, ?f69)"/>
              <draw:equation draw:name="f80" draw:formula="if(?f51, ?f71, ?f70)"/>
              <draw:equation draw:name="f81" draw:formula="?f48 + ?f2"/>
              <draw:equation draw:name="f82" draw:formula="?f81 * ?f10 / ?f1"/>
              <draw:equation draw:name="f83" draw:formula="0 - ?f82"/>
              <draw:equation draw:name="f84" draw:formula="sin(?f83)"/>
              <draw:equation draw:name="f85" draw:formula="0 - ?f84"/>
              <draw:equation draw:name="f86" draw:formula="?f85"/>
              <draw:equation draw:name="f87" draw:formula="0 - ?f86"/>
              <draw:equation draw:name="f88" draw:formula="?f13 * ?f87"/>
              <draw:equation draw:name="f89" draw:formula="?f88 * 3163"/>
              <draw:equation draw:name="f90" draw:formula="?f89 / 7636"/>
              <draw:equation draw:name="f91" draw:formula="?f11 + ?f90"/>
              <draw:equation draw:name="f92" draw:formula="?f36 - ?f90"/>
              <draw:equation draw:name="f93" draw:formula="?f37 - ?f90"/>
              <draw:equation draw:name="f94" draw:formula="21550000 - ?f41"/>
              <draw:equation draw:name="f95" draw:formula="if(?f94, ?f41, 21550000)"/>
              <draw:equation draw:name="f96" draw:formula="-21550000 - ?f95"/>
              <draw:equation draw:name="f97" draw:formula="if(?f96, -21550000, ?f95)"/>
              <draw:equation draw:name="f98" draw:formula="?f43 + ?f97"/>
              <draw:equation draw:name="f99" draw:formula="?f43 + ?f2"/>
              <draw:equation draw:name="f100" draw:formula="?f99 * ?f10 / ?f1"/>
              <draw:equation draw:name="f101" draw:formula="0 - ?f100"/>
              <draw:equation draw:name="f102" draw:formula="cos(?f101)"/>
              <draw:equation draw:name="f103" draw:formula="0 - ?f102"/>
              <draw:equation draw:name="f104" draw:formula="?f103 * ?f44"/>
              <draw:equation draw:name="f105" draw:formula="sin(?f101)"/>
              <draw:equation draw:name="f106" draw:formula="0 - ?f105"/>
              <draw:equation draw:name="f107" draw:formula="?f106 * ?f45"/>
              <draw:equation draw:name="f108" draw:formula="sqrt(?f104 * ?f104 + ?f107 * ?f107 + 0 * 0)"/>
              <draw:equation draw:name="f109" draw:formula="?f44 * ?f45 / ?f108"/>
              <draw:equation draw:name="f110" draw:formula="?f106 * ?f109"/>
              <draw:equation draw:name="f111" draw:formula="?f16 - ?f110"/>
              <draw:equation draw:name="f112" draw:formula="?f103 * ?f109"/>
              <draw:equation draw:name="f113" draw:formula="?f11 - ?f112"/>
              <draw:equation draw:name="f114" draw:formula="?f111 - ?f44"/>
              <draw:equation draw:name="f115" draw:formula="?f113 - ?f45"/>
              <draw:equation draw:name="f116" draw:formula="?f111 + ?f44"/>
              <draw:equation draw:name="f117" draw:formula="?f113 + ?f45"/>
              <draw:equation draw:name="f118" draw:formula="?f98 + ?f2"/>
              <draw:equation draw:name="f119" draw:formula="?f118 * ?f10 / ?f1"/>
              <draw:equation draw:name="f120" draw:formula="0 - ?f119"/>
              <draw:equation draw:name="f121" draw:formula="cos(?f120)"/>
              <draw:equation draw:name="f122" draw:formula="0 - ?f121"/>
              <draw:equation draw:name="f123" draw:formula="?f122 * ?f44"/>
              <draw:equation draw:name="f124" draw:formula="sin(?f120)"/>
              <draw:equation draw:name="f125" draw:formula="0 - ?f124"/>
              <draw:equation draw:name="f126" draw:formula="?f125 * ?f45"/>
              <draw:equation draw:name="f127" draw:formula="sqrt(?f123 * ?f123 + ?f126 * ?f126 + 0 * 0)"/>
              <draw:equation draw:name="f128" draw:formula="?f44 * ?f45 / ?f127"/>
              <draw:equation draw:name="f129" draw:formula="?f125 * ?f128"/>
              <draw:equation draw:name="f130" draw:formula="?f111 + ?f129"/>
              <draw:equation draw:name="f131" draw:formula="?f122 * ?f128"/>
              <draw:equation draw:name="f132" draw:formula="?f113 + ?f131"/>
              <draw:equation draw:name="f133" draw:formula="if(?f97, ?f16, ?f114)"/>
              <draw:equation draw:name="f134" draw:formula="if(?f97, ?f11, ?f115)"/>
              <draw:equation draw:name="f135" draw:formula="if(?f97, ?f16, ?f116)"/>
              <draw:equation draw:name="f136" draw:formula="if(?f97, ?f11, ?f117)"/>
              <draw:equation draw:name="f137" draw:formula="if(?f97, ?f114, ?f130)"/>
              <draw:equation draw:name="f138" draw:formula="if(?f97, ?f115, ?f132)"/>
              <draw:equation draw:name="f139" draw:formula="if(?f97, ?f116, ?f130)"/>
              <draw:equation draw:name="f140" draw:formula="if(?f97, ?f117, ?f132)"/>
              <draw:equation draw:name="f141" draw:formula="21550000 - ?f56"/>
              <draw:equation draw:name="f142" draw:formula="if(?f141, ?f56, 21550000)"/>
              <draw:equation draw:name="f143" draw:formula="-21550000 - ?f142"/>
              <draw:equation draw:name="f144" draw:formula="if(?f143, -21550000, ?f142)"/>
              <draw:equation draw:name="f145" draw:formula="?f79 + ?f144"/>
              <draw:equation draw:name="f146" draw:formula="?f79 + ?f2"/>
              <draw:equation draw:name="f147" draw:formula="?f146 * ?f10 / ?f1"/>
              <draw:equation draw:name="f148" draw:formula="0 - ?f147"/>
              <draw:equation draw:name="f149" draw:formula="cos(?f148)"/>
              <draw:equation draw:name="f150" draw:formula="0 - ?f149"/>
              <draw:equation draw:name="f151" draw:formula="?f150 * ?f45"/>
              <draw:equation draw:name="f152" draw:formula="sin(?f148)"/>
              <draw:equation draw:name="f153" draw:formula="0 - ?f152"/>
              <draw:equation draw:name="f154" draw:formula="?f153 * ?f75"/>
              <draw:equation draw:name="f155" draw:formula="sqrt(?f151 * ?f151 + ?f154 * ?f154 + 0 * 0)"/>
              <draw:equation draw:name="f156" draw:formula="?f45 * ?f75 / ?f155"/>
              <draw:equation draw:name="f157" draw:formula="?f153 * ?f156"/>
              <draw:equation draw:name="f158" draw:formula="?f11 - ?f157"/>
              <draw:equation draw:name="f159" draw:formula="?f150 * ?f156"/>
              <draw:equation draw:name="f160" draw:formula="?f46 - ?f159"/>
              <draw:equation draw:name="f161" draw:formula="?f158 - ?f45"/>
              <draw:equation draw:name="f162" draw:formula="?f160 - ?f75"/>
              <draw:equation draw:name="f163" draw:formula="?f158 + ?f45"/>
              <draw:equation draw:name="f164" draw:formula="?f160 + ?f75"/>
              <draw:equation draw:name="f165" draw:formula="?f145 + ?f2"/>
              <draw:equation draw:name="f166" draw:formula="?f165 * ?f10 / ?f1"/>
              <draw:equation draw:name="f167" draw:formula="0 - ?f166"/>
              <draw:equation draw:name="f168" draw:formula="cos(?f167)"/>
              <draw:equation draw:name="f169" draw:formula="0 - ?f168"/>
              <draw:equation draw:name="f170" draw:formula="?f169 * ?f45"/>
              <draw:equation draw:name="f171" draw:formula="sin(?f167)"/>
              <draw:equation draw:name="f172" draw:formula="0 - ?f171"/>
              <draw:equation draw:name="f173" draw:formula="?f172 * ?f75"/>
              <draw:equation draw:name="f174" draw:formula="sqrt(?f170 * ?f170 + ?f173 * ?f173 + 0 * 0)"/>
              <draw:equation draw:name="f175" draw:formula="?f45 * ?f75 / ?f174"/>
              <draw:equation draw:name="f176" draw:formula="?f172 * ?f175"/>
              <draw:equation draw:name="f177" draw:formula="?f158 + ?f176"/>
              <draw:equation draw:name="f178" draw:formula="?f169 * ?f175"/>
              <draw:equation draw:name="f179" draw:formula="?f160 + ?f178"/>
              <draw:equation draw:name="f180" draw:formula="if(?f144, ?f11, ?f161)"/>
              <draw:equation draw:name="f181" draw:formula="if(?f144, ?f46, ?f162)"/>
              <draw:equation draw:name="f182" draw:formula="if(?f144, ?f11, ?f163)"/>
              <draw:equation draw:name="f183" draw:formula="if(?f144, ?f46, ?f164)"/>
              <draw:equation draw:name="f184" draw:formula="if(?f144, ?f161, ?f177)"/>
              <draw:equation draw:name="f185" draw:formula="if(?f144, ?f162, ?f179)"/>
              <draw:equation draw:name="f186" draw:formula="if(?f144, ?f163, ?f177)"/>
              <draw:equation draw:name="f187" draw:formula="if(?f144, ?f164, ?f179)"/>
              <draw:equation draw:name="f188" draw:formula="21550000 - ?f72"/>
              <draw:equation draw:name="f189" draw:formula="if(?f188, ?f72, 21550000)"/>
              <draw:equation draw:name="f190" draw:formula="-21550000 - ?f189"/>
              <draw:equation draw:name="f191" draw:formula="if(?f190, -21550000, ?f189)"/>
              <draw:equation draw:name="f192" draw:formula="?f80 + ?f191"/>
              <draw:equation draw:name="f193" draw:formula="?f80 + ?f2"/>
              <draw:equation draw:name="f194" draw:formula="?f193 * ?f10 / ?f1"/>
              <draw:equation draw:name="f195" draw:formula="0 - ?f194"/>
              <draw:equation draw:name="f196" draw:formula="cos(?f195)"/>
              <draw:equation draw:name="f197" draw:formula="0 - ?f196"/>
              <draw:equation draw:name="f198" draw:formula="?f197 * ?f76"/>
              <draw:equation draw:name="f199" draw:formula="sin(?f195)"/>
              <draw:equation draw:name="f200" draw:formula="0 - ?f199"/>
              <draw:equation draw:name="f201" draw:formula="?f200 * ?f77"/>
              <draw:equation draw:name="f202" draw:formula="sqrt(?f198 * ?f198 + ?f201 * ?f201 + 0 * 0)"/>
              <draw:equation draw:name="f203" draw:formula="?f76 * ?f77 / ?f202"/>
              <draw:equation draw:name="f204" draw:formula="?f200 * ?f203"/>
              <draw:equation draw:name="f205" draw:formula="?f47 - ?f204"/>
              <draw:equation draw:name="f206" draw:formula="?f197 * ?f203"/>
              <draw:equation draw:name="f207" draw:formula="?f37 - ?f206"/>
              <draw:equation draw:name="f208" draw:formula="?f205 - ?f76"/>
              <draw:equation draw:name="f209" draw:formula="?f207 - ?f77"/>
              <draw:equation draw:name="f210" draw:formula="?f205 + ?f76"/>
              <draw:equation draw:name="f211" draw:formula="?f207 + ?f77"/>
              <draw:equation draw:name="f212" draw:formula="?f192 + ?f2"/>
              <draw:equation draw:name="f213" draw:formula="?f212 * ?f10 / ?f1"/>
              <draw:equation draw:name="f214" draw:formula="0 - ?f213"/>
              <draw:equation draw:name="f215" draw:formula="cos(?f214)"/>
              <draw:equation draw:name="f216" draw:formula="0 - ?f215"/>
              <draw:equation draw:name="f217" draw:formula="?f216 * ?f76"/>
              <draw:equation draw:name="f218" draw:formula="sin(?f214)"/>
              <draw:equation draw:name="f219" draw:formula="0 - ?f218"/>
              <draw:equation draw:name="f220" draw:formula="?f219 * ?f77"/>
              <draw:equation draw:name="f221" draw:formula="sqrt(?f217 * ?f217 + ?f220 * ?f220 + 0 * 0)"/>
              <draw:equation draw:name="f222" draw:formula="?f76 * ?f77 / ?f221"/>
              <draw:equation draw:name="f223" draw:formula="?f219 * ?f222"/>
              <draw:equation draw:name="f224" draw:formula="?f205 + ?f223"/>
              <draw:equation draw:name="f225" draw:formula="?f216 * ?f222"/>
              <draw:equation draw:name="f226" draw:formula="?f207 + ?f225"/>
              <draw:equation draw:name="f227" draw:formula="if(?f191, ?f47, ?f208)"/>
              <draw:equation draw:name="f228" draw:formula="if(?f191, ?f37, ?f209)"/>
              <draw:equation draw:name="f229" draw:formula="if(?f191, ?f47, ?f210)"/>
              <draw:equation draw:name="f230" draw:formula="if(?f191, ?f37, ?f211)"/>
              <draw:equation draw:name="f231" draw:formula="if(?f191, ?f208, ?f224)"/>
              <draw:equation draw:name="f232" draw:formula="if(?f191, ?f209, ?f226)"/>
              <draw:equation draw:name="f233" draw:formula="if(?f191, ?f210, ?f224)"/>
              <draw:equation draw:name="f234" draw:formula="if(?f191, ?f211, ?f226)"/>
              <draw:equation draw:name="f235" draw:formula="21550000 - ?f74"/>
              <draw:equation draw:name="f236" draw:formula="if(?f235, ?f74, 21550000)"/>
              <draw:equation draw:name="f237" draw:formula="-21550000 - ?f236"/>
              <draw:equation draw:name="f238" draw:formula="if(?f237, -21550000, ?f236)"/>
              <draw:equation draw:name="f239" draw:formula="?f73 + ?f238"/>
              <draw:equation draw:name="f240" draw:formula="?f73 + ?f2"/>
              <draw:equation draw:name="f241" draw:formula="?f240 * ?f10 / ?f1"/>
              <draw:equation draw:name="f242" draw:formula="0 - ?f241"/>
              <draw:equation draw:name="f243" draw:formula="cos(?f242)"/>
              <draw:equation draw:name="f244" draw:formula="0 - ?f243"/>
              <draw:equation draw:name="f245" draw:formula="?f244 * ?f78"/>
              <draw:equation draw:name="f246" draw:formula="sin(?f242)"/>
              <draw:equation draw:name="f247" draw:formula="0 - ?f246"/>
              <draw:equation draw:name="f248" draw:formula="?f247 * ?f44"/>
              <draw:equation draw:name="f249" draw:formula="sqrt(?f245 * ?f245 + ?f248 * ?f248 + 0 * 0)"/>
              <draw:equation draw:name="f250" draw:formula="?f78 * ?f44 / ?f249"/>
              <draw:equation draw:name="f251" draw:formula="?f247 * ?f250"/>
              <draw:equation draw:name="f252" draw:formula="?f36 - ?f251"/>
              <draw:equation draw:name="f253" draw:formula="?f244 * ?f250"/>
              <draw:equation draw:name="f254" draw:formula="?f16 - ?f253"/>
              <draw:equation draw:name="f255" draw:formula="?f252 - ?f78"/>
              <draw:equation draw:name="f256" draw:formula="?f254 - ?f44"/>
              <draw:equation draw:name="f257" draw:formula="?f252 + ?f78"/>
              <draw:equation draw:name="f258" draw:formula="?f254 + ?f44"/>
              <draw:equation draw:name="f259" draw:formula="?f239 + ?f2"/>
              <draw:equation draw:name="f260" draw:formula="?f259 * ?f10 / ?f1"/>
              <draw:equation draw:name="f261" draw:formula="0 - ?f260"/>
              <draw:equation draw:name="f262" draw:formula="cos(?f261)"/>
              <draw:equation draw:name="f263" draw:formula="0 - ?f262"/>
              <draw:equation draw:name="f264" draw:formula="?f263 * ?f78"/>
              <draw:equation draw:name="f265" draw:formula="sin(?f261)"/>
              <draw:equation draw:name="f266" draw:formula="0 - ?f265"/>
              <draw:equation draw:name="f267" draw:formula="?f266 * ?f44"/>
              <draw:equation draw:name="f268" draw:formula="sqrt(?f264 * ?f264 + ?f267 * ?f267 + 0 * 0)"/>
              <draw:equation draw:name="f269" draw:formula="?f78 * ?f44 / ?f268"/>
              <draw:equation draw:name="f270" draw:formula="?f266 * ?f269"/>
              <draw:equation draw:name="f271" draw:formula="?f252 + ?f270"/>
              <draw:equation draw:name="f272" draw:formula="?f263 * ?f269"/>
              <draw:equation draw:name="f273" draw:formula="?f254 + ?f272"/>
              <draw:equation draw:name="f274" draw:formula="if(?f238, ?f36, ?f255)"/>
              <draw:equation draw:name="f275" draw:formula="if(?f238, ?f16, ?f256)"/>
              <draw:equation draw:name="f276" draw:formula="if(?f238, ?f36, ?f257)"/>
              <draw:equation draw:name="f277" draw:formula="if(?f238, ?f16, ?f258)"/>
              <draw:equation draw:name="f278" draw:formula="if(?f238, ?f255, ?f271)"/>
              <draw:equation draw:name="f279" draw:formula="if(?f238, ?f256, ?f273)"/>
              <draw:equation draw:name="f280" draw:formula="if(?f238, ?f257, ?f271)"/>
              <draw:equation draw:name="f281" draw:formula="if(?f238, ?f258, ?f273)"/>
            </draw:enhanced-geometry>
          </draw:custom-shape>
          <draw:frame draw:id="id273" draw:style-name="a2271" draw:name="pole tekstowe 6" svg:x="3.1202in" svg:y="0.45038in" svg:width="7.26511in" svg:height="0.63952in">
            <draw:text-box>
              <text:p text:style-name="a2270" text:class-names="" text:cond-style-name=""><text:span text:style-name="a2269" text:class-names="">Projekty literacko - zawodowe</text:span></text:p>
            </draw:text-box>
            <svg:title/>
            <svg:desc/>
          </draw:frame>
        </draw:g>
        <draw:frame draw:id="id271" draw:style-name="a2265" draw:name="pole tekstowe 8" svg:x="1.59729in" svg:y="2.11701in" svg:width="10.24109in" svg:height="5.10521in">
          <draw:text-box>
            <text:list text:style-name="a2257">
              <text:list-item>
                <text:p text:style-name="a2256" text:class-names="" text:cond-style-name=""><text:span text:style-name="a2255" text:class-names="">Mój zawód w kulturze – jak przedstawiano lekarza, nauczyciela, artystę w literaturze i filmie.<text:s text:c="1"/></text:span></text:p>
              </text:list-item>
            </text:list>
            <text:list text:style-name="a2260">
              <text:list-item>
                <text:p text:style-name="a2259" text:class-names="" text:cond-style-name=""><text:span text:style-name="a2258" text:class-names="">Zawody przyszłości w literaturze – jak wyobrażano pracę w przyszłości w utworach fantastycznych.</text:span></text:p>
              </text:list-item>
            </text:list>
            <text:list text:style-name="a2263">
              <text:list-item>
                <text:p text:style-name="a2262" text:class-names="" text:cond-style-name=""><text:span text:style-name="a2261" text:class-names="">Mój bohater w XXI w – kim mógłby być?<text:s text:c="1"/></text:span></text:p>
              </text:list-item>
            </text:list>
          </draw:text-box>
          <svg:title/>
          <svg:desc/>
        </draw:frame>
      </draw:page>
      <draw:page draw:name="Slide72" draw:style-name="a2272" draw:master-page-name="Master1-Layout18-cust-Section-Header-1" presentation:presentation-page-layout-name="Master1-PPL18" draw:id="Slide-327">
        <draw:custom-shape svg:x="0.29661in" svg:y="1.58332in" svg:width="3.94915in" svg:height="0.38279in" draw:id="id274" draw:style-name="a2275" draw:name="Prostokąt 6">
          <svg:title/>
          <svg:desc/>
          <text:p text:style-name="a2274" text:class-names="" text:cond-style-name=""><text:span text:style-name="a227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6441in" svg:y="2.90678in" svg:width="3.71186in" svg:height="0.40678in" draw:id="id275" draw:style-name="a2278" draw:name="Prostokąt 7">
          <svg:title/>
          <svg:desc/>
          <text:p text:style-name="a2277" text:class-names="" text:cond-style-name=""><text:span text:style-name="a227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29661in" svg:y="4.5678in" svg:width="4.67797in" svg:height="0.4322in" draw:id="id276" draw:style-name="a2281" draw:name="Prostokąt zaokrąglony 8">
          <svg:title/>
          <svg:desc/>
          <text:p text:style-name="a2280" text:class-names="" text:cond-style-name=""><text:span text:style-name="a2279" text:class-names=""/></text:p>
          <draw:enhanced-geometry xmlns:dr3d="urn:oasis:names:tc:opendocument:xmlns:dr3d:1.0" draw:path-stretchpoint-x="21600" draw:path-stretchpoint-y="21600" draw:type="non-primitive" svg:viewBox="0 0 21600 21600" draw:enhanced-path="M ?f16 ?f11 A ?f133 ?f134 ?f135 ?f136 ?f16 ?f11 ?f130 ?f132  W ?f137 ?f138 ?f139 ?f140 ?f16 ?f11 ?f130 ?f132 L ?f11 ?f46 A ?f180 ?f181 ?f182 ?f183 ?f11 ?f46 ?f177 ?f179  W ?f184 ?f185 ?f186 ?f187 ?f11 ?f46 ?f177 ?f179 L ?f47 ?f37 A ?f227 ?f228 ?f229 ?f230 ?f47 ?f37 ?f224 ?f226  W ?f231 ?f232 ?f233 ?f234 ?f47 ?f37 ?f224 ?f226 L ?f36 ?f16 A ?f274 ?f275 ?f276 ?f277 ?f36 ?f16 ?f271 ?f273  W ?f278 ?f279 ?f280 ?f281 ?f36 ?f16 ?f271 ?f273 Z N" draw:text-areas="?f91 ?f91 ?f92 ?f93">
            <draw:equation draw:name="f0" draw:formula="16200000"/>
            <draw:equation draw:name="f1" draw:formula="10800000"/>
            <draw:equation draw:name="f2" draw:formula="5400000"/>
            <draw:equation draw:name="f3" draw:formula="left"/>
            <draw:equation draw:name="f4" draw:formula="right"/>
            <draw:equation draw:name="f5" draw:formula="top"/>
            <draw:equation draw:name="f6" draw:formula="bottom"/>
            <draw:equation draw:name="f7" draw:formula="?f6 - ?f5"/>
            <draw:equation draw:name="f8" draw:formula="?f4 - ?f3"/>
            <draw:equation draw:name="f9" draw:formula="min(?f8, ?f7)"/>
            <draw:equation draw:name="f10" draw:formula="5419351 / 1725033"/>
            <draw:equation draw:name="f11" draw:formula="0"/>
            <draw:equation draw:name="f12" draw:formula="45"/>
            <draw:equation draw:name="f13" draw:formula="3600"/>
            <draw:equation draw:name="f14" draw:formula="?f10 / 180"/>
            <draw:equation draw:name="f15" draw:formula="0 - ?f2"/>
            <draw:equation draw:name="f16" draw:formula="?f11 + ?f13"/>
            <draw:equation draw:name="f17" draw:formula="?f12 * ?f14"/>
            <draw:equation draw:name="f18" draw:formula="?f11 - ?f16"/>
            <draw:equation draw:name="f19" draw:formula="?f16 - ?f11"/>
            <draw:equation draw:name="f20" draw:formula="?f8 / 21600"/>
            <draw:equation draw:name="f21" draw:formula="?f7 / 21600"/>
            <draw:equation draw:name="f22" draw:formula="21600 * ?f8"/>
            <draw:equation draw:name="f23" draw:formula="21600 * ?f7"/>
            <draw:equation draw:name="f24" draw:formula="0 - ?f17"/>
            <draw:equation draw:name="f25" draw:formula="abs(?f18)"/>
            <draw:equation draw:name="f26" draw:formula="abs(?f19)"/>
            <draw:equation draw:name="f27" draw:formula="if(?f18, ?f15, ?f2)"/>
            <draw:equation draw:name="f28" draw:formula="if(?f18, ?f2, ?f15)"/>
            <draw:equation draw:name="f29" draw:formula="if(?f18, ?f0, ?f2)"/>
            <draw:equation draw:name="f30" draw:formula="if(?f18, ?f2, ?f0)"/>
            <draw:equation draw:name="f31" draw:formula="if(?f19, ?f15, ?f2)"/>
            <draw:equation draw:name="f32" draw:formula="if(?f19, ?f2, ?f15)"/>
            <draw:equation draw:name="f33" draw:formula="if(?f18, 0, ?f1)"/>
            <draw:equation draw:name="f34" draw:formula="if(?f18, ?f1, 0)"/>
            <draw:equation draw:name="f35" draw:formula="min(?f21, ?f20)"/>
            <draw:equation draw:name="f36" draw:formula="?f22 / ?f9"/>
            <draw:equation draw:name="f37" draw:formula="?f23 / ?f9"/>
            <draw:equation draw:name="f38" draw:formula="?f24 * ?f1"/>
            <draw:equation draw:name="f39" draw:formula="if(?f18, ?f30, ?f29)"/>
            <draw:equation draw:name="f40" draw:formula="if(?f18, ?f29, ?f30)"/>
            <draw:equation draw:name="f41" draw:formula="if(?f19, ?f28, ?f27)"/>
            <draw:equation draw:name="f42" draw:formula="?f38 / ?f10"/>
            <draw:equation draw:name="f43" draw:formula="if(?f19, ?f40, ?f39)"/>
            <draw:equation draw:name="f44" draw:formula="?f25 * ?f35"/>
            <draw:equation draw:name="f45" draw:formula="?f26 * ?f35"/>
            <draw:equation draw:name="f46" draw:formula="?f37 - ?f13"/>
            <draw:equation draw:name="f47" draw:formula="?f36 - ?f13"/>
            <draw:equation draw:name="f48" draw:formula="?f42 - ?f2"/>
            <draw:equation draw:name="f49" draw:formula="?f37 - ?f46"/>
            <draw:equation draw:name="f50" draw:formula="?f36 - ?f47"/>
            <draw:equation draw:name="f51" draw:formula="?f46 - ?f37"/>
            <draw:equation draw:name="f52" draw:formula="?f47 - ?f36"/>
            <draw:equation draw:name="f53" draw:formula="abs(?f49)"/>
            <draw:equation draw:name="f54" draw:formula="if(?f49, 0, ?f1)"/>
            <draw:equation draw:name="f55" draw:formula="if(?f49, ?f1, 0)"/>
            <draw:equation draw:name="f56" draw:formula="if(?f49, ?f31, ?f32)"/>
            <draw:equation draw:name="f57" draw:formula="abs(?f50)"/>
            <draw:equation draw:name="f58" draw:formula="abs(?f51)"/>
            <draw:equation draw:name="f59" draw:formula="if(?f50, ?f15, ?f2)"/>
            <draw:equation draw:name="f60" draw:formula="if(?f50, ?f2, ?f15)"/>
            <draw:equation draw:name="f61" draw:formula="if(?f50, ?f0, ?f2)"/>
            <draw:equation draw:name="f62" draw:formula="if(?f50, ?f2, ?f0)"/>
            <draw:equation draw:name="f63" draw:formula="abs(?f52)"/>
            <draw:equation draw:name="f64" draw:formula="if(?f52, ?f15, ?f2)"/>
            <draw:equation draw:name="f65" draw:formula="if(?f52, ?f2, ?f15)"/>
            <draw:equation draw:name="f66" draw:formula="if(?f52, ?f34, ?f33)"/>
            <draw:equation draw:name="f67" draw:formula="if(?f52, ?f33, ?f34)"/>
            <draw:equation draw:name="f68" draw:formula="if(?f19, ?f55, ?f54)"/>
            <draw:equation draw:name="f69" draw:formula="if(?f19, ?f54, ?f55)"/>
            <draw:equation draw:name="f70" draw:formula="if(?f50, ?f62, ?f61)"/>
            <draw:equation draw:name="f71" draw:formula="if(?f50, ?f61, ?f62)"/>
            <draw:equation draw:name="f72" draw:formula="if(?f51, ?f60, ?f59)"/>
            <draw:equation draw:name="f73" draw:formula="if(?f18, ?f66, ?f67)"/>
            <draw:equation draw:name="f74" draw:formula="if(?f18, ?f64, ?f65)"/>
            <draw:equation draw:name="f75" draw:formula="?f53 * ?f35"/>
            <draw:equation draw:name="f76" draw:formula="?f57 * ?f35"/>
            <draw:equation draw:name="f77" draw:formula="?f58 * ?f35"/>
            <draw:equation draw:name="f78" draw:formula="?f63 * ?f35"/>
            <draw:equation draw:name="f79" draw:formula="if(?f49, ?f68, ?f69)"/>
            <draw:equation draw:name="f80" draw:formula="if(?f51, ?f71, ?f70)"/>
            <draw:equation draw:name="f81" draw:formula="?f48 + ?f2"/>
            <draw:equation draw:name="f82" draw:formula="?f81 * ?f10 / ?f1"/>
            <draw:equation draw:name="f83" draw:formula="0 - ?f82"/>
            <draw:equation draw:name="f84" draw:formula="sin(?f83)"/>
            <draw:equation draw:name="f85" draw:formula="0 - ?f84"/>
            <draw:equation draw:name="f86" draw:formula="?f85"/>
            <draw:equation draw:name="f87" draw:formula="0 - ?f86"/>
            <draw:equation draw:name="f88" draw:formula="?f13 * ?f87"/>
            <draw:equation draw:name="f89" draw:formula="?f88 * 3163"/>
            <draw:equation draw:name="f90" draw:formula="?f89 / 7636"/>
            <draw:equation draw:name="f91" draw:formula="?f11 + ?f90"/>
            <draw:equation draw:name="f92" draw:formula="?f36 - ?f90"/>
            <draw:equation draw:name="f93" draw:formula="?f37 - ?f90"/>
            <draw:equation draw:name="f94" draw:formula="21550000 - ?f41"/>
            <draw:equation draw:name="f95" draw:formula="if(?f94, ?f41, 21550000)"/>
            <draw:equation draw:name="f96" draw:formula="-21550000 - ?f95"/>
            <draw:equation draw:name="f97" draw:formula="if(?f96, -21550000, ?f95)"/>
            <draw:equation draw:name="f98" draw:formula="?f43 + ?f97"/>
            <draw:equation draw:name="f99" draw:formula="?f43 + ?f2"/>
            <draw:equation draw:name="f100" draw:formula="?f99 * ?f10 / ?f1"/>
            <draw:equation draw:name="f101" draw:formula="0 - ?f100"/>
            <draw:equation draw:name="f102" draw:formula="cos(?f101)"/>
            <draw:equation draw:name="f103" draw:formula="0 - ?f102"/>
            <draw:equation draw:name="f104" draw:formula="?f103 * ?f44"/>
            <draw:equation draw:name="f105" draw:formula="sin(?f101)"/>
            <draw:equation draw:name="f106" draw:formula="0 - ?f105"/>
            <draw:equation draw:name="f107" draw:formula="?f106 * ?f45"/>
            <draw:equation draw:name="f108" draw:formula="sqrt(?f104 * ?f104 + ?f107 * ?f107 + 0 * 0)"/>
            <draw:equation draw:name="f109" draw:formula="?f44 * ?f45 / ?f108"/>
            <draw:equation draw:name="f110" draw:formula="?f106 * ?f109"/>
            <draw:equation draw:name="f111" draw:formula="?f16 - ?f110"/>
            <draw:equation draw:name="f112" draw:formula="?f103 * ?f109"/>
            <draw:equation draw:name="f113" draw:formula="?f11 - ?f112"/>
            <draw:equation draw:name="f114" draw:formula="?f111 - ?f44"/>
            <draw:equation draw:name="f115" draw:formula="?f113 - ?f45"/>
            <draw:equation draw:name="f116" draw:formula="?f111 + ?f44"/>
            <draw:equation draw:name="f117" draw:formula="?f113 + ?f45"/>
            <draw:equation draw:name="f118" draw:formula="?f98 + ?f2"/>
            <draw:equation draw:name="f119" draw:formula="?f118 * ?f10 / ?f1"/>
            <draw:equation draw:name="f120" draw:formula="0 - ?f119"/>
            <draw:equation draw:name="f121" draw:formula="cos(?f120)"/>
            <draw:equation draw:name="f122" draw:formula="0 - ?f121"/>
            <draw:equation draw:name="f123" draw:formula="?f122 * ?f44"/>
            <draw:equation draw:name="f124" draw:formula="sin(?f120)"/>
            <draw:equation draw:name="f125" draw:formula="0 - ?f124"/>
            <draw:equation draw:name="f126" draw:formula="?f125 * ?f45"/>
            <draw:equation draw:name="f127" draw:formula="sqrt(?f123 * ?f123 + ?f126 * ?f126 + 0 * 0)"/>
            <draw:equation draw:name="f128" draw:formula="?f44 * ?f45 / ?f127"/>
            <draw:equation draw:name="f129" draw:formula="?f125 * ?f128"/>
            <draw:equation draw:name="f130" draw:formula="?f111 + ?f129"/>
            <draw:equation draw:name="f131" draw:formula="?f122 * ?f128"/>
            <draw:equation draw:name="f132" draw:formula="?f113 + ?f131"/>
            <draw:equation draw:name="f133" draw:formula="if(?f97, ?f16, ?f114)"/>
            <draw:equation draw:name="f134" draw:formula="if(?f97, ?f11, ?f115)"/>
            <draw:equation draw:name="f135" draw:formula="if(?f97, ?f16, ?f116)"/>
            <draw:equation draw:name="f136" draw:formula="if(?f97, ?f11, ?f117)"/>
            <draw:equation draw:name="f137" draw:formula="if(?f97, ?f114, ?f130)"/>
            <draw:equation draw:name="f138" draw:formula="if(?f97, ?f115, ?f132)"/>
            <draw:equation draw:name="f139" draw:formula="if(?f97, ?f116, ?f130)"/>
            <draw:equation draw:name="f140" draw:formula="if(?f97, ?f117, ?f132)"/>
            <draw:equation draw:name="f141" draw:formula="21550000 - ?f56"/>
            <draw:equation draw:name="f142" draw:formula="if(?f141, ?f56, 21550000)"/>
            <draw:equation draw:name="f143" draw:formula="-21550000 - ?f142"/>
            <draw:equation draw:name="f144" draw:formula="if(?f143, -21550000, ?f142)"/>
            <draw:equation draw:name="f145" draw:formula="?f79 + ?f144"/>
            <draw:equation draw:name="f146" draw:formula="?f79 + ?f2"/>
            <draw:equation draw:name="f147" draw:formula="?f146 * ?f10 / ?f1"/>
            <draw:equation draw:name="f148" draw:formula="0 - ?f147"/>
            <draw:equation draw:name="f149" draw:formula="cos(?f148)"/>
            <draw:equation draw:name="f150" draw:formula="0 - ?f149"/>
            <draw:equation draw:name="f151" draw:formula="?f150 * ?f45"/>
            <draw:equation draw:name="f152" draw:formula="sin(?f148)"/>
            <draw:equation draw:name="f153" draw:formula="0 - ?f152"/>
            <draw:equation draw:name="f154" draw:formula="?f153 * ?f75"/>
            <draw:equation draw:name="f155" draw:formula="sqrt(?f151 * ?f151 + ?f154 * ?f154 + 0 * 0)"/>
            <draw:equation draw:name="f156" draw:formula="?f45 * ?f75 / ?f155"/>
            <draw:equation draw:name="f157" draw:formula="?f153 * ?f156"/>
            <draw:equation draw:name="f158" draw:formula="?f11 - ?f157"/>
            <draw:equation draw:name="f159" draw:formula="?f150 * ?f156"/>
            <draw:equation draw:name="f160" draw:formula="?f46 - ?f159"/>
            <draw:equation draw:name="f161" draw:formula="?f158 - ?f45"/>
            <draw:equation draw:name="f162" draw:formula="?f160 - ?f75"/>
            <draw:equation draw:name="f163" draw:formula="?f158 + ?f45"/>
            <draw:equation draw:name="f164" draw:formula="?f160 + ?f75"/>
            <draw:equation draw:name="f165" draw:formula="?f145 + ?f2"/>
            <draw:equation draw:name="f166" draw:formula="?f165 * ?f10 / ?f1"/>
            <draw:equation draw:name="f167" draw:formula="0 - ?f166"/>
            <draw:equation draw:name="f168" draw:formula="cos(?f167)"/>
            <draw:equation draw:name="f169" draw:formula="0 - ?f168"/>
            <draw:equation draw:name="f170" draw:formula="?f169 * ?f45"/>
            <draw:equation draw:name="f171" draw:formula="sin(?f167)"/>
            <draw:equation draw:name="f172" draw:formula="0 - ?f171"/>
            <draw:equation draw:name="f173" draw:formula="?f172 * ?f75"/>
            <draw:equation draw:name="f174" draw:formula="sqrt(?f170 * ?f170 + ?f173 * ?f173 + 0 * 0)"/>
            <draw:equation draw:name="f175" draw:formula="?f45 * ?f75 / ?f174"/>
            <draw:equation draw:name="f176" draw:formula="?f172 * ?f175"/>
            <draw:equation draw:name="f177" draw:formula="?f158 + ?f176"/>
            <draw:equation draw:name="f178" draw:formula="?f169 * ?f175"/>
            <draw:equation draw:name="f179" draw:formula="?f160 + ?f178"/>
            <draw:equation draw:name="f180" draw:formula="if(?f144, ?f11, ?f161)"/>
            <draw:equation draw:name="f181" draw:formula="if(?f144, ?f46, ?f162)"/>
            <draw:equation draw:name="f182" draw:formula="if(?f144, ?f11, ?f163)"/>
            <draw:equation draw:name="f183" draw:formula="if(?f144, ?f46, ?f164)"/>
            <draw:equation draw:name="f184" draw:formula="if(?f144, ?f161, ?f177)"/>
            <draw:equation draw:name="f185" draw:formula="if(?f144, ?f162, ?f179)"/>
            <draw:equation draw:name="f186" draw:formula="if(?f144, ?f163, ?f177)"/>
            <draw:equation draw:name="f187" draw:formula="if(?f144, ?f164, ?f179)"/>
            <draw:equation draw:name="f188" draw:formula="21550000 - ?f72"/>
            <draw:equation draw:name="f189" draw:formula="if(?f188, ?f72, 21550000)"/>
            <draw:equation draw:name="f190" draw:formula="-21550000 - ?f189"/>
            <draw:equation draw:name="f191" draw:formula="if(?f190, -21550000, ?f189)"/>
            <draw:equation draw:name="f192" draw:formula="?f80 + ?f191"/>
            <draw:equation draw:name="f193" draw:formula="?f80 + ?f2"/>
            <draw:equation draw:name="f194" draw:formula="?f193 * ?f10 / ?f1"/>
            <draw:equation draw:name="f195" draw:formula="0 - ?f194"/>
            <draw:equation draw:name="f196" draw:formula="cos(?f195)"/>
            <draw:equation draw:name="f197" draw:formula="0 - ?f196"/>
            <draw:equation draw:name="f198" draw:formula="?f197 * ?f76"/>
            <draw:equation draw:name="f199" draw:formula="sin(?f195)"/>
            <draw:equation draw:name="f200" draw:formula="0 - ?f199"/>
            <draw:equation draw:name="f201" draw:formula="?f200 * ?f77"/>
            <draw:equation draw:name="f202" draw:formula="sqrt(?f198 * ?f198 + ?f201 * ?f201 + 0 * 0)"/>
            <draw:equation draw:name="f203" draw:formula="?f76 * ?f77 / ?f202"/>
            <draw:equation draw:name="f204" draw:formula="?f200 * ?f203"/>
            <draw:equation draw:name="f205" draw:formula="?f47 - ?f204"/>
            <draw:equation draw:name="f206" draw:formula="?f197 * ?f203"/>
            <draw:equation draw:name="f207" draw:formula="?f37 - ?f206"/>
            <draw:equation draw:name="f208" draw:formula="?f205 - ?f76"/>
            <draw:equation draw:name="f209" draw:formula="?f207 - ?f77"/>
            <draw:equation draw:name="f210" draw:formula="?f205 + ?f76"/>
            <draw:equation draw:name="f211" draw:formula="?f207 + ?f77"/>
            <draw:equation draw:name="f212" draw:formula="?f192 + ?f2"/>
            <draw:equation draw:name="f213" draw:formula="?f212 * ?f10 / ?f1"/>
            <draw:equation draw:name="f214" draw:formula="0 - ?f213"/>
            <draw:equation draw:name="f215" draw:formula="cos(?f214)"/>
            <draw:equation draw:name="f216" draw:formula="0 - ?f215"/>
            <draw:equation draw:name="f217" draw:formula="?f216 * ?f76"/>
            <draw:equation draw:name="f218" draw:formula="sin(?f214)"/>
            <draw:equation draw:name="f219" draw:formula="0 - ?f218"/>
            <draw:equation draw:name="f220" draw:formula="?f219 * ?f77"/>
            <draw:equation draw:name="f221" draw:formula="sqrt(?f217 * ?f217 + ?f220 * ?f220 + 0 * 0)"/>
            <draw:equation draw:name="f222" draw:formula="?f76 * ?f77 / ?f221"/>
            <draw:equation draw:name="f223" draw:formula="?f219 * ?f222"/>
            <draw:equation draw:name="f224" draw:formula="?f205 + ?f223"/>
            <draw:equation draw:name="f225" draw:formula="?f216 * ?f222"/>
            <draw:equation draw:name="f226" draw:formula="?f207 + ?f225"/>
            <draw:equation draw:name="f227" draw:formula="if(?f191, ?f47, ?f208)"/>
            <draw:equation draw:name="f228" draw:formula="if(?f191, ?f37, ?f209)"/>
            <draw:equation draw:name="f229" draw:formula="if(?f191, ?f47, ?f210)"/>
            <draw:equation draw:name="f230" draw:formula="if(?f191, ?f37, ?f211)"/>
            <draw:equation draw:name="f231" draw:formula="if(?f191, ?f208, ?f224)"/>
            <draw:equation draw:name="f232" draw:formula="if(?f191, ?f209, ?f226)"/>
            <draw:equation draw:name="f233" draw:formula="if(?f191, ?f210, ?f224)"/>
            <draw:equation draw:name="f234" draw:formula="if(?f191, ?f211, ?f226)"/>
            <draw:equation draw:name="f235" draw:formula="21550000 - ?f74"/>
            <draw:equation draw:name="f236" draw:formula="if(?f235, ?f74, 21550000)"/>
            <draw:equation draw:name="f237" draw:formula="-21550000 - ?f236"/>
            <draw:equation draw:name="f238" draw:formula="if(?f237, -21550000, ?f236)"/>
            <draw:equation draw:name="f239" draw:formula="?f73 + ?f238"/>
            <draw:equation draw:name="f240" draw:formula="?f73 + ?f2"/>
            <draw:equation draw:name="f241" draw:formula="?f240 * ?f10 / ?f1"/>
            <draw:equation draw:name="f242" draw:formula="0 - ?f241"/>
            <draw:equation draw:name="f243" draw:formula="cos(?f242)"/>
            <draw:equation draw:name="f244" draw:formula="0 - ?f243"/>
            <draw:equation draw:name="f245" draw:formula="?f244 * ?f78"/>
            <draw:equation draw:name="f246" draw:formula="sin(?f242)"/>
            <draw:equation draw:name="f247" draw:formula="0 - ?f246"/>
            <draw:equation draw:name="f248" draw:formula="?f247 * ?f44"/>
            <draw:equation draw:name="f249" draw:formula="sqrt(?f245 * ?f245 + ?f248 * ?f248 + 0 * 0)"/>
            <draw:equation draw:name="f250" draw:formula="?f78 * ?f44 / ?f249"/>
            <draw:equation draw:name="f251" draw:formula="?f247 * ?f250"/>
            <draw:equation draw:name="f252" draw:formula="?f36 - ?f251"/>
            <draw:equation draw:name="f253" draw:formula="?f244 * ?f250"/>
            <draw:equation draw:name="f254" draw:formula="?f16 - ?f253"/>
            <draw:equation draw:name="f255" draw:formula="?f252 - ?f78"/>
            <draw:equation draw:name="f256" draw:formula="?f254 - ?f44"/>
            <draw:equation draw:name="f257" draw:formula="?f252 + ?f78"/>
            <draw:equation draw:name="f258" draw:formula="?f254 + ?f44"/>
            <draw:equation draw:name="f259" draw:formula="?f239 + ?f2"/>
            <draw:equation draw:name="f260" draw:formula="?f259 * ?f10 / ?f1"/>
            <draw:equation draw:name="f261" draw:formula="0 - ?f260"/>
            <draw:equation draw:name="f262" draw:formula="cos(?f261)"/>
            <draw:equation draw:name="f263" draw:formula="0 - ?f262"/>
            <draw:equation draw:name="f264" draw:formula="?f263 * ?f78"/>
            <draw:equation draw:name="f265" draw:formula="sin(?f261)"/>
            <draw:equation draw:name="f266" draw:formula="0 - ?f265"/>
            <draw:equation draw:name="f267" draw:formula="?f266 * ?f44"/>
            <draw:equation draw:name="f268" draw:formula="sqrt(?f264 * ?f264 + ?f267 * ?f267 + 0 * 0)"/>
            <draw:equation draw:name="f269" draw:formula="?f78 * ?f44 / ?f268"/>
            <draw:equation draw:name="f270" draw:formula="?f266 * ?f269"/>
            <draw:equation draw:name="f271" draw:formula="?f252 + ?f270"/>
            <draw:equation draw:name="f272" draw:formula="?f263 * ?f269"/>
            <draw:equation draw:name="f273" draw:formula="?f254 + ?f272"/>
            <draw:equation draw:name="f274" draw:formula="if(?f238, ?f36, ?f255)"/>
            <draw:equation draw:name="f275" draw:formula="if(?f238, ?f16, ?f256)"/>
            <draw:equation draw:name="f276" draw:formula="if(?f238, ?f36, ?f257)"/>
            <draw:equation draw:name="f277" draw:formula="if(?f238, ?f16, ?f258)"/>
            <draw:equation draw:name="f278" draw:formula="if(?f238, ?f255, ?f271)"/>
            <draw:equation draw:name="f279" draw:formula="if(?f238, ?f256, ?f273)"/>
            <draw:equation draw:name="f280" draw:formula="if(?f238, ?f257, ?f271)"/>
            <draw:equation draw:name="f281" draw:formula="if(?f238, ?f258, ?f273)"/>
          </draw:enhanced-geometry>
        </draw:custom-shape>
        <draw:frame draw:id="id277" draw:style-name="a2301" draw:name="pole tekstowe 5" svg:x="0.29661in" svg:y="1.58332in" svg:width="11.9661in" svg:height="4.47663in">
          <draw:text-box>
            <text:p text:style-name="a2283" text:class-names="" text:cond-style-name=""><text:span text:style-name="a2282" text:class-names="">Ćwiczenie 1 – Zawód bohatera</text:span></text:p>
            <text:p text:style-name="a2285" text:class-names="" text:cond-style-name=""><text:span text:style-name="a2284" text:class-names="">Uczniowie analizują postać jak kandydata do pracy: mocne i słabe strony, wartości, motywacje.<text:line-break/>Na końcu wybierają współczesny zawód, który by do niego pasował.</text:span></text:p>
            <text:p text:style-name="a2287" text:class-names="" text:cond-style-name=""><text:span text:style-name="a2286" text:class-names=""/></text:p>
            <text:p text:style-name="a2289" text:class-names="" text:cond-style-name=""><text:span text:style-name="a2288" text:class-names="">Ćwiczenie 2 – Mapa wartości</text:span></text:p>
            <text:p text:style-name="a2291" text:class-names="" text:cond-style-name=""><text:span text:style-name="a2290" text:class-names="">Uczniowie wybierają 5 najważniejszych wartości i zestawiają je z bohaterami literackimi.<text:line-break/>Pytanie kluczowe:</text:span></text:p>
            <text:p text:style-name="a2294" text:class-names="" text:cond-style-name=""><text:span text:style-name="a2292" text:class-names="">Czy wartości, które były ważne kiedyś, są aktualne dziś?</text:span><text:span text:style-name="a2293" text:class-names=""/></text:p>
            <text:p text:style-name="a2296" text:class-names="" text:cond-style-name=""><text:span text:style-name="a2295" text:class-names=""/></text:p>
            <text:p text:style-name="a2298" text:class-names="" text:cond-style-name=""><text:span text:style-name="a2297" text:class-names="">Ćwiczenie 3 – Wywiad z bohaterem</text:span></text:p>
            <text:p text:style-name="a2300" text:class-names="" text:cond-style-name=""><text:span text:style-name="a2299" text:class-names="">Uczeń w roli dziennikarza przeprowadza rozmowę z postacią literacką o jej życiu, pracy, wyborach.<text:line-break/></text:span></text:p>
          </draw:text-box>
          <svg:title/>
          <svg:desc/>
        </draw:frame>
      </draw:page>
      <draw:page draw:name="Slide75" draw:style-name="a2302" draw:master-page-name="Master1-Layout18-cust-Section-Header-1" presentation:presentation-page-layout-name="Master1-PPL18" draw:id="Slide-330">
        <draw:frame draw:id="id278" presentation:style-name="a2305" draw:name="Tytuł 1" svg:x="6.37271in" svg:y="0.29054in" svg:width="5.96in" svg:height="1.30243in" presentation:class="title" presentation:placeholder="false">
          <draw:text-box>
            <text:p text:style-name="a2304" text:class-names="" text:cond-style-name=""><text:span text:style-name="a2303" text:class-names="">Pisanie podania ze wzoru</text:span></text:p>
          </draw:text-box>
          <svg:title/>
          <svg:desc/>
        </draw:frame>
        <draw:frame draw:id="id279" presentation:style-name="a2318" draw:name="Symbol zastępczy zawartości 3" svg:x="6.37271in" svg:y="1.69658in" svg:width="5.96in" svg:height="4.82342in" presentation:class="outline" presentation:placeholder="false">
          <draw:text-box>
            <text:list text:style-name="a2308">
              <text:list-item>
                <text:p text:style-name="a2307" text:class-names="" text:cond-style-name=""><text:span text:style-name="a2306" text:class-names="">Narzędzie diagnostyczne,</text:span></text:p>
              </text:list-item>
            </text:list>
            <text:list text:style-name="a2311">
              <text:list-item>
                <text:p text:style-name="a2310" text:class-names="" text:cond-style-name=""><text:span text:style-name="a2309" text:class-names="">Przydatna kompetencja w dorosłym życiu,</text:span></text:p>
              </text:list-item>
            </text:list>
            <text:list text:style-name="a2314">
              <text:list-item>
                <text:p text:style-name="a2313" text:class-names="" text:cond-style-name=""><text:span text:style-name="a2312" text:class-names="">Kształtowanie postaw obywatelskich u uczniów,</text:span></text:p>
              </text:list-item>
            </text:list>
            <text:list text:style-name="a2317">
              <text:list-item>
                <text:p text:style-name="a2316" text:class-names="" text:cond-style-name=""><text:span text:style-name="a2315" text:class-names="">Możliwość zorganizowania projektu wokół zadania</text:span></text:p>
              </text:list-item>
            </text:list>
          </draw:text-box>
          <svg:title/>
          <svg:desc/>
        </draw:frame>
        <draw:frame draw:id="id280" presentation:style-name="a2319" draw:name="Symbol zastępczy obrazu 4" svg:x="0in" svg:y="0.29755in" svg:width="5.48474in" svg:height="7.20245in" style:rel-width="scale" style:rel-height="scale" presentation:class="graphic" presentation:placeholder="false">
          <draw:image xlink:href="media/image3.jpeg" xlink:type="simple" xlink:show="embed" xlink:actuate="onLoad"/>
          <svg:title/>
          <svg:desc>Obraz zawierający tekst, zrzut ekranu, Czcionka, paragon

Zawartość wygenerowana przez AI może być niepoprawna.</svg:desc>
        </draw:frame>
      </draw:page>
      <draw:page draw:name="Slide13" draw:style-name="a2321" draw:master-page-name="Master1-Layout2-obj-Title-and-Content" presentation:presentation-page-layout-name="Master1-PPL2" draw:id="Slide-268">
        <draw:frame draw:id="id281" presentation:style-name="a2324" draw:name="Title 1" svg:x="0.91667in" svg:y="0.39931in" svg:width="11.5in" svg:height="0.34548in" presentation:class="title" presentation:placeholder="false">
          <draw:text-box>
            <text:p text:style-name="a2323" text:class-names="" text:cond-style-name=""><text:span text:style-name="a2322" text:class-names=""><text:line-break/></text:span></text:p>
          </draw:text-box>
          <svg:title/>
          <svg:desc/>
        </draw:frame>
        <draw:frame draw:id="id282" presentation:style-name="a2391" draw:name="Content Placeholder 2" svg:x="1.55in" svg:y="0.39931in" svg:width="11.5in" svg:height="5.76069in" presentation:class="outline" presentation:placeholder="false">
          <draw:text-box>
            <text:list text:style-name="a2327">
              <text:list-item>
                <text:p text:style-name="a2326" text:class-names="" text:cond-style-name=""><text:span text:style-name="a2325" text:class-names=""/></text:p>
              </text:list-item>
            </text:list>
            <text:list text:style-name="a2330">
              <text:list-item>
                <text:p text:style-name="a2329" text:class-names="" text:cond-style-name=""><text:span text:style-name="a2328" text:class-names=""/></text:p>
              </text:list-item>
            </text:list>
            <text:list text:style-name="a2333">
              <text:list-item>
                <text:p text:style-name="a2332" text:class-names="" text:cond-style-name=""><text:span text:style-name="a2331" text:class-names=""/></text:p>
              </text:list-item>
            </text:list>
            <text:list text:style-name="a2347">
              <text:list-item>
                <text:p text:style-name="a2346" text:class-names="" text:cond-style-name=""><text:span text:style-name="a2334" text:class-names=""><text:tab/></text:span><text:span text:style-name="a2335" text:class-names="">Korzyści z<text:s text:c="1"/></text:span><text:span text:style-name="a2336" text:class-names="">i</text:span><text:span text:style-name="a2337" text:class-names="">ntegracji<text:s text:c="1"/></text:span><text:span text:style-name="a2338" text:class-names="">d</text:span><text:span text:style-name="a2339" text:class-names="">oradztwa<text:s text:c="1"/></text:span><text:span text:style-name="a2340" text:class-names="">z</text:span><text:span text:style-name="a2341" text:class-names="">awodowego z<text:s text:c="1"/></text:span><text:span text:style-name="a2342" text:class-names="">j</text:span><text:span text:style-name="a2343" text:class-names="">ęzykiem<text:s text:c="1"/></text:span><text:span text:style-name="a2344" text:class-names="">p</text:span><text:span text:style-name="a2345" text:class-names="">olskim:</text:span></text:p>
              </text:list-item>
            </text:list>
            <text:list text:style-name="a2350">
              <text:list-item>
                <text:p text:style-name="a2349" text:class-names="" text:cond-style-name=""><text:span text:style-name="a2348" text:class-names=""/></text:p>
              </text:list-item>
            </text:list>
            <text:list text:style-name="a2363">
              <text:list-item>
                <text:p text:style-name="a2362" text:class-names="" text:cond-style-name=""><text:span text:style-name="a2351" text:class-names="">z</text:span><text:span text:style-name="a2352" text:class-names="">miana<text:s text:c="1"/></text:span><text:span text:style-name="a2353" text:class-names="">p</text:span><text:span text:style-name="a2354" text:class-names="">erspektywy, a nie<text:s text:c="1"/></text:span><text:span text:style-name="a2355" text:class-names="">d</text:span><text:span text:style-name="a2356" text:class-names="">odatkowe<text:s text:c="1"/></text:span><text:span text:style-name="a2357" text:class-names="">o</text:span><text:span text:style-name="a2358" text:class-names="">bciążenie<text:s text:c="1"/></text:span><text:span text:style-name="a2359" text:class-names="">c</text:span><text:span text:style-name="a2360" text:class-names="">zasowe</text:span><text:span text:style-name="a2361" text:class-names="">;</text:span></text:p>
              </text:list-item>
            </text:list>
            <text:list text:style-name="a2366">
              <text:list-item>
                <text:p text:style-name="a2365" text:class-names="" text:cond-style-name=""><text:span text:style-name="a2364" text:class-names="">głębsza analiza tekstów kultury;</text:span></text:p>
              </text:list-item>
            </text:list>
            <text:list text:style-name="a2369">
              <text:list-item>
                <text:p text:style-name="a2368" text:class-names="" text:cond-style-name=""><text:span text:style-name="a2367" text:class-names="">aktywne wspieranie rozwoju osobistego;</text:span></text:p>
              </text:list-item>
            </text:list>
            <text:list text:style-name="a2374">
              <text:list-item>
                <text:p text:style-name="a2373" text:class-names="" text:cond-style-name=""><text:span text:style-name="a2370" text:class-names="">rozwijanie kluczowych kompetencji kariery</text:span><text:span text:style-name="a2371" text:class-names="">;</text:span><text:span text:style-name="a2372" text:class-names=""/></text:p>
              </text:list-item>
            </text:list>
            <text:list text:style-name="a2377">
              <text:list-item>
                <text:p text:style-name="a2376" text:class-names="" text:cond-style-name=""><text:span text:style-name="a2375" text:class-names="">nauka staje się bardziej świadoma i praktyczna;</text:span></text:p>
              </text:list-item>
            </text:list>
            <text:list text:style-name="a2380">
              <text:list-item>
                <text:p text:style-name="a2379" text:class-names="" text:cond-style-name=""><text:span text:style-name="a2378" text:class-names="">uczniowie lepiej rozumieją swoje mocne strony;</text:span></text:p>
              </text:list-item>
            </text:list>
            <text:list text:style-name="a2384">
              <text:list-item>
                <text:p text:style-name="a2383" text:class-names="" text:cond-style-name=""><text:span text:style-name="a2381" text:class-names="">potrafią łączyć naukę z przyszłymi wyborami zawodów</text:span><text:span text:style-name="a2382" text:class-names="">.</text:span></text:p>
              </text:list-item>
            </text:list>
            <text:list text:style-name="a2387">
              <text:list-item>
                <text:p text:style-name="a2386" text:class-names="" text:cond-style-name=""><text:span text:style-name="a2385" text:class-names=""/></text:p>
              </text:list-item>
            </text:list>
            <text:list text:style-name="a2390">
              <text:list-item>
                <text:p text:style-name="a2389" text:class-names="" text:cond-style-name=""><text:span text:style-name="a2388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3">
  <office:styles>
    <style:presentation-page-layout style:name="Master1-PPL1" style:display-name="Title Slide">
      <presentation:placeholder presentation:object="title" svg:x="3.20254in" svg:y="1.50926in" svg:width="9.37732in" svg:height="2.86111in"/>
      <presentation:placeholder presentation:object="subtitle" svg:x="4.93808in" svg:y="4.37037in" svg:width="7.64178in" svg:height="1.51852in"/>
      <presentation:placeholder presentation:object="date-time" svg:x="10.64376in" svg:y="6.43403in" svg:width="1.25in" svg:height="0.39931in"/>
      <presentation:placeholder presentation:object="footer" svg:x="5.8316in" svg:y="6.43403in" svg:width="4.72883in" svg:height="0.39931in"/>
      <presentation:placeholder presentation:object="page-number" svg:x="11.9771in" svg:y="6.43403in" svg:width="0.60276in" svg:height="0.39931in"/>
    </style:presentation-page-layout>
    <style:presentation-page-layout style:name="Master1-PPL2" style:display-name="Title and Content">
      <presentation:placeholder presentation:object="title" svg:x="1.62326in" svg:y="0.75in" svg:width="10.9566in" svg:height="1.91667in"/>
      <presentation:placeholder presentation:object="object" svg:x="1.62326in" svg:y="2.91667in" svg:width="10.9566in" svg:height="3.41667in"/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1637in" svg:width="0.60276in" svg:height="0.39931in"/>
    </style:presentation-page-layout>
    <style:presentation-page-layout style:name="Master1-PPL3" style:display-name="Section Header">
      <presentation:placeholder presentation:object="title" svg:x="2.81308in" svg:y="2.91667in" svg:width="9.76678in" svg:height="2.30794in"/>
      <presentation:placeholder presentation:object="outline" svg:x="2.81308in" svg:y="5.22461in" svg:width="9.76678in" svg:height="0.94094in"/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3403in" svg:width="0.60276in" svg:height="0.39931in"/>
    </style:presentation-page-layout>
    <style:presentation-page-layout style:name="Master1-PPL4" style:display-name="Two Content">
      <presentation:placeholder presentation:object="title" svg:x="1.62326in" svg:y="0.75in" svg:width="10.9566in" svg:height="1.91667in"/>
      <presentation:placeholder presentation:object="object" svg:x="1.62326in" svg:y="2.91667in" svg:width="5.3533in" svg:height="3.41667in"/>
      <presentation:placeholder presentation:object="object" svg:x="7.22656in" svg:y="2.91667in" svg:width="5.3533in" svg:height="3.41667in"/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3403in" svg:width="0.60276in" svg:height="0.39931in"/>
    </style:presentation-page-layout>
    <style:presentation-page-layout style:name="Master1-PPL5" style:display-name="Comparison">
      <presentation:placeholder presentation:object="title" svg:x="1.62326in" svg:y="0.75in" svg:width="10.9566in" svg:height="1.91667in"/>
      <presentation:placeholder presentation:object="outline" svg:x="1.93808in" svg:y="2.90741in" svg:width="5.03848in" svg:height="0.63021in"/>
      <presentation:placeholder presentation:object="object" svg:x="1.62326in" svg:y="3.64757in" svg:width="5.3533in" svg:height="2.68576in"/>
      <presentation:placeholder presentation:object="outline" svg:x="7.52459in" svg:y="2.91667in" svg:width="5.05527in" svg:height="0.63021in"/>
      <presentation:placeholder presentation:object="object" svg:x="7.22656in" svg:y="3.64757in" svg:width="5.3533in" svg:height="2.68576in"/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3403in" svg:width="0.60276in" svg:height="0.39931in"/>
    </style:presentation-page-layout>
    <style:presentation-page-layout style:name="Master1-PPL6" style:display-name="Title Only">
      <presentation:placeholder presentation:object="title" svg:x="1.62326in" svg:y="0.75in" svg:width="10.9566in" svg:height="1.91667in"/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3403in" svg:width="0.60276in" svg:height="0.39931in"/>
    </style:presentation-page-layout>
    <style:presentation-page-layout style:name="Master1-PPL7" style:display-name="Blank"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3403in" svg:width="0.60276in" svg:height="0.39931in"/>
    </style:presentation-page-layout>
    <style:presentation-page-layout style:name="Master1-PPL8" style:display-name="Content with Caption">
      <presentation:placeholder presentation:object="title" svg:x="1.62326in" svg:y="1.75in" svg:width="3.88137in" svg:height="1.5in"/>
      <presentation:placeholder presentation:object="object" svg:x="5.75463in" svg:y="0.75in" svg:width="6.82523in" svg:height="5.58333in"/>
      <presentation:placeholder presentation:object="outline" svg:x="1.62326in" svg:y="3.25in" svg:width="3.88137in" svg:height="2in"/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3403in" svg:width="0.60276in" svg:height="0.39931in"/>
    </style:presentation-page-layout>
    <style:presentation-page-layout style:name="Master1-PPL9" style:display-name="Picture with Caption">
      <presentation:placeholder presentation:object="title" svg:x="1.62153in" svg:y="1.91667in" svg:width="5.93412in" svg:height="1.5in"/>
      <presentation:placeholder presentation:object="graphic" svg:x="8.30565in" svg:y="1in" svg:width="3.58812in" svg:height="5in"/>
      <presentation:placeholder presentation:object="outline" svg:x="1.62153in" svg:y="3.41667in" svg:width="5.93412in" svg:height="2in"/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3403in" svg:width="0.60276in" svg:height="0.39931in"/>
    </style:presentation-page-layout>
    <style:presentation-page-layout style:name="Master1-PPL10" style:display-name="Panoramic Picture with Caption">
      <presentation:placeholder presentation:object="title" svg:x="1.62326in" svg:y="5.17592in" svg:width="10.9566in" svg:height="0.61979in"/>
      <presentation:placeholder presentation:object="graphic" svg:x="2.60937in" svg:y="1.01937in" svg:width="8.996in" svg:height="3.46126in"/>
      <presentation:placeholder presentation:object="outline" svg:x="1.62326in" svg:y="5.79572in" svg:width="10.9566in" svg:height="0.53993in"/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3403in" svg:width="0.60276in" svg:height="0.39931in"/>
    </style:presentation-page-layout>
    <style:presentation-page-layout style:name="Master1-PPL11" style:display-name="Title and Caption">
      <presentation:placeholder presentation:object="title" svg:x="1.62326in" svg:y="0.75in" svg:width="10.9566in" svg:height="3.33333in"/>
      <presentation:placeholder presentation:object="outline" svg:x="1.62326in" svg:y="4.75in" svg:width="10.9566in" svg:height="1.58333in"/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3403in" svg:width="0.60276in" svg:height="0.39931in"/>
    </style:presentation-page-layout>
    <style:presentation-page-layout style:name="Master1-PPL12" style:display-name="Quote with Caption">
      <presentation:placeholder presentation:object="title" svg:x="2.41493in" svg:y="0.75in" svg:width="9.8316in" svg:height="3in"/>
      <presentation:placeholder presentation:object="outline" svg:x="2.66493in" svg:y="3.75in" svg:width="9.3316in" svg:height="0.41667in"/>
      <presentation:placeholder presentation:object="outline" svg:x="1.62326in" svg:y="4.75in" svg:width="10.9566in" svg:height="1.58333in"/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3403in" svg:width="0.60276in" svg:height="0.39931in"/>
    </style:presentation-page-layout>
    <style:presentation-page-layout style:name="Master1-PPL13" style:display-name="Name Card">
      <presentation:placeholder presentation:object="title" svg:x="1.62326in" svg:y="3.61831in" svg:width="10.95659in" svg:height="1.6063in"/>
      <presentation:placeholder presentation:object="outline" svg:x="1.62326in" svg:y="5.22461in" svg:width="10.95659in" svg:height="0.94094in"/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3403in" svg:width="0.60276in" svg:height="0.39931in"/>
    </style:presentation-page-layout>
    <style:presentation-page-layout style:name="Master1-PPL14" style:display-name="Quote Name Card">
      <presentation:placeholder presentation:object="title" svg:x="2.41493in" svg:y="0.75in" svg:width="9.8316in" svg:height="3in"/>
      <presentation:placeholder presentation:object="outline" svg:x="1.62326in" svg:y="4.25in" svg:width="10.95659in" svg:height="0.97222in"/>
      <presentation:placeholder presentation:object="outline" svg:x="1.62326in" svg:y="5.22222in" svg:width="10.95659in" svg:height="1.11111in"/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3403in" svg:width="0.60276in" svg:height="0.39931in"/>
    </style:presentation-page-layout>
    <style:presentation-page-layout style:name="Master1-PPL15" style:display-name="True or False">
      <presentation:placeholder presentation:object="title" svg:x="1.62326in" svg:y="0.75in" svg:width="10.9566in" svg:height="2.98264in"/>
      <presentation:placeholder presentation:object="outline" svg:x="1.62326in" svg:y="3.83333in" svg:width="10.9566in" svg:height="0.91667in"/>
      <presentation:placeholder presentation:object="outline" svg:x="1.62326in" svg:y="4.75in" svg:width="10.9566in" svg:height="1.58333in"/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3403in" svg:width="0.60276in" svg:height="0.39931in"/>
    </style:presentation-page-layout>
    <style:presentation-page-layout style:name="Master1-PPL16" style:display-name="Title and Vertical Text">
      <presentation:placeholder presentation:object="title" svg:x="1.62326in" svg:y="0.75in" svg:width="10.9566in" svg:height="1.91667in"/>
      <presentation:placeholder presentation:object="outline" svg:x="1.62326in" svg:y="2.91667in" svg:width="10.9566in" svg:height="3.41667in"/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3403in" svg:width="0.60276in" svg:height="0.39931in"/>
    </style:presentation-page-layout>
    <style:presentation-page-layout style:name="Master1-PPL17" style:display-name="Vertical Title and Text">
      <presentation:placeholder presentation:object="title" svg:x="10.64376in" svg:y="0.75in" svg:width="1.9361in" svg:height="5.58333in"/>
      <presentation:placeholder presentation:object="outline" svg:x="1.62326in" svg:y="0.75in" svg:width="8.7705in" svg:height="5.58333in"/>
      <presentation:placeholder presentation:object="date-time" svg:x="10.64376in" svg:y="6.43403in" svg:width="1.25in" svg:height="0.39931in"/>
      <presentation:placeholder presentation:object="footer" svg:x="2.81308in" svg:y="6.43403in" svg:width="7.74735in" svg:height="0.39931in"/>
      <presentation:placeholder presentation:object="page-number" svg:x="11.9771in" svg:y="6.43403in" svg:width="0.60276in" svg:height="0.39931in"/>
    </style:presentation-page-layout>
    <style:presentation-page-layout style:name="Master1-PPL18" style:display-name="Section Header 1">
      <presentation:placeholder presentation:object="title" svg:x="6.37271in" svg:y="1in" svg:width="5.96in" svg:height="3.87in"/>
      <presentation:placeholder presentation:object="graphic" svg:x="0in" svg:y="0.28629in" svg:width="5.51852in" svg:height="7.21371in"/>
      <presentation:placeholder presentation:object="object" svg:x="6.37271in" svg:y="5.12in" svg:width="5.96in" svg:height="1.4in"/>
    </style:presentation-page-layout>
    <style:style style:family="table-cell" style:name="a1398">
      <style:table-cell-properties fo:background-color="#e9ebf5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1410">
      <style:table-cell-properties/>
    </style:style>
    <style:style style:family="table-cell" style:name="a1399">
      <style:table-cell-properties/>
    </style:style>
    <style:style style:family="table-cell" style:name="a1411">
      <style:table-cell-properties fo:background-color="#d5e3cf"/>
    </style:style>
    <style:style style:family="table-cell" style:name="a1412">
      <style:table-cell-properties fo:background-color="#70ad47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413">
      <style:table-cell-properties fo:background-color="#70ad47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414">
      <style:table-cell-properties fo:background-color="#70ad4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415">
      <style:table-cell-properties fo:background-color="#70ad47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400">
      <style:table-cell-properties fo:background-color="#cfd5ea"/>
    </style:style>
    <style:style style:family="table-cell" style:name="a1401">
      <style:table-cell-properties/>
    </style:style>
    <style:style style:family="table-cell" style:name="a1402">
      <style:table-cell-properties fo:background-color="#cfd5ea"/>
    </style:style>
    <style:style style:family="table-cell" style:name="a1403">
      <style:table-cell-properties fo:background-color="#4472c4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404">
      <style:table-cell-properties fo:background-color="#4472c4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405">
      <style:table-cell-properties fo:background-color="#4472c4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406">
      <style:table-cell-properties fo:background-color="#4472c4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1407">
      <style:table-cell-properties fo:background-color="#ebf1e9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1408">
      <style:table-cell-properties/>
    </style:style>
    <style:style style:family="table-cell" style:name="a1409">
      <style:table-cell-properties fo:background-color="#d5e3cf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gradient draw:name="a2246" draw:style="linear" draw:angle="0" draw:start-color="#b5d5a7" draw:end-color="#aace99" draw:start-intensity="100%" draw:end-intensity="100%"/>
    <draw:gradient draw:name="a2264" draw:style="linear" draw:angle="0" draw:start-color="#b5d5a7" draw:end-color="#aace99" draw:start-intensity="100%" draw:end-intensity="100%"/>
    <draw:gradient draw:name="a2231" draw:style="linear" draw:angle="0" draw:start-color="#b5d5a7" draw:end-color="#aace99" draw:start-intensity="100%" draw:end-intensity="100%"/>
    <draw:fill-image draw:name="a386" xlink:href="media/image4.png" xlink:show="embed" xlink:actuate="onLoad"/>
    <draw:fill-image draw:name="a224" xlink:href="media/image4.png" xlink:show="embed" xlink:actuate="onLoad"/>
    <draw:fill-image draw:name="a1954" xlink:href="media/image4.png" xlink:show="embed" xlink:actuate="onLoad"/>
    <draw:fill-image draw:name="a79" xlink:href="media/image4.png" xlink:show="embed" xlink:actuate="onLoad"/>
    <draw:fill-image draw:name="a1461" xlink:href="media/image4.png" xlink:show="embed" xlink:actuate="onLoad"/>
    <draw:fill-image draw:name="a1123" xlink:href="media/image4.png" xlink:show="embed" xlink:actuate="onLoad"/>
    <draw:fill-image draw:name="a1531" xlink:href="media/image4.png" xlink:show="embed" xlink:actuate="onLoad"/>
    <draw:fill-image draw:name="a1601" xlink:href="media/image4.png" xlink:show="embed" xlink:actuate="onLoad"/>
    <draw:fill-image draw:name="a1640" xlink:href="media/image4.png" xlink:show="embed" xlink:actuate="onLoad"/>
    <draw:fill-image draw:name="a979" xlink:href="media/image4.png" xlink:show="embed" xlink:actuate="onLoad"/>
    <draw:fill-image draw:name="a1273" xlink:href="media/image4.png" xlink:show="embed" xlink:actuate="onLoad"/>
    <draw:fill-image draw:name="a552" xlink:href="media/image4.png" xlink:show="embed" xlink:actuate="onLoad"/>
    <draw:fill-image draw:name="a145" xlink:href="media/image4.png" xlink:show="embed" xlink:actuate="onLoad"/>
    <draw:fill-image draw:name="a291" xlink:href="media/image4.png" xlink:show="embed" xlink:actuate="onLoad"/>
    <draw:fill-image draw:name="a1046" xlink:href="media/image4.png" xlink:show="embed" xlink:actuate="onLoad"/>
    <draw:fill-image draw:name="a1416" xlink:href="media/image4.png" xlink:show="embed" xlink:actuate="onLoad"/>
    <draw:fill-image draw:name="a489" xlink:href="media/image4.png" xlink:show="embed" xlink:actuate="onLoad"/>
    <draw:fill-image draw:name="a1755" xlink:href="media/image4.png" xlink:show="embed" xlink:actuate="onLoad"/>
    <draw:fill-image draw:name="a2320" xlink:href="media/image4.png" xlink:show="embed" xlink:actuate="onLoad"/>
    <draw:fill-image draw:name="a1194" xlink:href="media/image4.png" xlink:show="embed" xlink:actuate="onLoad"/>
    <draw:fill-image draw:name="a1702" xlink:href="media/image4.png" xlink:show="embed" xlink:actuate="onLoad"/>
    <draw:fill-image draw:name="a612" xlink:href="media/image4.png" xlink:show="embed" xlink:actuate="onLoad"/>
    <draw:fill-image draw:name="a0" xlink:href="media/image4.png" xlink:show="embed" xlink:actuate="onLoad"/>
    <draw:fill-image draw:name="a1676" xlink:href="media/image4.png" xlink:show="embed" xlink:actuate="onLoad"/>
    <draw:fill-image draw:name="a695" xlink:href="media/image4.png" xlink:show="embed" xlink:actuate="onLoad"/>
    <draw:fill-image draw:name="a902" xlink:href="media/image4.png" xlink:show="embed" xlink:actuate="onLoad"/>
    <draw:fill-image draw:name="a765" xlink:href="media/image4.png" xlink:show="embed" xlink:actuate="onLoad"/>
    <draw:fill-image draw:name="a835" xlink:href="media/image4.png" xlink:show="embed" xlink:actuate="onLoad"/>
    <draw:fill-image draw:name="a1488" xlink:href="media/image4.png" xlink:show="embed" xlink:actuate="onLoad"/>
    <draw:fill-image draw:name="a1732" xlink:href="media/image4.png" xlink:show="embed" xlink:actuate="onLoad"/>
    <draw:fill-image draw:name="a1541" xlink:href="media/image4.png" xlink:show="embed" xlink:actuate="onLoad"/>
    <table:table-template table:name="{5C22544A-7EE6-4342-B048-85BDC9FD1C3A}">
      <table:first-row table:style-name="a1403" table:paragraph-style-name=""/>
      <table:last-row table:style-name="a1404" table:paragraph-style-name=""/>
      <table:first-column table:style-name="a1405" table:paragraph-style-name=""/>
      <table:last-column table:style-name="a1406" table:paragraph-style-name=""/>
      <table:body table:style-name="a1398" table:paragraph-style-name=""/>
      <table:even-rows table:style-name="a1401" table:paragraph-style-name=""/>
      <table:odd-rows table:style-name="a1402" table:paragraph-style-name=""/>
      <table:even-columns table:style-name="a1399" table:paragraph-style-name=""/>
      <table:odd-columns table:style-name="a1400" table:paragraph-style-name=""/>
    </table:table-template>
    <table:table-template table:name="{93296810-A885-4BE3-A3E7-6D5BEEA58F35}">
      <table:first-row table:style-name="a1412" table:paragraph-style-name=""/>
      <table:last-row table:style-name="a1413" table:paragraph-style-name=""/>
      <table:first-column table:style-name="a1414" table:paragraph-style-name=""/>
      <table:last-column table:style-name="a1415" table:paragraph-style-name=""/>
      <table:body table:style-name="a1407" table:paragraph-style-name=""/>
      <table:even-rows table:style-name="a1410" table:paragraph-style-name=""/>
      <table:odd-rows table:style-name="a1411" table:paragraph-style-name=""/>
      <table:even-columns table:style-name="a1408" table:paragraph-style-name=""/>
      <table:odd-columns table:style-name="a1409" table:paragraph-style-name=""/>
    </table:table-template>
  </office:styles>
  <office:automatic-styles>
    <style:page-layout style:name="pageLayout1">
      <style:page-layout-properties fo:page-width="13.33333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22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3">
      <style:paragraph-properties fo:line-height="100%" fo:text-align="left" style:tab-stop-distance="0.5in" fo:margin-left="1.3125in" fo:margin-right="0in" fo:text-indent="-0.312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left" style:tab-stop-distance="0.5in" fo:margin-left="1.6875in" fo:margin-right="0in" fo:text-indent="-0.187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">
      <style:paragraph-properties fo:line-height="100%" fo:text-align="left" style:tab-stop-distance="0.5in" fo:margin-left="2.1875in" fo:margin-right="0in" fo:text-indent="-0.187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">
      <style:paragraph-properties fo:line-height="100%" fo:text-align="right" style:tab-stop-distance="0.5in" fo:margin-left="0in" fo:margin-right="0in" fo:text-indent="0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4">
      <style:paragraph-properties fo:line-height="100%" fo:text-align="left" style:tab-stop-distance="0.5in" fo:margin-left="0.8125in" fo:margin-right="0in" fo:text-indent="-0.3125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7">
      <style:paragraph-properties fo:line-height="100%" fo:text-align="left" style:tab-stop-distance="0.5in" fo:margin-left="1.3125in" fo:margin-right="0in" fo:text-indent="-0.312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3">
      <style:paragraph-properties fo:line-height="100%" fo:text-align="left" style:tab-stop-distance="0.5in" fo:margin-left="0.3125in" fo:margin-right="0in" fo:text-indent="-0.312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6">
      <style:paragraph-properties fo:line-height="100%" fo:text-align="left" style:tab-stop-distance="0.5in" fo:margin-left="0.8125in" fo:margin-right="0in" fo:text-indent="-0.312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9">
      <style:paragraph-properties fo:line-height="100%" fo:text-align="left" style:tab-stop-distance="0.5in" fo:margin-left="1.3125in" fo:margin-right="0in" fo:text-indent="-0.312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0">
      <style:paragraph-properties fo:line-height="100%" fo:text-align="left" style:tab-stop-distance="0.5in" fo:margin-left="1.6875in" fo:margin-right="0in" fo:text-indent="-0.187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">
      <style:paragraph-properties fo:line-height="100%" fo:text-align="left" style:tab-stop-distance="0.5in" fo:margin-left="2.1875in" fo:margin-right="0in" fo:text-indent="-0.187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2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5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6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2">
      <style:paragraph-properties fo:line-height="100%" fo:text-align="left" style:tab-stop-distance="0.5in" fo:margin-left="1.6875in" fo:margin-right="0in" fo:text-indent="-0.187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8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text" style:name="a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5">
      <style:paragraph-properties fo:line-height="100%" fo:text-align="left" style:tab-stop-distance="0.5in" fo:margin-left="2.1875in" fo:margin-right="0in" fo:text-indent="-0.187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2">
      <style:paragraph-properties fo:line-height="100%" fo:text-align="left" style:tab-stop-distance="0.5in" fo:margin-left="1.3125in" fo:margin-right="0in" fo:text-indent="-0.312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5">
      <style:paragraph-properties fo:line-height="100%" fo:text-align="left" style:tab-stop-distance="0.5in" fo:margin-left="1.6875in" fo:margin-right="0in" fo:text-indent="-0.187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8">
      <style:paragraph-properties fo:line-height="100%" fo:text-align="left" style:tab-stop-distance="0.5in" fo:margin-left="2.1875in" fo:margin-right="0in" fo:text-indent="-0.187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1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4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78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33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57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33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3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1287c3" style:text-line-through-type="none" style:text-line-through-style="none" style:text-line-through-width="auto" style:text-line-through-color="font-color" style:text-position="0% 100%" fo:font-family="Corbe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2">
      <style:paragraph-properties fo:line-height="100%" fo:text-align="left" style:tab-stop-distance="0.5in" fo:margin-left="0in" fo:margin-right="0in" fo:text-indent="0in" fo:margin-top="0.09722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6">
      <style:paragraph-properties fo:line-height="100%" fo:text-align="left" style:tab-stop-distance="0.5in" fo:margin-left="0.3125in" fo:margin-right="0in" fo:text-indent="-0.312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9">
      <style:paragraph-properties fo:line-height="100%" fo:text-align="left" style:tab-stop-distance="0.5in" fo:margin-left="0.8125in" fo:margin-right="0in" fo:text-indent="-0.312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1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60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84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7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40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343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268">
      <style:graphic-properties draw:fill="none" draw:stroke="solid" svg:stroke-width="0.01389in" svg:stroke-color="#000000" svg:stroke-opacity="100%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6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22">
      <style:paragraph-properties fo:line-height="100%" fo:text-align="left" style:tab-stop-distance="0.5in" fo:margin-left="1.3125in" fo:margin-right="0in" fo:text-indent="-0.312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5">
      <style:paragraph-properties fo:line-height="100%" fo:text-align="left" style:tab-stop-distance="0.5in" fo:margin-left="1.6875in" fo:margin-right="0in" fo:text-indent="-0.187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9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5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8">
      <style:paragraph-properties fo:line-height="100%" fo:text-align="left" style:tab-stop-distance="0.5in" fo:margin-left="2.1875in" fo:margin-right="0in" fo:text-indent="-0.187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6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text" style:name="a5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09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90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3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2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72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5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2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5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text" style:name="a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12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3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15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3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18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">
      <style:drawing-page-properties draw:fill="bitmap" draw:fill-image-name="a0" style:repeat="stretch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">
      <style:paragraph-properties fo:line-height="10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3">
      <style:graphic-properties draw:fill="none" draw:stroke="solid" svg:stroke-width="0.01389in" svg:stroke-color="#000000" svg:stroke-opacity="100%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100%" fo:text-align="left" style:tab-stop-distance="0.5in" fo:margin-left="0.8125in" fo:margin-right="0in" fo:text-indent="-0.3125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3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36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21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46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49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text" style:name="a6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9">
      <style:graphic-properties draw:fill="none" draw:stroke="solid" svg:stroke-width="0.01389in" svg:stroke-color="#000000" svg:stroke-opacity="100%"/>
    </style:style>
    <style:style style:family="text" style:name="a6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9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92">
      <style:drawing-page-properties draw:fill="bitmap" draw:fill-image-name="a291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100%" fo:text-align="left" style:tab-stop-distance="0.5in" fo:margin-left="0.3125in" fo:margin-right="0in" fo:text-indent="-0.312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52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37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55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8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61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1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13">
      <style:drawing-page-properties draw:fill="bitmap" draw:fill-image-name="a612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1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6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100%" fo:text-align="left" style:tab-stop-distance="0.5in" fo:margin-left="0.3125in" fo:margin-right="0in" fo:text-indent="-0.3125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87">
      <style:drawing-page-properties draw:fill="bitmap" draw:fill-image-name="a386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4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9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6">
      <style:graphic-properties draw:fill="none" draw:stroke="solid" svg:stroke-width="0.01389in" svg:stroke-color="#000000" svg:stroke-opacity="100%"/>
    </style:style>
    <style:style style:family="paragraph" style:name="a54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100%" fo:text-align="left" style:tab-stop-distance="0.5in" fo:margin-left="0.8125in" fo:margin-right="0in" fo:text-indent="-0.312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4">
      <style:paragraph-properties fo:line-height="100%" fo:text-align="left" style:tab-stop-distance="0.5in" fo:margin-left="1.3125in" fo:margin-right="0in" fo:text-indent="-0.312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1">
      <style:paragraph-properties fo:line-height="100%" fo:text-align="center" style:tab-stop-distance="0.5in" fo:margin-left="0in" fo:margin-right="0in" fo:text-indent="0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2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4167in" svg:stroke-color="#cdd0d1" svg:stroke-opacity="100%" draw:auto-grow-width="false" draw:auto-grow-height="false" style:shrink-to-fit="true"/>
      <style:paragraph-properties style:font-independent-line-spacing="true" style:writing-mode="lr-tb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7">
      <style:paragraph-properties fo:line-height="100%" fo:text-align="left" style:tab-stop-distance="0.5in" fo:margin-left="1.6875in" fo:margin-right="0in" fo:text-indent="-0.187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4">
      <style:paragraph-properties fo:line-height="100%" fo:text-align="center" style:tab-stop-distance="0.5in" fo:margin-left="0in" fo:margin-right="0in" fo:text-indent="0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1">
      <style:text-properties fo:font-variant="normal" fo:text-transform="none" fo:color="#1287c3" style:text-line-through-type="none" style:text-line-through-style="none" style:text-line-through-width="auto" style:text-line-through-color="font-color" style:text-position="0% 100%" fo:font-family="Corbe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2">
      <style:paragraph-properties fo:line-height="100%" fo:text-align="left" style:tab-stop-distance="0.5in" fo:margin-left="0in" fo:margin-right="0in" fo:text-indent="0in" fo:margin-top="0.09722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6">
      <style:paragraph-properties fo:line-height="100%" fo:text-align="left" style:tab-stop-distance="0.5in" fo:margin-left="0.3125in" fo:margin-right="0in" fo:text-indent="-0.312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9">
      <style:paragraph-properties fo:line-height="100%" fo:text-align="left" style:tab-stop-distance="0.5in" fo:margin-left="0.8125in" fo:margin-right="0in" fo:text-indent="-0.312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7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53">
      <style:drawing-page-properties draw:fill="bitmap" draw:fill-image-name="a552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2">
      <style:paragraph-properties fo:line-height="100%" fo:text-align="left" style:tab-stop-distance="0.5in" fo:margin-left="1.3125in" fo:margin-right="0in" fo:text-indent="-0.312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0">
      <style:paragraph-properties fo:line-height="100%" fo:text-align="left" style:tab-stop-distance="0.5in" fo:margin-left="2.1875in" fo:margin-right="0in" fo:text-indent="-0.187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5">
      <style:paragraph-properties fo:line-height="100%" fo:text-align="left" style:tab-stop-distance="0.5in" fo:margin-left="1.6875in" fo:margin-right="0in" fo:text-indent="-0.187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34">
      <style:paragraph-properties fo:line-height="100%" fo:text-align="center" style:tab-stop-distance="0.5in" fo:margin-left="0in" fo:margin-right="0in" fo:text-indent="0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">
      <style:paragraph-properties fo:line-height="100%" fo:text-align="left" style:tab-stop-distance="0.5in" fo:margin-left="2.1875in" fo:margin-right="0in" fo:text-indent="-0.187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1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1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19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4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8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64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566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64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4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69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722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64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5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649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801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28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804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90">
      <style:drawing-page-properties draw:fill="bitmap" draw:fill-image-name="a489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9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72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49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3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5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75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text" style:name="a5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52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7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578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731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655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9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7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5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4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658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81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2">
      <style:graphic-properties draw:fill="none" draw:stroke="solid" svg:stroke-width="0.01389in" svg:stroke-color="#000000" svg:stroke-opacity="100%"/>
    </style:style>
    <style:style style:family="presentation" style:name="a7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81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2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5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61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5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text" style:name="a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64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48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589">
      <style:graphic-properties draw:fill="none" draw:stroke="solid" svg:stroke-width="0.01389in" svg:stroke-color="#000000" svg:stroke-opacity="100%"/>
    </style:style>
    <style:style style:family="presentation" style:name="a742">
      <style:graphic-properties draw:fill="none" draw:stroke="solid" svg:stroke-width="0.01389in" svg:stroke-color="#000000" svg:stroke-opacity="100%"/>
    </style:style>
    <style:style style:family="paragraph" style:name="a6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0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0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82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03">
      <style:drawing-page-properties draw:fill="bitmap" draw:fill-image-name="a902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8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rbel" fo:font-size="1.11111in" style:font-size-asian="1.11111in" style:font-size-complex="1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0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0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07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rbel" fo:font-size="1.11111in" style:font-size-asian="1.11111in" style:font-size-complex="1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00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90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3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text" style:name="a10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6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text" style:name="a10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9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2">
      <style:graphic-properties draw:fill="none" draw:stroke="solid" svg:stroke-width="0.01389in" svg:stroke-color="#000000" svg:stroke-opacity="100%"/>
    </style:style>
    <style:style style:family="presentation" style:name="a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">
      <style:graphic-properties draw:fill="none" draw:stroke="solid" svg:stroke-width="0.01389in" svg:stroke-color="#000000" svg:stroke-opacity="100%"/>
    </style:style>
    <style:style style:family="paragraph" style:name="a67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3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3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1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836">
      <style:drawing-page-properties draw:fill="bitmap" draw:fill-image-name="a835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4">
      <style:paragraph-properties fo:line-height="100%" fo:text-align="left" style:tab-stop-distance="0.5in" fo:margin-left="0in" fo:margin-right="0in" fo:text-indent="0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8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91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8">
      <style:paragraph-properties fo:line-height="100%" fo:text-align="center" style:tab-stop-distance="0.5in" fo:margin-left="0in" fo:margin-right="0in" fo:text-indent="0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2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text" style:name="a10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5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text" style:name="a10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1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8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6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6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41">
      <style:paragraph-properties fo:line-height="100%" fo:text-align="center" style:tab-stop-distance="0.5in" fo:margin-left="0in" fo:margin-right="0in" fo:text-indent="0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766">
      <style:drawing-page-properties draw:fill="bitmap" draw:fill-image-name="a765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4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92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8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9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4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2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23">
      <style:graphic-properties draw:fill="none" draw:stroke="solid" svg:stroke-width="0.01389in" svg:stroke-color="#000000" svg:stroke-opacity="100%"/>
    </style:style>
    <style:style style:family="text" style:name="a10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00">
      <style:graphic-properties draw:fill="none" draw:stroke="solid" svg:stroke-width="0.01389in" svg:stroke-color="#000000" svg:stroke-opacity="100%"/>
    </style:style>
    <style:style style:family="paragraph" style:name="a10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2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9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71">
      <style:paragraph-properties fo:line-height="100%" fo:text-align="center" style:tab-stop-distance="0.5in" fo:margin-left="0in" fo:margin-right="0in" fo:text-indent="0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96">
      <style:drawing-page-properties draw:fill="bitmap" draw:fill-image-name="a695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772">
      <style:graphic-properties fo:wrap-option="wrap" fo:padding-top="0.05in" fo:padding-bottom="0.05in" fo:padding-left="0.1in" fo:padding-right="0.1in" draw:textarea-vertical-align="top" draw:textarea-horizontal-align="center" draw:fill="none" draw:stroke="solid" svg:stroke-width="0.04167in" svg:stroke-color="#cdd0d1" svg:stroke-opacity="100%" draw:auto-grow-width="false" draw:auto-grow-height="false" style:shrink-to-fit="true"/>
      <style:paragraph-properties style:font-independent-line-spacing="true" style:writing-mode="lr-tb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8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4">
      <style:paragraph-properties fo:line-height="100%" fo:text-align="center" style:tab-stop-distance="0.5in" fo:margin-left="0in" fo:margin-right="0in" fo:text-indent="0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99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85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3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56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933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59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936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text" style:name="a9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9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text" style:name="a1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1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0">
      <style:drawing-page-properties draw:fill="bitmap" draw:fill-image-name="a79" style:repeat="stretch" presentation:transition-type="manual" presentation:transition-speed="slow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11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9167in" style:font-size-asian="0.29167in" style:font-size-complex="0.291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">
      <style:paragraph-properties fo:line-height="100%" fo:text-align="right" style:tab-stop-distance="0.5in" fo:margin-left="0in" fo:margin-right="0in" fo:text-indent="0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62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5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789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942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text" style:name="a8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8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945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text" style:name="a8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48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04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4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4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12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2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047">
      <style:drawing-page-properties draw:fill="bitmap" draw:fill-image-name="a1046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48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rbel" fo:font-size="1.11111in" style:font-size-asian="1.11111in" style:font-size-complex="1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0">
      <style:paragraph-properties fo:line-height="10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24">
      <style:drawing-page-properties draw:fill="bitmap" draw:fill-image-name="a1123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04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6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03">
      <style:paragraph-properties fo:line-height="100%" fo:text-align="left" style:tab-stop-distance="0.5in" fo:margin-left="0.8125in" fo:margin-right="0in" fo:text-indent="-0.3125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29">
      <style:paragraph-properties fo:line-height="100%" fo:text-align="left" style:tab-stop-distance="0.5in" fo:margin-left="0in" fo:margin-right="0in" fo:text-indent="-0.312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06">
      <style:paragraph-properties fo:line-height="100%" fo:text-align="left" style:tab-stop-distance="0.5in" fo:margin-left="1.3125in" fo:margin-right="0in" fo:text-indent="-0.312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5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09">
      <style:paragraph-properties fo:line-height="100%" fo:text-align="left" style:tab-stop-distance="0.5in" fo:margin-left="1.6875in" fo:margin-right="0in" fo:text-indent="-0.187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9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792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95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871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text" style:name="a7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98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9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5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79">
      <style:graphic-properties draw:fill="none" draw:stroke="solid" svg:stroke-width="0.01389in" svg:stroke-color="#000000" svg:stroke-opacity="100%"/>
    </style:style>
    <style:style style:family="presentation" style:name="a956">
      <style:graphic-properties draw:fill="none" draw:stroke="solid" svg:stroke-width="0.01389in" svg:stroke-color="#000000" svg:stroke-opacity="100%"/>
    </style:style>
    <style:style style:family="text" style:name="a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5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9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rbel" fo:font-size="1.11111in" style:font-size-asian="1.11111in" style:font-size-complex="1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5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0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3">
      <style:paragraph-properties fo:line-height="100%" fo:text-align="left" style:tab-stop-distance="0.5in" fo:margin-left="0in" fo:margin-right="0in" fo:text-indent="0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8">
      <style:paragraph-properties fo:line-height="100%" fo:text-align="right" style:tab-stop-distance="0.5in" fo:margin-left="0in" fo:margin-right="0in" fo:text-indent="-0.3125in" fo:margin-top="0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2">
      <style:paragraph-properties fo:line-height="100%" fo:text-align="left" style:tab-stop-distance="0.5in" fo:margin-left="2.1875in" fo:margin-right="0in" fo:text-indent="-0.187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8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4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resentation" style:name="a113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8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6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6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62">
      <style:paragraph-properties fo:line-height="100%" fo:text-align="right" style:tab-stop-distance="0.5in" fo:margin-left="0in" fo:margin-right="0in" fo:text-indent="0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6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1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67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2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2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2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8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30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2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7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30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0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6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text" style:name="a1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09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text" style:name="a8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7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7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7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97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107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3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5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51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0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77">
      <style:graphic-properties fo:wrap-option="wrap" fo:padding-top="0in" fo:padding-bottom="0in" fo:padding-left="0in" fo:padding-right="0in" draw:textarea-vertical-align="top" draw:textarea-horizontal-align="left" draw:fill="solid" draw:fill-color="#30acec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1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30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154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0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7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233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text" style:name="a1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6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312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text" style:name="a1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9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315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text" style:name="a1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18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text" style:name="a1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980">
      <style:drawing-page-properties draw:fill="bitmap" draw:fill-image-name="a979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2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5">
      <style:paragraph-properties fo:line-height="100%" fo:text-align="right" style:tab-stop-distance="0.5in" fo:margin-left="0in" fo:margin-right="0in" fo:text-indent="0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1080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text" style:name="a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3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text" style:name="a10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60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0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86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1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163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0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89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12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6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42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text" style:name="a11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21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12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4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2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2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29">
      <style:graphic-properties draw:fill="none" draw:stroke="solid" svg:stroke-width="0.01389in" svg:stroke-color="#000000" svg:stroke-opacity="100%"/>
    </style:style>
    <style:style style:family="paragraph" style:name="a990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9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9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9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92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text" style:name="a10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1">
      <style:graphic-properties draw:fill="none" draw:stroke="solid" svg:stroke-width="0.01389in" svg:stroke-color="#000000" svg:stroke-opacity="100%"/>
    </style:style>
    <style:style style:family="text" style:name="a10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0">
      <style:graphic-properties draw:fill="none" draw:stroke="solid" svg:stroke-width="0.01389in" svg:stroke-color="#000000" svg:stroke-opacity="100%"/>
    </style:style>
    <style:style style:family="text" style:name="a1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6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6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34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4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19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27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95">
      <style:drawing-page-properties draw:fill="bitmap" draw:fill-image-name="a1194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7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19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135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74">
      <style:drawing-page-properties draw:fill="bitmap" draw:fill-image-name="a1273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5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6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52">
      <style:drawing-page-properties draw:fill="solid" draw:fill-color="#e7e6e6" draw:opacity="100%" presentation:transition-type="manual" presentation:transition-speed="slow" presentation:visibility="visible" draw:background-size="border" presentation:background-objects-visible="false" presentation:background-visible="false" presentation:display-header="false" presentation:display-footer="false" presentation:display-page-number="false" presentation:display-date-time="false"/>
    </style:style>
    <style:style style:family="presentation" style:name="a127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4">
      <style:paragraph-properties fo:line-height="75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9">
      <style:paragraph-properties fo:line-height="100%" fo:text-align="left" style:tab-stop-distance="0.5in" fo:margin-left="0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5">
      <style:graphic-properties fo:wrap-option="wrap" fo:padding-top="0.05in" fo:padding-bottom="0.05in" fo:padding-left="0.1in" fo:padding-right="0.1in" draw:textarea-vertical-align="bottom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7">
      <style:paragraph-properties fo:line-height="100%" fo:text-align="left" style:tab-stop-distance="0.5in" fo:margin-left="0in" fo:margin-right="0in" fo:text-indent="0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8">
      <style:graphic-properties fo:wrap-option="wrap" fo:padding-top="1in" fo:padding-bottom="0.05in" fo:padding-left="0.1in" fo:padding-right="0.1in" draw:textarea-vertical-align="middle" draw:textarea-horizontal-align="left" draw:fill="solid" draw:fill-color="#e7e6e6" draw:opacity="100%" draw:stroke="none" draw:auto-grow-width="false" draw:auto-grow-height="false"/>
      <style:paragraph-properties style:font-independent-line-spacing="true" style:writing-mode="lr-tb"/>
    </style:style>
    <style:style style:family="text" style:name="a135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2">
      <style:paragraph-properties fo:line-height="100%" fo:text-align="left" style:tab-stop-distance="0.5in" fo:margin-left="0.8125in" fo:margin-right="0in" fo:text-indent="-0.3125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0">
      <style:paragraph-properties fo:line-height="100%" fo:text-align="left" style:tab-stop-distance="0.5in" fo:margin-left="0in" fo:margin-right="0in" fo:text-indent="0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85">
      <style:paragraph-properties fo:line-height="100%" fo:text-align="left" style:tab-stop-distance="0.5in" fo:margin-left="1.3125in" fo:margin-right="0in" fo:text-indent="-0.312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2">
      <style:paragraph-properties fo:line-height="100%" fo:text-align="left" style:tab-stop-distance="0.5in" fo:margin-left="0.8125in" fo:margin-right="0in" fo:text-indent="-0.3125in" fo:margin-top="0.06944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8">
      <style:paragraph-properties fo:line-height="100%" fo:text-align="left" style:tab-stop-distance="0.5in" fo:margin-left="1.6875in" fo:margin-right="0in" fo:text-indent="-0.187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5">
      <style:paragraph-properties fo:line-height="100%" fo:text-align="left" style:tab-stop-distance="0.5in" fo:margin-left="1.3125in" fo:margin-right="0in" fo:text-indent="-0.3125in" fo:margin-top="0.08333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1">
      <style:paragraph-properties fo:line-height="100%" fo:text-align="left" style:tab-stop-distance="0.5in" fo:margin-left="2.1875in" fo:margin-right="0in" fo:text-indent="-0.1875in" fo:margin-top="0.04167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1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9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29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75">
      <style:graphic-properties draw:fill="none" draw:stroke="solid" svg:stroke-width="0.01389in" svg:stroke-color="#000000" svg:stroke-opacity="100%"/>
    </style:style>
    <style:style style:family="text" style:name="a1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2">
      <style:graphic-properties fo:wrap-option="wrap" fo:padding-top="0in" fo:padding-bottom="0in" fo:padding-left="0in" fo:padding-right="0in" draw:textarea-vertical-align="top" draw:textarea-horizontal-align="left" draw:fill="solid" draw:fill-color="#595959" draw:opacity="100%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5">
      <style:graphic-properties fo:wrap-option="wrap" fo:padding-top="0in" fo:padding-bottom="0in" fo:padding-left="0in" fo:padding-right="0in" draw:textarea-vertical-align="top" draw:textarea-horizontal-align="left" draw:fill="solid" draw:fill-color="#262626" draw:opacity="100%" draw:stroke="none" draw:auto-grow-width="false" draw:auto-grow-height="false"/>
      <style:paragraph-properties style:font-independent-line-spacing="true" style:writing-mode="lr-tb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">
      <style:graphic-properties fo:wrap-option="wrap" fo:padding-top="0in" fo:padding-bottom="0in" fo:padding-left="0in" fo:padding-right="0in" draw:textarea-vertical-align="top" draw:textarea-horizontal-align="left" draw:fill="solid" draw:fill-color="#0c5a82" draw:opacity="100%" draw:stroke="none" draw:auto-grow-width="false" draw:auto-grow-height="false"/>
      <style:paragraph-properties style:font-independent-line-spacing="true" style:writing-mode="lr-tb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1">
      <style:graphic-properties fo:wrap-option="wrap" fo:padding-top="0in" fo:padding-bottom="0in" fo:padding-left="0in" fo:padding-right="0in" draw:textarea-vertical-align="top" draw:textarea-horizontal-align="left" draw:fill="solid" draw:fill-color="#1287c3" draw:opacity="100%" draw:stroke="none" draw:auto-grow-width="false" draw:auto-grow-height="false"/>
      <style:paragraph-properties style:font-independent-line-spacing="true" style:writing-mode="lr-tb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">
      <style:graphic-properties fo:wrap-option="wrap" fo:padding-top="0in" fo:padding-bottom="0in" fo:padding-left="0in" fo:padding-right="0in" draw:textarea-vertical-align="top" draw:textarea-horizontal-align="left" draw:fill="solid" draw:fill-color="#404040" draw:opacity="100%" draw:stroke="none" draw:auto-grow-width="false" draw:auto-grow-height="false"/>
      <style:paragraph-properties style:font-independent-line-spacing="true" style:writing-mode="lr-tb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2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2">
      <style:graphic-properties draw:fill="none" draw:stroke="solid" svg:stroke-width="0.01389in" svg:stroke-color="#000000" svg:stroke-opacity="100%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1">
      <style:graphic-properties draw:fill="none" draw:stroke="solid" svg:stroke-width="0.01389in" svg:stroke-color="#000000" svg:stroke-opacity="100%"/>
    </style:style>
    <style:style style:family="paragraph" style:name="a12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6667in" style:font-size-asian="0.16667in" style:font-size-complex="0.1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4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2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6">
      <style:drawing-page-properties draw:fill="bitmap" draw:fill-image-name="a145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2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0">
      <style:paragraph-properties fo:line-height="100%" fo:text-align="left" style:tab-stop-distance="0.5in" fo:margin-left="0.8125in" fo:margin-right="0in" fo:text-indent="-0.3125in" fo:margin-top="0.05556in" fo:margin-bottom="0.08333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8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5">
      <style:drawing-page-properties draw:fill="bitmap" draw:fill-image-name="a224" style:repeat="stretch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4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55556in" style:font-size-asian="0.55556in" style:font-size-complex="0.55556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orbel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89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4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25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7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12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3125in"/>
      </text:list-level-style-number>
      <text:list-level-style-number text:level="4" style:num-format="">
        <style:list-level-properties text:space-before="1.6875in"/>
      </text:list-level-style-number>
      <text:list-level-style-number text:level="5" style:num-format="">
        <style:list-level-properties text:space-before="2.187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22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5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5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5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10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628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10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13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10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0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310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12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3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314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2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6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317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1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9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11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1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5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3125in"/>
      </text:list-level-style-number>
      <text:list-level-style-number text:level="4" style:num-format="">
        <style:list-level-properties text:space-before="1.6875in"/>
      </text:list-level-style-number>
      <text:list-level-style-number text:level="5" style:num-format="">
        <style:list-level-properties text:space-before="2.187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1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30">
      <text:list-level-style-number text:level="1" style:num-format="">
        <style:list-level-properties text:space-before="0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1in" text:min-label-width="0.3125in"/>
      </text:list-level-style-number>
      <text:list-level-style-number text:level="4" style:num-format="">
        <style:list-level-properties text:space-before="1.375in" text:min-label-width="0.3125in"/>
      </text:list-level-style-number>
      <text:list-level-style-number text:level="5" style:num-format="">
        <style:list-level-properties text:space-before="1.8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2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3125in"/>
      </text:list-level-style-number>
      <text:list-level-style-number text:level="4" style:num-format="">
        <style:list-level-properties text:space-before="1.6875in"/>
      </text:list-level-style-number>
      <text:list-level-style-number text:level="5" style:num-format="">
        <style:list-level-properties text:space-before="2.187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6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3125in"/>
      </text:list-level-style-number>
      <text:list-level-style-number text:level="4" style:num-format="">
        <style:list-level-properties text:space-before="1.6875in"/>
      </text:list-level-style-number>
      <text:list-level-style-number text:level="5" style:num-format="">
        <style:list-level-properties text:space-before="2.187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5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0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5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3125in"/>
      </text:list-level-style-number>
      <text:list-level-style-number text:level="4" style:num-format="">
        <style:list-level-properties text:space-before="1.6875in"/>
      </text:list-level-style-number>
      <text:list-level-style-number text:level="5" style:num-format="">
        <style:list-level-properties text:space-before="2.187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363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23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3125in"/>
      </text:list-level-style-number>
      <text:list-level-style-number text:level="4" style:num-format="">
        <style:list-level-properties text:space-before="1.6875in"/>
      </text:list-level-style-number>
      <text:list-level-style-number text:level="5" style:num-format="">
        <style:list-level-properties text:space-before="2.187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23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11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66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417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18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26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82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2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1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3125in"/>
      </text:list-level-style-number>
      <text:list-level-style-number text:level="4" style:num-format="">
        <style:list-level-properties text:space-before="1.6875in"/>
      </text:list-level-style-number>
      <text:list-level-style-number text:level="5" style:num-format="">
        <style:list-level-properties text:space-before="2.187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82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8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1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3125in"/>
      </text:list-level-style-number>
      <text:list-level-style-number text:level="4" style:num-format="">
        <style:list-level-properties text:space-before="1.6875in"/>
      </text:list-level-style-number>
      <text:list-level-style-number text:level="5" style:num-format="">
        <style:list-level-properties text:space-before="2.187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3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9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9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9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59">
      <text:list-level-style-number text:level="1" style:num-format="">
        <style:list-level-properties text:space-before="0in" text:min-label-width="0.3125in"/>
      </text:list-level-style-number>
      <text:list-level-style-number text:level="2" style:num-format="">
        <style:list-level-properties text:space-before="0.5in" text:min-label-width="0.3125in"/>
      </text:list-level-style-number>
      <text:list-level-style-number text:level="3" style:num-format="">
        <style:list-level-properties text:space-before="1in" text:min-label-width="0.3125in"/>
      </text:list-level-style-number>
      <text:list-level-style-number text:level="4" style:num-format="">
        <style:list-level-properties text:space-before="1.375in" text:min-label-width="0.3125in"/>
      </text:list-level-style-number>
      <text:list-level-style-number text:level="5" style:num-format="">
        <style:list-level-properties text:space-before="1.875in" text:min-label-width="0.3125in"/>
      </text:list-level-style-number>
      <text:list-level-style-number text:level="6" style:num-format="">
        <style:list-level-properties text:space-before="2.4375in" text:min-label-width="0.3125in"/>
      </text:list-level-style-number>
      <text:list-level-style-number text:level="7" style:num-format="">
        <style:list-level-properties text:space-before="2.9375in" text:min-label-width="0.3125in"/>
      </text:list-level-style-number>
      <text:list-level-style-number text:level="8" style:num-format="">
        <style:list-level-properties text:space-before="3.4375in" text:min-label-width="0.3125in"/>
      </text:list-level-style-number>
      <text:list-level-style-number text:level="9" style:num-format="">
        <style:list-level-properties text:space-before="3.9375in" text:min-label-width="0.3125in"/>
      </text:list-level-style-number>
    </text:list-style>
    <text:list-style style:name="a420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6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60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80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423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9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1283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52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426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1286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55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6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29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1289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158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6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7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9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3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98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06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3125in"/>
      </text:list-level-style-number>
      <text:list-level-style-number text:level="4" style:num-format="">
        <style:list-level-properties text:space-before="1.6875in"/>
      </text:list-level-style-number>
      <text:list-level-style-number text:level="5" style:num-format="">
        <style:list-level-properties text:space-before="2.187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33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8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8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0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3125in"/>
      </text:list-level-style-number>
      <text:list-level-style-number text:level="4" style:num-format="">
        <style:list-level-properties text:space-before="1.6875in"/>
      </text:list-level-style-number>
      <text:list-level-style-number text:level="5" style:num-format="">
        <style:list-level-properties text:space-before="2.187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292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13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1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138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4">
      <text:list-level-style-bullet text:level="1" text:bullet-char="•">
        <style:list-level-properties text:space-before="0.125in" text:min-label-width="0.1875in"/>
        <style:text-properties fo:color="#1287c3" fo:font-family="Arial" fo:font-size="145%"/>
      </text:list-level-style-bullet>
      <text:list-level-style-bullet text:level="2" text:bullet-char="•">
        <style:list-level-properties text:space-before="0.625in" text:min-label-width="0.1875in"/>
        <style:text-properties fo:color="#1287c3" fo:font-family="Arial" fo:font-size="145%"/>
      </text:list-level-style-bullet>
      <text:list-level-style-bullet text:level="3" text:bullet-char="•">
        <style:list-level-properties text:space-before="1.125in" text:min-label-width="0.1875in"/>
        <style:text-properties fo:color="#1287c3" fo:font-family="Arial" fo:font-size="145%"/>
      </text:list-level-style-bullet>
      <text:list-level-style-bullet text:level="4" text:bullet-char="•">
        <style:list-level-properties text:space-before="1.5in" text:min-label-width="0.1875in"/>
        <style:text-properties fo:color="#1287c3" fo:font-family="Arial" fo:font-size="145%"/>
      </text:list-level-style-bullet>
      <text:list-level-style-bullet text:level="5" text:bullet-char="•">
        <style:list-level-properties text:space-before="2in" text:min-label-width="0.1875in"/>
        <style:text-properties fo:color="#1287c3" fo:font-family="Arial" fo:font-size="145%"/>
      </text:list-level-style-bullet>
      <text:list-level-style-bullet text:level="6" text:bullet-char="•">
        <style:list-level-properties text:space-before="2.5625in" text:min-label-width="0.1875in"/>
        <style:text-properties fo:color="#1287c3" fo:font-family="Arial" fo:font-size="145%"/>
      </text:list-level-style-bullet>
      <text:list-level-style-bullet text:level="7" text:bullet-char="•">
        <style:list-level-properties text:space-before="3.0625in" text:min-label-width="0.1875in"/>
        <style:text-properties fo:color="#1287c3" fo:font-family="Arial" fo:font-size="145%"/>
      </text:list-level-style-bullet>
      <text:list-level-style-bullet text:level="8" text:bullet-char="•">
        <style:list-level-properties text:space-before="3.5625in" text:min-label-width="0.1875in"/>
        <style:text-properties fo:color="#1287c3" fo:font-family="Arial" fo:font-size="145%"/>
      </text:list-level-style-bullet>
      <text:list-level-style-bullet text:level="9" text:bullet-char="•">
        <style:list-level-properties text:space-before="4.0625in" text:min-label-width="0.1875in"/>
        <style:text-properties fo:color="#1287c3" fo:font-family="Arial" fo:font-size="145%"/>
      </text:list-level-style-bullet>
    </text:list-style>
    <text:list-style style:name="a1201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619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7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04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7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1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84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3125in"/>
      </text:list-level-style-number>
      <text:list-level-style-number text:level="4" style:num-format="">
        <style:list-level-properties text:space-before="1.6875in"/>
      </text:list-level-style-number>
      <text:list-level-style-number text:level="5" style:num-format="">
        <style:list-level-properties text:space-before="2.187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207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48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8125in"/>
      </text:list-level-style-number>
      <text:list-level-style-number text:level="3" style:num-format="">
        <style:list-level-properties text:space-before="1.3125in"/>
      </text:list-level-style-number>
      <text:list-level-style-number text:level="4" style:num-format="">
        <style:list-level-properties text:space-before="1.6875in"/>
      </text:list-level-style-number>
      <text:list-level-style-number text:level="5" style:num-format="">
        <style:list-level-properties text:space-before="2.1875in"/>
      </text:list-level-style-number>
      <text:list-level-style-number text:level="6" style:num-format="">
        <style:list-level-properties text:space-before="2.75in"/>
      </text:list-level-style-number>
      <text:list-level-style-number text:level="7" style:num-format="">
        <style:list-level-properties text:space-before="3.25in"/>
      </text:list-level-style-number>
      <text:list-level-style-number text:level="8" style:num-format="">
        <style:list-level-properties text:space-before="3.75in"/>
      </text:list-level-style-number>
      <text:list-level-style-number text:level="9" style:num-format="">
        <style:list-level-properties text:space-before="4.25in"/>
      </text:list-level-style-number>
    </text:list-style>
    <text:list-style style:name="a134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01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397">
      <text:list-level-style-bullet text:level="1" text:bullet-char="•">
        <style:list-level-properties text:space-before="0in" text:min-label-width="0.3125in"/>
        <style:text-properties fo:color="#1287c3" fo:font-family="Arial" fo:font-size="145%"/>
      </text:list-level-style-bullet>
      <text:list-level-style-bullet text:level="2" text:bullet-char="•">
        <style:list-level-properties text:space-before="0.5in" text:min-label-width="0.3125in"/>
        <style:text-properties fo:color="#1287c3" fo:font-family="Arial" fo:font-size="145%"/>
      </text:list-level-style-bullet>
      <text:list-level-style-bullet text:level="3" text:bullet-char="•">
        <style:list-level-properties text:space-before="1in" text:min-label-width="0.3125in"/>
        <style:text-properties fo:color="#1287c3" fo:font-family="Arial" fo:font-size="145%"/>
      </text:list-level-style-bullet>
      <text:list-level-style-bullet text:level="4" text:bullet-char="•">
        <style:list-level-properties text:space-before="1.375in" text:min-label-width="0.3125in"/>
        <style:text-properties fo:color="#1287c3" fo:font-family="Arial" fo:font-size="145%"/>
      </text:list-level-style-bullet>
      <text:list-level-style-bullet text:level="5" text:bullet-char="•">
        <style:list-level-properties text:space-before="1.875in" text:min-label-width="0.3125in"/>
        <style:text-properties fo:color="#1287c3" fo:font-family="Arial" fo:font-size="145%"/>
      </text:list-level-style-bullet>
      <text:list-level-style-bullet text:level="6" text:bullet-char="•">
        <style:list-level-properties text:space-before="2.4375in" text:min-label-width="0.3125in"/>
        <style:text-properties fo:color="#1287c3" fo:font-family="Arial" fo:font-size="145%"/>
      </text:list-level-style-bullet>
      <text:list-level-style-bullet text:level="7" text:bullet-char="•">
        <style:list-level-properties text:space-before="2.9375in" text:min-label-width="0.3125in"/>
        <style:text-properties fo:color="#1287c3" fo:font-family="Arial" fo:font-size="145%"/>
      </text:list-level-style-bullet>
      <text:list-level-style-bullet text:level="8" text:bullet-char="•">
        <style:list-level-properties text:space-before="3.4375in" text:min-label-width="0.3125in"/>
        <style:text-properties fo:color="#1287c3" fo:font-family="Arial" fo:font-size="145%"/>
      </text:list-level-style-bullet>
      <text:list-level-style-bullet text:level="9" text:bullet-char="•">
        <style:list-level-properties text:space-before="3.9375in" text:min-label-width="0.3125in"/>
        <style:text-properties fo:color="#1287c3" fo:font-family="Arial" fo:font-size="145%"/>
      </text:list-level-style-bullet>
    </text:list-style>
    <text:list-style style:name="a134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98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2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24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1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9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6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9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3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0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09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2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16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6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5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3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32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66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3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4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09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372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77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95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58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020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463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21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234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32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8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295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6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87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066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  <number:date-style xmlns:number="urn:oasis:names:tc:opendocument:xmlns:datastyle:1.0" style:name="a1137" number:transliteration-format="" number:transliteration-style="long">
      <number:month number:calendar="gregorian"/>
      <number:text>/</number:text>
      <number:day number:calendar="gregorian"/>
      <number:text>/</number:text>
      <number:year number:style="long" number:calendar="gregorian"/>
    </number:date-style>
  </office:automatic-styles>
  <office:master-styles>
    <draw:layer-set>
      <draw:layer draw:name="Master1-bg" draw:protected="true"/>
    </draw:layer-set>
    <style:master-page style:name="Master1-Parallax" style:page-layout-name="pageLayout1" draw:style-name="a1">
      <draw:g draw:name="Group 6" draw:id="id0">
        <svg:title/>
        <svg:desc/>
        <draw:custom-shape svg:x="0.5in" svg:y="0in" svg:width="1.22743in" svg:height="5.82813in" draw:id="id6" draw:style-name="a33" draw:name="Freeform 6">
          <svg:title/>
          <svg:desc/>
          <text:p text:style-name="a32" text:class-names="" text:cond-style-name=""><text:span text:style-name="a31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7" draw:style-name="a36" draw:name="Freeform 7">
          <svg:title/>
          <svg:desc/>
          <text:p text:style-name="a35" text:class-names="" text:cond-style-name=""><text:span text:style-name="a34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8" draw:style-name="a39" draw:name="Freeform 8">
          <svg:title/>
          <svg:desc/>
          <text:p text:style-name="a38" text:class-names="" text:cond-style-name=""><text:span text:style-name="a37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9" draw:style-name="a42" draw:name="Freeform 9">
          <svg:title/>
          <svg:desc/>
          <text:p text:style-name="a41" text:class-names="" text:cond-style-name=""><text:span text:style-name="a40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10" draw:style-name="a45" draw:name="Freeform 10">
          <svg:title/>
          <svg:desc/>
          <text:p text:style-name="a44" text:class-names="" text:cond-style-name=""><text:span text:style-name="a43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11" draw:style-name="a48" draw:name="Freeform 11">
          <svg:title/>
          <svg:desc/>
          <text:p text:style-name="a47" text:class-names="" text:cond-style-name=""><text:span text:style-name="a46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1" presentation:style-name="a4" draw:name="Title Placeholder 1" svg:x="1.62326in" svg:y="0.75in" svg:width="10.9566in" svg:height="1.91667in" presentation:class="title" presentation:placeholder="false">
        <draw:text-box>
          <text:p text:style-name="a3" text:class-names="" text:cond-style-name=""><text:span text:style-name="a2" text:class-names="">Click to edit Master title style</text:span></text:p>
        </draw:text-box>
        <svg:title/>
        <svg:desc/>
      </draw:frame>
      <draw:frame draw:id="id2" presentation:style-name="a20" draw:name="Text Placeholder 2" svg:x="1.62326in" svg:y="2.91667in" svg:width="10.9566in" svg:height="3.41667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Click to edit Master text styles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Second level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Third level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">
            <text:list-item>
              <text:list text:style-name="a19">
                <text:list-item>
                  <text:list text:style-name="a19">
                    <text:list-item>
                      <text:list text:style-name="a19">
                        <text:list-item>
                          <text:list text:style-name="a19">
                            <text:list-item>
                              <text:p text:style-name="a18" text:class-names="" text:cond-style-name=""><text:span text:style-name="a17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" presentation:style-name="a24" draw:name="Date Placeholder 3" svg:x="10.64376in" svg:y="6.43403in" svg:width="1.25in" svg:height="0.39931in" presentation:class="date-time" presentation:placeholder="false">
        <draw:text-box>
          <text:p text:style-name="a23" text:class-names="" text:cond-style-name=""><text:span text:style-name="a21" text:class-names=""><text:date text:fixed="false" style:data-style-name="a22">2/5/2026</text:date></text:span></text:p>
        </draw:text-box>
        <svg:title/>
        <svg:desc/>
      </draw:frame>
      <draw:frame draw:id="id4" presentation:style-name="a27" draw:name="Footer Placeholder 4" svg:x="2.81308in" svg:y="6.43403in" svg:width="7.74735in" svg:height="0.39931in" presentation:class="footer" presentation:placeholder="false">
        <draw:text-box>
          <text:p text:style-name="a26" text:class-names="" text:cond-style-name=""><text:span text:style-name="a25" text:class-names=""/></text:p>
        </draw:text-box>
        <svg:title/>
        <svg:desc/>
      </draw:frame>
      <draw:frame draw:id="id5" presentation:style-name="a30" draw:name="Slide Number Placeholder 5" svg:x="11.9771in" svg:y="6.43403in" svg:width="0.60276in" svg:height="0.39931in" presentation:class="page-number" presentation:placeholder="false">
        <draw:text-box>
          <text:p text:style-name="a29" text:class-names="" text:cond-style-name=""><text:span text:style-name="a28" text:class-names=""><text:page-number style:num-format="1" text:fixed="false"/></text:span></text:p>
        </draw:text-box>
        <svg:title/>
        <svg:desc/>
      </draw:frame>
      <presentation:notes style:page-layout-name="pageLayout2" draw:style-name="a78">
        <draw:frame draw:id="id12" presentation:style-name="a51" draw:name="Header Placeholder 1" svg:x="0in" svg:y="0in" svg:width="3.25in" svg:height="0.50174in" presentation:class="header" presentation:placeholder="false">
          <draw:text-box>
            <text:p text:style-name="a50" text:class-names="" text:cond-style-name=""><text:span text:style-name="a49" text:class-names=""/></text:p>
          </draw:text-box>
          <svg:title/>
          <svg:desc/>
        </draw:frame>
        <draw:frame draw:id="id13" presentation:style-name="a55" draw:name="Date Placeholder 2" svg:x="4.24826in" svg:y="0in" svg:width="3.25in" svg:height="0.50174in" presentation:class="date-time" presentation:placeholder="false">
          <draw:text-box>
            <text:p text:style-name="a54" text:class-names="" text:cond-style-name=""><text:span text:style-name="a52" text:class-names=""><text:date text:fixed="false" style:data-style-name="a53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56" draw:name="Slide Image Placeholder 3">
          <svg:title/>
          <svg:desc/>
        </draw:page-thumbnail>
        <draw:frame draw:id="id15" presentation:style-name="a71" draw:name="Notes Placeholder 4" svg:x="0.75in" svg:y="4.8125in" svg:width="6in" svg:height="3.9375in" presentation:class="notes" presentation:placeholder="false">
          <draw:text-box>
            <text:p text:style-name="a58" text:class-names="" text:cond-style-name=""><text:span text:style-name="a57" text:class-names="">Click to edit Master text styles</text:span></text:p>
            <text:list text:style-name="a61">
              <text:list-item>
                <text:list text:style-name="a61">
                  <text:list-item>
                    <text:p text:style-name="a60" text:class-names="" text:cond-style-name=""><text:span text:style-name="a59" text:class-names="">Second level</text:span></text:p>
                  </text:list-item>
                </text:list>
              </text:list-item>
            </text:list>
            <text:list text:style-name="a64">
              <text:list-item>
                <text:list text:style-name="a64">
                  <text:list-item>
                    <text:list text:style-name="a64">
                      <text:list-item>
                        <text:p text:style-name="a63" text:class-names="" text:cond-style-name=""><text:span text:style-name="a62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67">
              <text:list-item>
                <text:list text:style-name="a67">
                  <text:list-item>
                    <text:list text:style-name="a67">
                      <text:list-item>
                        <text:list text:style-name="a67">
                          <text:list-item>
                            <text:p text:style-name="a66" text:class-names="" text:cond-style-name=""><text:span text:style-name="a65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0">
              <text:list-item>
                <text:list text:style-name="a70">
                  <text:list-item>
                    <text:list text:style-name="a70">
                      <text:list-item>
                        <text:list text:style-name="a70">
                          <text:list-item>
                            <text:list text:style-name="a70">
                              <text:list-item>
                                <text:p text:style-name="a69" text:class-names="" text:cond-style-name=""><text:span text:style-name="a68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74" draw:name="Footer Placeholder 5" svg:x="0in" svg:y="9.49826in" svg:width="3.25in" svg:height="0.50174in" presentation:class="footer" presentation:placeholder="false">
          <draw:text-box>
            <text:p text:style-name="a73" text:class-names="" text:cond-style-name=""><text:span text:style-name="a72" text:class-names=""/></text:p>
          </draw:text-box>
          <svg:title/>
          <svg:desc/>
        </draw:frame>
        <draw:frame draw:id="id17" presentation:style-name="a77" draw:name="Slide Number Placeholder 6" svg:x="4.24826in" svg:y="9.49826in" svg:width="3.25in" svg:height="0.50174in" presentation:class="page-number" presentation:placeholder="false">
          <draw:text-box>
            <text:p text:style-name="a76" text:class-names="" text:cond-style-name=""><text:span text:style-name="a7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Title-Slide" style:page-layout-name="pageLayout1" draw:style-name="a80">
      <draw:g draw:name="Group 18" draw:id="id18">
        <svg:title/>
        <svg:desc/>
        <draw:custom-shape svg:x="1.07639in" svg:y="-0.00521in" svg:width="1.16319in" svg:height="3.0434in" draw:id="id24" draw:style-name="a99" draw:name="Freeform 6">
          <svg:title/>
          <svg:desc/>
          <text:p text:style-name="a98" text:class-names="" text:cond-style-name=""><text:span text:style-name="a97" text:class-names=""/></text:p>
          <draw:enhanced-geometry xmlns:dr3d="urn:oasis:names:tc:opendocument:xmlns:dr3d:1.0" draw:type="non-primitive" svg:viewBox="0 0 670 1753" draw:enhanced-path="M ?f0 ?f3 L ?f4 ?f2 ?f1 ?f0 ?f5 ?f0 ?f0 ?f3 Z N" draw:text-areas="?f10 ?f12 ?f11 ?f13">
            <draw:equation draw:name="f0" draw:formula="0"/>
            <draw:equation draw:name="f1" draw:formula="670"/>
            <draw:equation draw:name="f2" draw:formula="1753"/>
            <draw:equation draw:name="f3" draw:formula="1696"/>
            <draw:equation draw:name="f4" draw:formula="225"/>
            <draw:equation draw:name="f5" draw:formula="430"/>
            <draw:equation draw:name="f6" draw:formula="?f2 - ?f0"/>
            <draw:equation draw:name="f7" draw:formula="?f1 - ?f0"/>
            <draw:equation draw:name="f8" draw:formula="?f7 / 670"/>
            <draw:equation draw:name="f9" draw:formula="?f6 / 1753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59722in" svg:y="-0.00521in" svg:width="1.13194in" svg:height="2.92361in" draw:id="id25" draw:style-name="a102" draw:name="Freeform 7">
          <svg:title/>
          <svg:desc/>
          <text:p text:style-name="a101" text:class-names="" text:cond-style-name=""><text:span text:style-name="a100" text:class-names=""/></text:p>
          <draw:enhanced-geometry xmlns:dr3d="urn:oasis:names:tc:opendocument:xmlns:dr3d:1.0" draw:type="non-primitive" svg:viewBox="0 0 652 1684" draw:enhanced-path="M ?f3 ?f2 L ?f1 ?f0 ?f4 ?f0 ?f0 ?f5 ?f6 ?f7 ?f3 ?f2 Z N" draw:text-areas="?f12 ?f14 ?f13 ?f15">
            <draw:equation draw:name="f0" draw:formula="0"/>
            <draw:equation draw:name="f1" draw:formula="652"/>
            <draw:equation draw:name="f2" draw:formula="1684"/>
            <draw:equation draw:name="f3" draw:formula="225"/>
            <draw:equation draw:name="f4" draw:formula="411"/>
            <draw:equation draw:name="f5" draw:formula="1627"/>
            <draw:equation draw:name="f6" draw:formula="219"/>
            <draw:equation draw:name="f7" draw:formula="1681"/>
            <draw:equation draw:name="f8" draw:formula="?f2 - ?f0"/>
            <draw:equation draw:name="f9" draw:formula="?f1 - ?f0"/>
            <draw:equation draw:name="f10" draw:formula="?f9 / 652"/>
            <draw:equation draw:name="f11" draw:formula="?f8 / 1684"/>
            <draw:equation draw:name="f12" draw:formula="0 / ?f10"/>
            <draw:equation draw:name="f13" draw:formula="?f1 / ?f10"/>
            <draw:equation draw:name="f14" draw:formula="0 / ?f11"/>
            <draw:equation draw:name="f15" draw:formula="?f2 / ?f11"/>
          </draw:enhanced-geometry>
        </draw:custom-shape>
        <draw:custom-shape svg:x="0.59722in" svg:y="2.82465in" svg:width="2.94618in" svg:height="4.67535in" draw:id="id26" draw:style-name="a105" draw:name="Freeform 9">
          <svg:title/>
          <svg:desc/>
          <text:p text:style-name="a104" text:class-names="" text:cond-style-name=""><text:span text:style-name="a103" text:class-names=""/></text:p>
          <draw:enhanced-geometry xmlns:dr3d="urn:oasis:names:tc:opendocument:xmlns:dr3d:1.0" draw:type="non-primitive" svg:viewBox="0 0 1697 2693" draw:enhanced-path="M ?f0 ?f0 L ?f3 ?f2 ?f1 ?f2 ?f0 ?f0 Z N" draw:text-areas="?f8 ?f10 ?f9 ?f11">
            <draw:equation draw:name="f0" draw:formula="0"/>
            <draw:equation draw:name="f1" draw:formula="1697"/>
            <draw:equation draw:name="f2" draw:formula="2693"/>
            <draw:equation draw:name="f3" draw:formula="1622"/>
            <draw:equation draw:name="f4" draw:formula="?f2 - ?f0"/>
            <draw:equation draw:name="f5" draw:formula="?f1 - ?f0"/>
            <draw:equation draw:name="f6" draw:formula="?f5 / 1697"/>
            <draw:equation draw:name="f7" draw:formula="?f4 / 2693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1.0816in" svg:y="2.94444in" svg:width="3.6441in" svg:height="4.55556in" draw:id="id27" draw:style-name="a108" draw:name="Freeform 10">
          <svg:title/>
          <svg:desc/>
          <text:p text:style-name="a107" text:class-names="" text:cond-style-name=""><text:span text:style-name="a106" text:class-names=""/></text:p>
          <draw:enhanced-geometry xmlns:dr3d="urn:oasis:names:tc:opendocument:xmlns:dr3d:1.0" draw:type="non-primitive" svg:viewBox="0 0 2099 2624" draw:enhanced-path="M ?f1 ?f2 L ?f0 ?f0 ?f3 ?f2 ?f1 ?f2 Z N" draw:text-areas="?f8 ?f10 ?f9 ?f11">
            <draw:equation draw:name="f0" draw:formula="0"/>
            <draw:equation draw:name="f1" draw:formula="2099"/>
            <draw:equation draw:name="f2" draw:formula="2624"/>
            <draw:equation draw:name="f3" draw:formula="2021"/>
            <draw:equation draw:name="f4" draw:formula="?f2 - ?f0"/>
            <draw:equation draw:name="f5" draw:formula="?f1 - ?f0"/>
            <draw:equation draw:name="f6" draw:formula="?f5 / 2099"/>
            <draw:equation draw:name="f7" draw:formula="?f4 / 2624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1.07639in" svg:y="2.93924in" svg:width="5.00521in" svg:height="4.56076in" draw:id="id28" draw:style-name="a111" draw:name="Freeform 11">
          <svg:title/>
          <svg:desc/>
          <text:p text:style-name="a110" text:class-names="" text:cond-style-name=""><text:span text:style-name="a109" text:class-names=""/></text:p>
          <draw:enhanced-geometry xmlns:dr3d="urn:oasis:names:tc:opendocument:xmlns:dr3d:1.0" draw:type="non-primitive" svg:viewBox="0 0 2883 2627" draw:enhanced-path="M ?f0 ?f0 L ?f3 ?f3 ?f4 ?f2 ?f1 ?f2 ?f5 ?f6 ?f0 ?f0 Z N" draw:text-areas="?f11 ?f13 ?f12 ?f14">
            <draw:equation draw:name="f0" draw:formula="0"/>
            <draw:equation draw:name="f1" draw:formula="2883"/>
            <draw:equation draw:name="f2" draw:formula="2627"/>
            <draw:equation draw:name="f3" draw:formula="3"/>
            <draw:equation draw:name="f4" draw:formula="2102"/>
            <draw:equation draw:name="f5" draw:formula="225"/>
            <draw:equation draw:name="f6" draw:formula="57"/>
            <draw:equation draw:name="f7" draw:formula="?f2 - ?f0"/>
            <draw:equation draw:name="f8" draw:formula="?f1 - ?f0"/>
            <draw:equation draw:name="f9" draw:formula="?f8 / 2883"/>
            <draw:equation draw:name="f10" draw:formula="?f7 / 2627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59722in" svg:y="2.81944in" svg:width="3.92014in" svg:height="4.68056in" draw:id="id29" draw:style-name="a114" draw:name="Freeform 12">
          <svg:title/>
          <svg:desc/>
          <text:p text:style-name="a113" text:class-names="" text:cond-style-name=""><text:span text:style-name="a112" text:class-names=""/></text:p>
          <draw:enhanced-geometry xmlns:dr3d="urn:oasis:names:tc:opendocument:xmlns:dr3d:1.0" draw:type="non-primitive" svg:viewBox="0 0 2258 2696" draw:enhanced-path="M ?f1 ?f2 L ?f3 ?f4 ?f5 ?f6 ?f7 ?f8 ?f0 ?f0 ?f0 ?f9 ?f10 ?f2 ?f1 ?f2 Z N" draw:text-areas="?f15 ?f17 ?f16 ?f18">
            <draw:equation draw:name="f0" draw:formula="0"/>
            <draw:equation draw:name="f1" draw:formula="2258"/>
            <draw:equation draw:name="f2" draw:formula="2696"/>
            <draw:equation draw:name="f3" draw:formula="264"/>
            <draw:equation draw:name="f4" draw:formula="111"/>
            <draw:equation draw:name="f5" draw:formula="228"/>
            <draw:equation draw:name="f6" draw:formula="60"/>
            <draw:equation draw:name="f7" draw:formula="225"/>
            <draw:equation draw:name="f8" draw:formula="57"/>
            <draw:equation draw:name="f9" draw:formula="3"/>
            <draw:equation draw:name="f10" draw:formula="1697"/>
            <draw:equation draw:name="f11" draw:formula="?f2 - ?f0"/>
            <draw:equation draw:name="f12" draw:formula="?f1 - ?f0"/>
            <draw:equation draw:name="f13" draw:formula="?f12 / 2258"/>
            <draw:equation draw:name="f14" draw:formula="?f11 / 2696"/>
            <draw:equation draw:name="f15" draw:formula="0 / ?f13"/>
            <draw:equation draw:name="f16" draw:formula="?f1 / ?f13"/>
            <draw:equation draw:name="f17" draw:formula="0 / ?f14"/>
            <draw:equation draw:name="f18" draw:formula="?f2 / ?f14"/>
          </draw:enhanced-geometry>
        </draw:custom-shape>
      </draw:g>
      <draw:frame draw:id="id19" presentation:style-name="a83" draw:name="Title 1" svg:x="3.20254in" svg:y="1.50926in" svg:width="9.37732in" svg:height="2.86111in" presentation:class="title" presentation:placeholder="false">
        <draw:text-box>
          <text:p text:style-name="a82" text:class-names="" text:cond-style-name=""><text:span text:style-name="a81" text:class-names="">Click to edit Master title style</text:span></text:p>
        </draw:text-box>
        <svg:title/>
        <svg:desc/>
      </draw:frame>
      <draw:frame draw:id="id20" presentation:style-name="a86" draw:name="Subtitle 2" svg:x="4.93808in" svg:y="4.37037in" svg:width="7.64178in" svg:height="1.51852in" presentation:class="subtitle" presentation:placeholder="false">
        <draw:text-box>
          <text:p text:style-name="a85" text:class-names="" text:cond-style-name=""><text:span text:style-name="a84" text:class-names="">Click to edit Master subtitle style</text:span></text:p>
        </draw:text-box>
        <svg:title/>
        <svg:desc/>
      </draw:frame>
      <draw:frame draw:id="id21" presentation:style-name="a90" draw:name="Date Placeholder 3" svg:x="10.64376in" svg:y="6.43403in" svg:width="1.25in" svg:height="0.39931in" presentation:class="date-time" presentation:placeholder="false">
        <draw:text-box>
          <text:p text:style-name="a89" text:class-names="" text:cond-style-name=""><text:span text:style-name="a87" text:class-names=""><text:date text:fixed="false" style:data-style-name="a88">2/5/2026</text:date></text:span></text:p>
        </draw:text-box>
        <svg:title/>
        <svg:desc/>
      </draw:frame>
      <draw:frame draw:id="id22" presentation:style-name="a93" draw:name="Footer Placeholder 4" svg:x="5.8316in" svg:y="6.43403in" svg:width="4.72883in" svg:height="0.39931in" presentation:class="footer" presentation:placeholder="false">
        <draw:text-box>
          <text:p text:style-name="a92" text:class-names="" text:cond-style-name=""><text:span text:style-name="a91" text:class-names=""/></text:p>
        </draw:text-box>
        <svg:title/>
        <svg:desc/>
      </draw:frame>
      <draw:frame draw:id="id23" presentation:style-name="a96" draw:name="Slide Number Placeholder 5" svg:x="11.9771in" svg:y="6.43403in" svg:width="0.60276in" svg:height="0.39931in" presentation:class="page-number" presentation:placeholder="false">
        <draw:text-box>
          <text:p text:style-name="a95" text:class-names="" text:cond-style-name=""><text:span text:style-name="a94" text:class-names=""><text:page-number style:num-format="1" text:fixed="false"/></text:span></text:p>
        </draw:text-box>
        <svg:title/>
        <svg:desc/>
      </draw:frame>
      <presentation:notes style:page-layout-name="pageLayout2" draw:style-name="a144">
        <draw:frame draw:id="id12" presentation:style-name="a117" draw:name="Header Placeholder 1" svg:x="0in" svg:y="0in" svg:width="3.25in" svg:height="0.50174in" presentation:class="header" presentation:placeholder="false">
          <draw:text-box>
            <text:p text:style-name="a116" text:class-names="" text:cond-style-name=""><text:span text:style-name="a115" text:class-names=""/></text:p>
          </draw:text-box>
          <svg:title/>
          <svg:desc/>
        </draw:frame>
        <draw:frame draw:id="id13" presentation:style-name="a121" draw:name="Date Placeholder 2" svg:x="4.24826in" svg:y="0in" svg:width="3.25in" svg:height="0.50174in" presentation:class="date-time" presentation:placeholder="false">
          <draw:text-box>
            <text:p text:style-name="a120" text:class-names="" text:cond-style-name=""><text:span text:style-name="a118" text:class-names=""><text:date text:fixed="false" style:data-style-name="a119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122" draw:name="Slide Image Placeholder 3">
          <svg:title/>
          <svg:desc/>
        </draw:page-thumbnail>
        <draw:frame draw:id="id15" presentation:style-name="a137" draw:name="Notes Placeholder 4" svg:x="0.75in" svg:y="4.8125in" svg:width="6in" svg:height="3.9375in" presentation:class="notes" presentation:placeholder="false">
          <draw:text-box>
            <text:p text:style-name="a124" text:class-names="" text:cond-style-name=""><text:span text:style-name="a123" text:class-names="">Click to edit Master text styles</text:span></text:p>
            <text:list text:style-name="a127">
              <text:list-item>
                <text:list text:style-name="a127">
                  <text:list-item>
                    <text:p text:style-name="a126" text:class-names="" text:cond-style-name=""><text:span text:style-name="a125" text:class-names="">Second level</text:span></text:p>
                  </text:list-item>
                </text:list>
              </text:list-item>
            </text:list>
            <text:list text:style-name="a130">
              <text:list-item>
                <text:list text:style-name="a130">
                  <text:list-item>
                    <text:list text:style-name="a130">
                      <text:list-item>
                        <text:p text:style-name="a129" text:class-names="" text:cond-style-name=""><text:span text:style-name="a128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33">
              <text:list-item>
                <text:list text:style-name="a133">
                  <text:list-item>
                    <text:list text:style-name="a133">
                      <text:list-item>
                        <text:list text:style-name="a133">
                          <text:list-item>
                            <text:p text:style-name="a132" text:class-names="" text:cond-style-name=""><text:span text:style-name="a131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6">
              <text:list-item>
                <text:list text:style-name="a136">
                  <text:list-item>
                    <text:list text:style-name="a136">
                      <text:list-item>
                        <text:list text:style-name="a136">
                          <text:list-item>
                            <text:list text:style-name="a136">
                              <text:list-item>
                                <text:p text:style-name="a135" text:class-names="" text:cond-style-name=""><text:span text:style-name="a134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140" draw:name="Footer Placeholder 5" svg:x="0in" svg:y="9.49826in" svg:width="3.25in" svg:height="0.50174in" presentation:class="footer" presentation:placeholder="false">
          <draw:text-box>
            <text:p text:style-name="a139" text:class-names="" text:cond-style-name=""><text:span text:style-name="a138" text:class-names=""/></text:p>
          </draw:text-box>
          <svg:title/>
          <svg:desc/>
        </draw:frame>
        <draw:frame draw:id="id17" presentation:style-name="a143" draw:name="Slide Number Placeholder 6" svg:x="4.24826in" svg:y="9.49826in" svg:width="3.25in" svg:height="0.50174in" presentation:class="page-number" presentation:placeholder="false">
          <draw:text-box>
            <text:p text:style-name="a142" text:class-names="" text:cond-style-name=""><text:span text:style-name="a14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Title-and-Content" style:page-layout-name="pageLayout1" draw:style-name="a146">
      <draw:g draw:name="Group 6" draw:id="id30">
        <svg:title/>
        <svg:desc/>
        <draw:custom-shape svg:x="0.5in" svg:y="0in" svg:width="1.22743in" svg:height="5.82813in" draw:id="id36" draw:layer="Master1-bg" draw:style-name="a178" draw:name="Freeform 6">
          <svg:title/>
          <svg:desc/>
          <text:p text:style-name="a177" text:class-names="" text:cond-style-name=""><text:span text:style-name="a176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37" draw:layer="Master1-bg" draw:style-name="a181" draw:name="Freeform 7">
          <svg:title/>
          <svg:desc/>
          <text:p text:style-name="a180" text:class-names="" text:cond-style-name=""><text:span text:style-name="a179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38" draw:layer="Master1-bg" draw:style-name="a184" draw:name="Freeform 8">
          <svg:title/>
          <svg:desc/>
          <text:p text:style-name="a183" text:class-names="" text:cond-style-name=""><text:span text:style-name="a182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39" draw:layer="Master1-bg" draw:style-name="a187" draw:name="Freeform 9">
          <svg:title/>
          <svg:desc/>
          <text:p text:style-name="a186" text:class-names="" text:cond-style-name=""><text:span text:style-name="a185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40" draw:layer="Master1-bg" draw:style-name="a190" draw:name="Freeform 10">
          <svg:title/>
          <svg:desc/>
          <text:p text:style-name="a189" text:class-names="" text:cond-style-name=""><text:span text:style-name="a188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41" draw:layer="Master1-bg" draw:style-name="a193" draw:name="Freeform 11">
          <svg:title/>
          <svg:desc/>
          <text:p text:style-name="a192" text:class-names="" text:cond-style-name=""><text:span text:style-name="a191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31" presentation:style-name="a149" draw:name="Title 1" svg:x="1.62326in" svg:y="0.75in" svg:width="10.9566in" svg:height="1.91667in" presentation:class="title" presentation:placeholder="false">
        <draw:text-box>
          <text:p text:style-name="a148" text:class-names="" text:cond-style-name=""><text:span text:style-name="a147" text:class-names="">Click to edit Master title style</text:span></text:p>
        </draw:text-box>
        <svg:title/>
        <svg:desc/>
      </draw:frame>
      <draw:frame draw:id="id32" presentation:style-name="a165" draw:name="Content Placeholder 2" svg:x="1.62326in" svg:y="2.91667in" svg:width="10.9566in" svg:height="3.41667in" presentation:class="object" presentation:placeholder="false">
        <draw:text-box>
          <text:list text:style-name="a152">
            <text:list-item>
              <text:p text:style-name="a151" text:class-names="" text:cond-style-name=""><text:span text:style-name="a150" text:class-names="">Click to edit Master text styles</text:span></text:p>
            </text:list-item>
          </text:list>
          <text:list text:style-name="a155">
            <text:list-item>
              <text:list text:style-name="a155">
                <text:list-item>
                  <text:p text:style-name="a154" text:class-names="" text:cond-style-name=""><text:span text:style-name="a153" text:class-names="">Second level</text:span></text:p>
                </text:list-item>
              </text:list>
            </text:list-item>
          </text:list>
          <text:list text:style-name="a158">
            <text:list-item>
              <text:list text:style-name="a158">
                <text:list-item>
                  <text:list text:style-name="a158">
                    <text:list-item>
                      <text:p text:style-name="a157" text:class-names="" text:cond-style-name=""><text:span text:style-name="a156" text:class-names="">Third level</text:span></text:p>
                    </text:list-item>
                  </text:list>
                </text:list-item>
              </text:list>
            </text:list-item>
          </text:list>
          <text:list text:style-name="a161">
            <text:list-item>
              <text:list text:style-name="a161">
                <text:list-item>
                  <text:list text:style-name="a161">
                    <text:list-item>
                      <text:list text:style-name="a161">
                        <text:list-item>
                          <text:p text:style-name="a160" text:class-names="" text:cond-style-name=""><text:span text:style-name="a159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64">
            <text:list-item>
              <text:list text:style-name="a164">
                <text:list-item>
                  <text:list text:style-name="a164">
                    <text:list-item>
                      <text:list text:style-name="a164">
                        <text:list-item>
                          <text:list text:style-name="a164">
                            <text:list-item>
                              <text:p text:style-name="a163" text:class-names="" text:cond-style-name=""><text:span text:style-name="a162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3" presentation:style-name="a169" draw:name="Date Placeholder 3" svg:x="10.64376in" svg:y="6.43403in" svg:width="1.25in" svg:height="0.39931in" presentation:class="date-time" presentation:placeholder="false">
        <draw:text-box>
          <text:p text:style-name="a168" text:class-names="" text:cond-style-name=""><text:span text:style-name="a166" text:class-names=""><text:date text:fixed="false" style:data-style-name="a167">2/5/2026</text:date></text:span></text:p>
        </draw:text-box>
        <svg:title/>
        <svg:desc/>
      </draw:frame>
      <draw:frame draw:id="id34" presentation:style-name="a172" draw:name="Footer Placeholder 4" svg:x="2.81308in" svg:y="6.43403in" svg:width="7.74735in" svg:height="0.39931in" presentation:class="footer" presentation:placeholder="false">
        <draw:text-box>
          <text:p text:style-name="a171" text:class-names="" text:cond-style-name=""><text:span text:style-name="a170" text:class-names=""/></text:p>
        </draw:text-box>
        <svg:title/>
        <svg:desc/>
      </draw:frame>
      <draw:frame draw:id="id35" presentation:style-name="a175" draw:name="Slide Number Placeholder 5" svg:x="11.9771in" svg:y="6.41637in" svg:width="0.60276in" svg:height="0.39931in" presentation:class="page-number" presentation:placeholder="false">
        <draw:text-box>
          <text:p text:style-name="a174" text:class-names="" text:cond-style-name=""><text:span text:style-name="a173" text:class-names=""><text:page-number style:num-format="1" text:fixed="false"/></text:span></text:p>
        </draw:text-box>
        <svg:title/>
        <svg:desc/>
      </draw:frame>
      <presentation:notes style:page-layout-name="pageLayout2" draw:style-name="a223">
        <draw:frame draw:id="id12" presentation:style-name="a196" draw:name="Header Placeholder 1" svg:x="0in" svg:y="0in" svg:width="3.25in" svg:height="0.50174in" presentation:class="header" presentation:placeholder="false">
          <draw:text-box>
            <text:p text:style-name="a195" text:class-names="" text:cond-style-name=""><text:span text:style-name="a194" text:class-names=""/></text:p>
          </draw:text-box>
          <svg:title/>
          <svg:desc/>
        </draw:frame>
        <draw:frame draw:id="id13" presentation:style-name="a200" draw:name="Date Placeholder 2" svg:x="4.24826in" svg:y="0in" svg:width="3.25in" svg:height="0.50174in" presentation:class="date-time" presentation:placeholder="false">
          <draw:text-box>
            <text:p text:style-name="a199" text:class-names="" text:cond-style-name=""><text:span text:style-name="a197" text:class-names=""><text:date text:fixed="false" style:data-style-name="a198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201" draw:name="Slide Image Placeholder 3">
          <svg:title/>
          <svg:desc/>
        </draw:page-thumbnail>
        <draw:frame draw:id="id15" presentation:style-name="a216" draw:name="Notes Placeholder 4" svg:x="0.75in" svg:y="4.8125in" svg:width="6in" svg:height="3.9375in" presentation:class="notes" presentation:placeholder="false">
          <draw:text-box>
            <text:p text:style-name="a203" text:class-names="" text:cond-style-name=""><text:span text:style-name="a202" text:class-names="">Click to edit Master text styles</text:span></text:p>
            <text:list text:style-name="a206">
              <text:list-item>
                <text:list text:style-name="a206">
                  <text:list-item>
                    <text:p text:style-name="a205" text:class-names="" text:cond-style-name=""><text:span text:style-name="a204" text:class-names="">Second level</text:span></text:p>
                  </text:list-item>
                </text:list>
              </text:list-item>
            </text:list>
            <text:list text:style-name="a209">
              <text:list-item>
                <text:list text:style-name="a209">
                  <text:list-item>
                    <text:list text:style-name="a209">
                      <text:list-item>
                        <text:p text:style-name="a208" text:class-names="" text:cond-style-name=""><text:span text:style-name="a207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212">
              <text:list-item>
                <text:list text:style-name="a212">
                  <text:list-item>
                    <text:list text:style-name="a212">
                      <text:list-item>
                        <text:list text:style-name="a212">
                          <text:list-item>
                            <text:p text:style-name="a211" text:class-names="" text:cond-style-name=""><text:span text:style-name="a210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15">
              <text:list-item>
                <text:list text:style-name="a215">
                  <text:list-item>
                    <text:list text:style-name="a215">
                      <text:list-item>
                        <text:list text:style-name="a215">
                          <text:list-item>
                            <text:list text:style-name="a215">
                              <text:list-item>
                                <text:p text:style-name="a214" text:class-names="" text:cond-style-name=""><text:span text:style-name="a213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219" draw:name="Footer Placeholder 5" svg:x="0in" svg:y="9.49826in" svg:width="3.25in" svg:height="0.50174in" presentation:class="footer" presentation:placeholder="false">
          <draw:text-box>
            <text:p text:style-name="a218" text:class-names="" text:cond-style-name=""><text:span text:style-name="a217" text:class-names=""/></text:p>
          </draw:text-box>
          <svg:title/>
          <svg:desc/>
        </draw:frame>
        <draw:frame draw:id="id17" presentation:style-name="a222" draw:name="Slide Number Placeholder 6" svg:x="4.24826in" svg:y="9.49826in" svg:width="3.25in" svg:height="0.50174in" presentation:class="page-number" presentation:placeholder="false">
          <draw:text-box>
            <text:p text:style-name="a221" text:class-names="" text:cond-style-name=""><text:span text:style-name="a22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Section-Header" style:page-layout-name="pageLayout1" draw:style-name="a225">
      <draw:g draw:name="Group 6" draw:id="id42">
        <svg:title/>
        <svg:desc/>
        <draw:custom-shape svg:x="0.5in" svg:y="0in" svg:width="1.22743in" svg:height="5.82813in" draw:id="id48" draw:layer="Master1-bg" draw:style-name="a245" draw:name="Freeform 6">
          <svg:title/>
          <svg:desc/>
          <text:p text:style-name="a244" text:class-names="" text:cond-style-name=""><text:span text:style-name="a243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49" draw:layer="Master1-bg" draw:style-name="a248" draw:name="Freeform 7">
          <svg:title/>
          <svg:desc/>
          <text:p text:style-name="a247" text:class-names="" text:cond-style-name=""><text:span text:style-name="a246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50" draw:layer="Master1-bg" draw:style-name="a251" draw:name="Freeform 8">
          <svg:title/>
          <svg:desc/>
          <text:p text:style-name="a250" text:class-names="" text:cond-style-name=""><text:span text:style-name="a249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51" draw:layer="Master1-bg" draw:style-name="a254" draw:name="Freeform 9">
          <svg:title/>
          <svg:desc/>
          <text:p text:style-name="a253" text:class-names="" text:cond-style-name=""><text:span text:style-name="a252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52" draw:layer="Master1-bg" draw:style-name="a257" draw:name="Freeform 10">
          <svg:title/>
          <svg:desc/>
          <text:p text:style-name="a256" text:class-names="" text:cond-style-name=""><text:span text:style-name="a255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53" draw:layer="Master1-bg" draw:style-name="a260" draw:name="Freeform 11">
          <svg:title/>
          <svg:desc/>
          <text:p text:style-name="a259" text:class-names="" text:cond-style-name=""><text:span text:style-name="a258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43" presentation:style-name="a228" draw:name="Title 1" svg:x="2.81308in" svg:y="2.91667in" svg:width="9.76678in" svg:height="2.30794in" presentation:class="title" presentation:placeholder="false">
        <draw:text-box>
          <text:p text:style-name="a227" text:class-names="" text:cond-style-name=""><text:span text:style-name="a226" text:class-names="">Click to edit Master title style</text:span></text:p>
        </draw:text-box>
        <svg:title/>
        <svg:desc/>
      </draw:frame>
      <draw:frame draw:id="id44" presentation:style-name="a232" draw:name="Text Placeholder 2" svg:x="2.81308in" svg:y="5.22461in" svg:width="9.76678in" svg:height="0.94094in" presentation:class="outline" presentation:placeholder="false">
        <draw:text-box>
          <text:list text:style-name="a231">
            <text:list-item>
              <text:p text:style-name="a230" text:class-names="" text:cond-style-name=""><text:span text:style-name="a229" text:class-names="">Click to edit Master text styles</text:span></text:p>
            </text:list-item>
          </text:list>
        </draw:text-box>
        <svg:title/>
        <svg:desc/>
      </draw:frame>
      <draw:frame draw:id="id45" presentation:style-name="a236" draw:name="Date Placeholder 3" svg:x="10.64376in" svg:y="6.43403in" svg:width="1.25in" svg:height="0.39931in" presentation:class="date-time" presentation:placeholder="false">
        <draw:text-box>
          <text:p text:style-name="a235" text:class-names="" text:cond-style-name=""><text:span text:style-name="a233" text:class-names=""><text:date text:fixed="false" style:data-style-name="a234">2/5/2026</text:date></text:span></text:p>
        </draw:text-box>
        <svg:title/>
        <svg:desc/>
      </draw:frame>
      <draw:frame draw:id="id46" presentation:style-name="a239" draw:name="Footer Placeholder 4" svg:x="2.81308in" svg:y="6.43403in" svg:width="7.74735in" svg:height="0.39931in" presentation:class="footer" presentation:placeholder="false">
        <draw:text-box>
          <text:p text:style-name="a238" text:class-names="" text:cond-style-name=""><text:span text:style-name="a237" text:class-names=""/></text:p>
        </draw:text-box>
        <svg:title/>
        <svg:desc/>
      </draw:frame>
      <draw:frame draw:id="id47" presentation:style-name="a242" draw:name="Slide Number Placeholder 5" svg:x="11.9771in" svg:y="6.43403in" svg:width="0.60276in" svg:height="0.39931in" presentation:class="page-number" presentation:placeholder="false">
        <draw:text-box>
          <text:p text:style-name="a241" text:class-names="" text:cond-style-name=""><text:span text:style-name="a240" text:class-names=""><text:page-number style:num-format="1" text:fixed="false"/></text:span></text:p>
        </draw:text-box>
        <svg:title/>
        <svg:desc/>
      </draw:frame>
      <presentation:notes style:page-layout-name="pageLayout2" draw:style-name="a290">
        <draw:frame draw:id="id12" presentation:style-name="a263" draw:name="Header Placeholder 1" svg:x="0in" svg:y="0in" svg:width="3.25in" svg:height="0.50174in" presentation:class="header" presentation:placeholder="false">
          <draw:text-box>
            <text:p text:style-name="a262" text:class-names="" text:cond-style-name=""><text:span text:style-name="a261" text:class-names=""/></text:p>
          </draw:text-box>
          <svg:title/>
          <svg:desc/>
        </draw:frame>
        <draw:frame draw:id="id13" presentation:style-name="a267" draw:name="Date Placeholder 2" svg:x="4.24826in" svg:y="0in" svg:width="3.25in" svg:height="0.50174in" presentation:class="date-time" presentation:placeholder="false">
          <draw:text-box>
            <text:p text:style-name="a266" text:class-names="" text:cond-style-name=""><text:span text:style-name="a264" text:class-names=""><text:date text:fixed="false" style:data-style-name="a265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268" draw:name="Slide Image Placeholder 3">
          <svg:title/>
          <svg:desc/>
        </draw:page-thumbnail>
        <draw:frame draw:id="id15" presentation:style-name="a283" draw:name="Notes Placeholder 4" svg:x="0.75in" svg:y="4.8125in" svg:width="6in" svg:height="3.9375in" presentation:class="notes" presentation:placeholder="false">
          <draw:text-box>
            <text:p text:style-name="a270" text:class-names="" text:cond-style-name=""><text:span text:style-name="a269" text:class-names="">Click to edit Master text styles</text:span></text:p>
            <text:list text:style-name="a273">
              <text:list-item>
                <text:list text:style-name="a273">
                  <text:list-item>
                    <text:p text:style-name="a272" text:class-names="" text:cond-style-name=""><text:span text:style-name="a271" text:class-names="">Second level</text:span></text:p>
                  </text:list-item>
                </text:list>
              </text:list-item>
            </text:list>
            <text:list text:style-name="a276">
              <text:list-item>
                <text:list text:style-name="a276">
                  <text:list-item>
                    <text:list text:style-name="a276">
                      <text:list-item>
                        <text:p text:style-name="a275" text:class-names="" text:cond-style-name=""><text:span text:style-name="a274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279">
              <text:list-item>
                <text:list text:style-name="a279">
                  <text:list-item>
                    <text:list text:style-name="a279">
                      <text:list-item>
                        <text:list text:style-name="a279">
                          <text:list-item>
                            <text:p text:style-name="a278" text:class-names="" text:cond-style-name=""><text:span text:style-name="a277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82">
              <text:list-item>
                <text:list text:style-name="a282">
                  <text:list-item>
                    <text:list text:style-name="a282">
                      <text:list-item>
                        <text:list text:style-name="a282">
                          <text:list-item>
                            <text:list text:style-name="a282">
                              <text:list-item>
                                <text:p text:style-name="a281" text:class-names="" text:cond-style-name=""><text:span text:style-name="a280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286" draw:name="Footer Placeholder 5" svg:x="0in" svg:y="9.49826in" svg:width="3.25in" svg:height="0.50174in" presentation:class="footer" presentation:placeholder="false">
          <draw:text-box>
            <text:p text:style-name="a285" text:class-names="" text:cond-style-name=""><text:span text:style-name="a284" text:class-names=""/></text:p>
          </draw:text-box>
          <svg:title/>
          <svg:desc/>
        </draw:frame>
        <draw:frame draw:id="id17" presentation:style-name="a289" draw:name="Slide Number Placeholder 6" svg:x="4.24826in" svg:y="9.49826in" svg:width="3.25in" svg:height="0.50174in" presentation:class="page-number" presentation:placeholder="false">
          <draw:text-box>
            <text:p text:style-name="a288" text:class-names="" text:cond-style-name=""><text:span text:style-name="a28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Two-Content" style:page-layout-name="pageLayout1" draw:style-name="a292">
      <draw:g draw:name="Group 6" draw:id="id54">
        <svg:title/>
        <svg:desc/>
        <draw:custom-shape svg:x="0.5in" svg:y="0in" svg:width="1.22743in" svg:height="5.82813in" draw:id="id61" draw:layer="Master1-bg" draw:style-name="a340" draw:name="Freeform 6">
          <svg:title/>
          <svg:desc/>
          <text:p text:style-name="a339" text:class-names="" text:cond-style-name=""><text:span text:style-name="a338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62" draw:layer="Master1-bg" draw:style-name="a343" draw:name="Freeform 7">
          <svg:title/>
          <svg:desc/>
          <text:p text:style-name="a342" text:class-names="" text:cond-style-name=""><text:span text:style-name="a341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63" draw:layer="Master1-bg" draw:style-name="a346" draw:name="Freeform 8">
          <svg:title/>
          <svg:desc/>
          <text:p text:style-name="a345" text:class-names="" text:cond-style-name=""><text:span text:style-name="a344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64" draw:layer="Master1-bg" draw:style-name="a349" draw:name="Freeform 9">
          <svg:title/>
          <svg:desc/>
          <text:p text:style-name="a348" text:class-names="" text:cond-style-name=""><text:span text:style-name="a347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65" draw:layer="Master1-bg" draw:style-name="a352" draw:name="Freeform 10">
          <svg:title/>
          <svg:desc/>
          <text:p text:style-name="a351" text:class-names="" text:cond-style-name=""><text:span text:style-name="a350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66" draw:layer="Master1-bg" draw:style-name="a355" draw:name="Freeform 11">
          <svg:title/>
          <svg:desc/>
          <text:p text:style-name="a354" text:class-names="" text:cond-style-name=""><text:span text:style-name="a353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55" presentation:style-name="a295" draw:name="Title 1" svg:x="1.62326in" svg:y="0.75in" svg:width="10.9566in" svg:height="1.91667in" presentation:class="title" presentation:placeholder="false">
        <draw:text-box>
          <text:p text:style-name="a294" text:class-names="" text:cond-style-name=""><text:span text:style-name="a293" text:class-names="">Click to edit Master title style</text:span></text:p>
        </draw:text-box>
        <svg:title/>
        <svg:desc/>
      </draw:frame>
      <draw:frame draw:id="id56" presentation:style-name="a311" draw:name="Content Placeholder 2" svg:x="1.62326in" svg:y="2.91667in" svg:width="5.3533in" svg:height="3.41667in" presentation:class="object" presentation:placeholder="false">
        <draw:text-box>
          <text:list text:style-name="a298">
            <text:list-item>
              <text:p text:style-name="a297" text:class-names="" text:cond-style-name=""><text:span text:style-name="a296" text:class-names="">Click to edit Master text styles</text:span></text:p>
            </text:list-item>
          </text:list>
          <text:list text:style-name="a301">
            <text:list-item>
              <text:list text:style-name="a301">
                <text:list-item>
                  <text:p text:style-name="a300" text:class-names="" text:cond-style-name=""><text:span text:style-name="a299" text:class-names="">Second level</text:span></text:p>
                </text:list-item>
              </text:list>
            </text:list-item>
          </text:list>
          <text:list text:style-name="a304">
            <text:list-item>
              <text:list text:style-name="a304">
                <text:list-item>
                  <text:list text:style-name="a304">
                    <text:list-item>
                      <text:p text:style-name="a303" text:class-names="" text:cond-style-name=""><text:span text:style-name="a302" text:class-names="">Third level</text:span></text:p>
                    </text:list-item>
                  </text:list>
                </text:list-item>
              </text:list>
            </text:list-item>
          </text:list>
          <text:list text:style-name="a307">
            <text:list-item>
              <text:list text:style-name="a307">
                <text:list-item>
                  <text:list text:style-name="a307">
                    <text:list-item>
                      <text:list text:style-name="a307">
                        <text:list-item>
                          <text:p text:style-name="a306" text:class-names="" text:cond-style-name=""><text:span text:style-name="a305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0">
            <text:list-item>
              <text:list text:style-name="a310">
                <text:list-item>
                  <text:list text:style-name="a310">
                    <text:list-item>
                      <text:list text:style-name="a310">
                        <text:list-item>
                          <text:list text:style-name="a310">
                            <text:list-item>
                              <text:p text:style-name="a309" text:class-names="" text:cond-style-name=""><text:span text:style-name="a308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7" presentation:style-name="a327" draw:name="Content Placeholder 3" svg:x="7.22656in" svg:y="2.91667in" svg:width="5.3533in" svg:height="3.41667in" presentation:class="object" presentation:placeholder="false">
        <draw:text-box>
          <text:list text:style-name="a314">
            <text:list-item>
              <text:p text:style-name="a313" text:class-names="" text:cond-style-name=""><text:span text:style-name="a312" text:class-names="">Click to edit Master text styles</text:span></text:p>
            </text:list-item>
          </text:list>
          <text:list text:style-name="a317">
            <text:list-item>
              <text:list text:style-name="a317">
                <text:list-item>
                  <text:p text:style-name="a316" text:class-names="" text:cond-style-name=""><text:span text:style-name="a315" text:class-names="">Second level</text:span></text:p>
                </text:list-item>
              </text:list>
            </text:list-item>
          </text:list>
          <text:list text:style-name="a320">
            <text:list-item>
              <text:list text:style-name="a320">
                <text:list-item>
                  <text:list text:style-name="a320">
                    <text:list-item>
                      <text:p text:style-name="a319" text:class-names="" text:cond-style-name=""><text:span text:style-name="a318" text:class-names="">Third level</text:span></text:p>
                    </text:list-item>
                  </text:list>
                </text:list-item>
              </text:list>
            </text:list-item>
          </text:list>
          <text:list text:style-name="a323">
            <text:list-item>
              <text:list text:style-name="a323">
                <text:list-item>
                  <text:list text:style-name="a323">
                    <text:list-item>
                      <text:list text:style-name="a323">
                        <text:list-item>
                          <text:p text:style-name="a322" text:class-names="" text:cond-style-name=""><text:span text:style-name="a321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26">
            <text:list-item>
              <text:list text:style-name="a326">
                <text:list-item>
                  <text:list text:style-name="a326">
                    <text:list-item>
                      <text:list text:style-name="a326">
                        <text:list-item>
                          <text:list text:style-name="a326">
                            <text:list-item>
                              <text:p text:style-name="a325" text:class-names="" text:cond-style-name=""><text:span text:style-name="a324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8" presentation:style-name="a331" draw:name="Date Placeholder 4" svg:x="10.64376in" svg:y="6.43403in" svg:width="1.25in" svg:height="0.39931in" presentation:class="date-time" presentation:placeholder="false">
        <draw:text-box>
          <text:p text:style-name="a330" text:class-names="" text:cond-style-name=""><text:span text:style-name="a328" text:class-names=""><text:date text:fixed="false" style:data-style-name="a329">2/5/2026</text:date></text:span></text:p>
        </draw:text-box>
        <svg:title/>
        <svg:desc/>
      </draw:frame>
      <draw:frame draw:id="id59" presentation:style-name="a334" draw:name="Footer Placeholder 5" svg:x="2.81308in" svg:y="6.43403in" svg:width="7.74735in" svg:height="0.39931in" presentation:class="footer" presentation:placeholder="false">
        <draw:text-box>
          <text:p text:style-name="a333" text:class-names="" text:cond-style-name=""><text:span text:style-name="a332" text:class-names=""/></text:p>
        </draw:text-box>
        <svg:title/>
        <svg:desc/>
      </draw:frame>
      <draw:frame draw:id="id60" presentation:style-name="a337" draw:name="Slide Number Placeholder 6" svg:x="11.9771in" svg:y="6.43403in" svg:width="0.60276in" svg:height="0.39931in" presentation:class="page-number" presentation:placeholder="false">
        <draw:text-box>
          <text:p text:style-name="a336" text:class-names="" text:cond-style-name=""><text:span text:style-name="a335" text:class-names=""><text:page-number style:num-format="1" text:fixed="false"/></text:span></text:p>
        </draw:text-box>
        <svg:title/>
        <svg:desc/>
      </draw:frame>
      <presentation:notes style:page-layout-name="pageLayout2" draw:style-name="a385">
        <draw:frame draw:id="id12" presentation:style-name="a358" draw:name="Header Placeholder 1" svg:x="0in" svg:y="0in" svg:width="3.25in" svg:height="0.50174in" presentation:class="header" presentation:placeholder="false">
          <draw:text-box>
            <text:p text:style-name="a357" text:class-names="" text:cond-style-name=""><text:span text:style-name="a356" text:class-names=""/></text:p>
          </draw:text-box>
          <svg:title/>
          <svg:desc/>
        </draw:frame>
        <draw:frame draw:id="id13" presentation:style-name="a362" draw:name="Date Placeholder 2" svg:x="4.24826in" svg:y="0in" svg:width="3.25in" svg:height="0.50174in" presentation:class="date-time" presentation:placeholder="false">
          <draw:text-box>
            <text:p text:style-name="a361" text:class-names="" text:cond-style-name=""><text:span text:style-name="a359" text:class-names=""><text:date text:fixed="false" style:data-style-name="a360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363" draw:name="Slide Image Placeholder 3">
          <svg:title/>
          <svg:desc/>
        </draw:page-thumbnail>
        <draw:frame draw:id="id15" presentation:style-name="a378" draw:name="Notes Placeholder 4" svg:x="0.75in" svg:y="4.8125in" svg:width="6in" svg:height="3.9375in" presentation:class="notes" presentation:placeholder="false">
          <draw:text-box>
            <text:p text:style-name="a365" text:class-names="" text:cond-style-name=""><text:span text:style-name="a364" text:class-names="">Click to edit Master text styles</text:span></text:p>
            <text:list text:style-name="a368">
              <text:list-item>
                <text:list text:style-name="a368">
                  <text:list-item>
                    <text:p text:style-name="a367" text:class-names="" text:cond-style-name=""><text:span text:style-name="a366" text:class-names="">Second level</text:span></text:p>
                  </text:list-item>
                </text:list>
              </text:list-item>
            </text:list>
            <text:list text:style-name="a371">
              <text:list-item>
                <text:list text:style-name="a371">
                  <text:list-item>
                    <text:list text:style-name="a371">
                      <text:list-item>
                        <text:p text:style-name="a370" text:class-names="" text:cond-style-name=""><text:span text:style-name="a369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374">
              <text:list-item>
                <text:list text:style-name="a374">
                  <text:list-item>
                    <text:list text:style-name="a374">
                      <text:list-item>
                        <text:list text:style-name="a374">
                          <text:list-item>
                            <text:p text:style-name="a373" text:class-names="" text:cond-style-name=""><text:span text:style-name="a372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77">
              <text:list-item>
                <text:list text:style-name="a377">
                  <text:list-item>
                    <text:list text:style-name="a377">
                      <text:list-item>
                        <text:list text:style-name="a377">
                          <text:list-item>
                            <text:list text:style-name="a377">
                              <text:list-item>
                                <text:p text:style-name="a376" text:class-names="" text:cond-style-name=""><text:span text:style-name="a375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381" draw:name="Footer Placeholder 5" svg:x="0in" svg:y="9.49826in" svg:width="3.25in" svg:height="0.50174in" presentation:class="footer" presentation:placeholder="false">
          <draw:text-box>
            <text:p text:style-name="a380" text:class-names="" text:cond-style-name=""><text:span text:style-name="a379" text:class-names=""/></text:p>
          </draw:text-box>
          <svg:title/>
          <svg:desc/>
        </draw:frame>
        <draw:frame draw:id="id17" presentation:style-name="a384" draw:name="Slide Number Placeholder 6" svg:x="4.24826in" svg:y="9.49826in" svg:width="3.25in" svg:height="0.50174in" presentation:class="page-number" presentation:placeholder="false">
          <draw:text-box>
            <text:p text:style-name="a383" text:class-names="" text:cond-style-name=""><text:span text:style-name="a38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Comparison" style:page-layout-name="pageLayout1" draw:style-name="a387">
      <draw:g draw:name="Group 6" draw:id="id67">
        <svg:title/>
        <svg:desc/>
        <draw:custom-shape svg:x="0.5in" svg:y="0in" svg:width="1.22743in" svg:height="5.82813in" draw:id="id76" draw:layer="Master1-bg" draw:style-name="a443" draw:name="Freeform 6">
          <svg:title/>
          <svg:desc/>
          <text:p text:style-name="a442" text:class-names="" text:cond-style-name=""><text:span text:style-name="a441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77" draw:layer="Master1-bg" draw:style-name="a446" draw:name="Freeform 7">
          <svg:title/>
          <svg:desc/>
          <text:p text:style-name="a445" text:class-names="" text:cond-style-name=""><text:span text:style-name="a444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78" draw:layer="Master1-bg" draw:style-name="a449" draw:name="Freeform 8">
          <svg:title/>
          <svg:desc/>
          <text:p text:style-name="a448" text:class-names="" text:cond-style-name=""><text:span text:style-name="a447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79" draw:layer="Master1-bg" draw:style-name="a452" draw:name="Freeform 9">
          <svg:title/>
          <svg:desc/>
          <text:p text:style-name="a451" text:class-names="" text:cond-style-name=""><text:span text:style-name="a450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80" draw:layer="Master1-bg" draw:style-name="a455" draw:name="Freeform 10">
          <svg:title/>
          <svg:desc/>
          <text:p text:style-name="a454" text:class-names="" text:cond-style-name=""><text:span text:style-name="a453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81" draw:layer="Master1-bg" draw:style-name="a458" draw:name="Freeform 11">
          <svg:title/>
          <svg:desc/>
          <text:p text:style-name="a457" text:class-names="" text:cond-style-name=""><text:span text:style-name="a456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68" presentation:style-name="a390" draw:name="Title 1" svg:x="1.62326in" svg:y="0.75in" svg:width="10.9566in" svg:height="1.91667in" presentation:class="title" presentation:placeholder="false">
        <draw:text-box>
          <text:p text:style-name="a389" text:class-names="" text:cond-style-name=""><text:span text:style-name="a388" text:class-names="">Click to edit Master title style</text:span></text:p>
        </draw:text-box>
        <svg:title/>
        <svg:desc/>
      </draw:frame>
      <draw:frame draw:id="id69" presentation:style-name="a394" draw:name="Text Placeholder 2" svg:x="1.93808in" svg:y="2.90741in" svg:width="5.03848in" svg:height="0.63021in" presentation:class="outline" presentation:placeholder="false">
        <draw:text-box>
          <text:list text:style-name="a393">
            <text:list-item>
              <text:p text:style-name="a392" text:class-names="" text:cond-style-name=""><text:span text:style-name="a391" text:class-names="">Click to edit Master text styles</text:span></text:p>
            </text:list-item>
          </text:list>
        </draw:text-box>
        <svg:title/>
        <svg:desc/>
      </draw:frame>
      <draw:frame draw:id="id70" presentation:style-name="a410" draw:name="Content Placeholder 3" svg:x="1.62326in" svg:y="3.64757in" svg:width="5.3533in" svg:height="2.68576in" presentation:class="object" presentation:placeholder="false">
        <draw:text-box>
          <text:list text:style-name="a397">
            <text:list-item>
              <text:p text:style-name="a396" text:class-names="" text:cond-style-name=""><text:span text:style-name="a395" text:class-names="">Click to edit Master text styles</text:span></text:p>
            </text:list-item>
          </text:list>
          <text:list text:style-name="a400">
            <text:list-item>
              <text:list text:style-name="a400">
                <text:list-item>
                  <text:p text:style-name="a399" text:class-names="" text:cond-style-name=""><text:span text:style-name="a398" text:class-names="">Second level</text:span></text:p>
                </text:list-item>
              </text:list>
            </text:list-item>
          </text:list>
          <text:list text:style-name="a403">
            <text:list-item>
              <text:list text:style-name="a403">
                <text:list-item>
                  <text:list text:style-name="a403">
                    <text:list-item>
                      <text:p text:style-name="a402" text:class-names="" text:cond-style-name=""><text:span text:style-name="a401" text:class-names="">Third level</text:span></text:p>
                    </text:list-item>
                  </text:list>
                </text:list-item>
              </text:list>
            </text:list-item>
          </text:list>
          <text:list text:style-name="a406">
            <text:list-item>
              <text:list text:style-name="a406">
                <text:list-item>
                  <text:list text:style-name="a406">
                    <text:list-item>
                      <text:list text:style-name="a406">
                        <text:list-item>
                          <text:p text:style-name="a405" text:class-names="" text:cond-style-name=""><text:span text:style-name="a40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09">
            <text:list-item>
              <text:list text:style-name="a409">
                <text:list-item>
                  <text:list text:style-name="a409">
                    <text:list-item>
                      <text:list text:style-name="a409">
                        <text:list-item>
                          <text:list text:style-name="a409">
                            <text:list-item>
                              <text:p text:style-name="a408" text:class-names="" text:cond-style-name=""><text:span text:style-name="a407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1" presentation:style-name="a414" draw:name="Text Placeholder 4" svg:x="7.52459in" svg:y="2.91667in" svg:width="5.05527in" svg:height="0.63021in" presentation:class="outline" presentation:placeholder="false">
        <draw:text-box>
          <text:list text:style-name="a413">
            <text:list-item>
              <text:p text:style-name="a412" text:class-names="" text:cond-style-name=""><text:span text:style-name="a411" text:class-names="">Click to edit Master text styles</text:span></text:p>
            </text:list-item>
          </text:list>
        </draw:text-box>
        <svg:title/>
        <svg:desc/>
      </draw:frame>
      <draw:frame draw:id="id72" presentation:style-name="a430" draw:name="Content Placeholder 5" svg:x="7.22656in" svg:y="3.64757in" svg:width="5.3533in" svg:height="2.68576in" presentation:class="object" presentation:placeholder="false">
        <draw:text-box>
          <text:list text:style-name="a417">
            <text:list-item>
              <text:p text:style-name="a416" text:class-names="" text:cond-style-name=""><text:span text:style-name="a415" text:class-names="">Click to edit Master text styles</text:span></text:p>
            </text:list-item>
          </text:list>
          <text:list text:style-name="a420">
            <text:list-item>
              <text:list text:style-name="a420">
                <text:list-item>
                  <text:p text:style-name="a419" text:class-names="" text:cond-style-name=""><text:span text:style-name="a418" text:class-names="">Second level</text:span></text:p>
                </text:list-item>
              </text:list>
            </text:list-item>
          </text:list>
          <text:list text:style-name="a423">
            <text:list-item>
              <text:list text:style-name="a423">
                <text:list-item>
                  <text:list text:style-name="a423">
                    <text:list-item>
                      <text:p text:style-name="a422" text:class-names="" text:cond-style-name=""><text:span text:style-name="a421" text:class-names="">Third level</text:span></text:p>
                    </text:list-item>
                  </text:list>
                </text:list-item>
              </text:list>
            </text:list-item>
          </text:list>
          <text:list text:style-name="a426">
            <text:list-item>
              <text:list text:style-name="a426">
                <text:list-item>
                  <text:list text:style-name="a426">
                    <text:list-item>
                      <text:list text:style-name="a426">
                        <text:list-item>
                          <text:p text:style-name="a425" text:class-names="" text:cond-style-name=""><text:span text:style-name="a424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29">
            <text:list-item>
              <text:list text:style-name="a429">
                <text:list-item>
                  <text:list text:style-name="a429">
                    <text:list-item>
                      <text:list text:style-name="a429">
                        <text:list-item>
                          <text:list text:style-name="a429">
                            <text:list-item>
                              <text:p text:style-name="a428" text:class-names="" text:cond-style-name=""><text:span text:style-name="a427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3" presentation:style-name="a434" draw:name="Date Placeholder 6" svg:x="10.64376in" svg:y="6.43403in" svg:width="1.25in" svg:height="0.39931in" presentation:class="date-time" presentation:placeholder="false">
        <draw:text-box>
          <text:p text:style-name="a433" text:class-names="" text:cond-style-name=""><text:span text:style-name="a431" text:class-names=""><text:date text:fixed="false" style:data-style-name="a432">2/5/2026</text:date></text:span></text:p>
        </draw:text-box>
        <svg:title/>
        <svg:desc/>
      </draw:frame>
      <draw:frame draw:id="id74" presentation:style-name="a437" draw:name="Footer Placeholder 7" svg:x="2.81308in" svg:y="6.43403in" svg:width="7.74735in" svg:height="0.39931in" presentation:class="footer" presentation:placeholder="false">
        <draw:text-box>
          <text:p text:style-name="a436" text:class-names="" text:cond-style-name=""><text:span text:style-name="a435" text:class-names=""/></text:p>
        </draw:text-box>
        <svg:title/>
        <svg:desc/>
      </draw:frame>
      <draw:frame draw:id="id75" presentation:style-name="a440" draw:name="Slide Number Placeholder 8" svg:x="11.9771in" svg:y="6.43403in" svg:width="0.60276in" svg:height="0.39931in" presentation:class="page-number" presentation:placeholder="false">
        <draw:text-box>
          <text:p text:style-name="a439" text:class-names="" text:cond-style-name=""><text:span text:style-name="a438" text:class-names=""><text:page-number style:num-format="1" text:fixed="false"/></text:span></text:p>
        </draw:text-box>
        <svg:title/>
        <svg:desc/>
      </draw:frame>
      <presentation:notes style:page-layout-name="pageLayout2" draw:style-name="a488">
        <draw:frame draw:id="id12" presentation:style-name="a461" draw:name="Header Placeholder 1" svg:x="0in" svg:y="0in" svg:width="3.25in" svg:height="0.50174in" presentation:class="header" presentation:placeholder="false">
          <draw:text-box>
            <text:p text:style-name="a460" text:class-names="" text:cond-style-name=""><text:span text:style-name="a459" text:class-names=""/></text:p>
          </draw:text-box>
          <svg:title/>
          <svg:desc/>
        </draw:frame>
        <draw:frame draw:id="id13" presentation:style-name="a465" draw:name="Date Placeholder 2" svg:x="4.24826in" svg:y="0in" svg:width="3.25in" svg:height="0.50174in" presentation:class="date-time" presentation:placeholder="false">
          <draw:text-box>
            <text:p text:style-name="a464" text:class-names="" text:cond-style-name=""><text:span text:style-name="a462" text:class-names=""><text:date text:fixed="false" style:data-style-name="a463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466" draw:name="Slide Image Placeholder 3">
          <svg:title/>
          <svg:desc/>
        </draw:page-thumbnail>
        <draw:frame draw:id="id15" presentation:style-name="a481" draw:name="Notes Placeholder 4" svg:x="0.75in" svg:y="4.8125in" svg:width="6in" svg:height="3.9375in" presentation:class="notes" presentation:placeholder="false">
          <draw:text-box>
            <text:p text:style-name="a468" text:class-names="" text:cond-style-name=""><text:span text:style-name="a467" text:class-names="">Click to edit Master text styles</text:span></text:p>
            <text:list text:style-name="a471">
              <text:list-item>
                <text:list text:style-name="a471">
                  <text:list-item>
                    <text:p text:style-name="a470" text:class-names="" text:cond-style-name=""><text:span text:style-name="a469" text:class-names="">Second level</text:span></text:p>
                  </text:list-item>
                </text:list>
              </text:list-item>
            </text:list>
            <text:list text:style-name="a474">
              <text:list-item>
                <text:list text:style-name="a474">
                  <text:list-item>
                    <text:list text:style-name="a474">
                      <text:list-item>
                        <text:p text:style-name="a473" text:class-names="" text:cond-style-name=""><text:span text:style-name="a472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477">
              <text:list-item>
                <text:list text:style-name="a477">
                  <text:list-item>
                    <text:list text:style-name="a477">
                      <text:list-item>
                        <text:list text:style-name="a477">
                          <text:list-item>
                            <text:p text:style-name="a476" text:class-names="" text:cond-style-name=""><text:span text:style-name="a475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80">
              <text:list-item>
                <text:list text:style-name="a480">
                  <text:list-item>
                    <text:list text:style-name="a480">
                      <text:list-item>
                        <text:list text:style-name="a480">
                          <text:list-item>
                            <text:list text:style-name="a480">
                              <text:list-item>
                                <text:p text:style-name="a479" text:class-names="" text:cond-style-name=""><text:span text:style-name="a478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484" draw:name="Footer Placeholder 5" svg:x="0in" svg:y="9.49826in" svg:width="3.25in" svg:height="0.50174in" presentation:class="footer" presentation:placeholder="false">
          <draw:text-box>
            <text:p text:style-name="a483" text:class-names="" text:cond-style-name=""><text:span text:style-name="a482" text:class-names=""/></text:p>
          </draw:text-box>
          <svg:title/>
          <svg:desc/>
        </draw:frame>
        <draw:frame draw:id="id17" presentation:style-name="a487" draw:name="Slide Number Placeholder 6" svg:x="4.24826in" svg:y="9.49826in" svg:width="3.25in" svg:height="0.50174in" presentation:class="page-number" presentation:placeholder="false">
          <draw:text-box>
            <text:p text:style-name="a486" text:class-names="" text:cond-style-name=""><text:span text:style-name="a48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Title-Only" style:page-layout-name="pageLayout1" draw:style-name="a490">
      <draw:g draw:name="Group 6" draw:id="id82">
        <svg:title/>
        <svg:desc/>
        <draw:custom-shape svg:x="0.5in" svg:y="0in" svg:width="1.22743in" svg:height="5.82813in" draw:id="id87" draw:layer="Master1-bg" draw:style-name="a506" draw:name="Freeform 6">
          <svg:title/>
          <svg:desc/>
          <text:p text:style-name="a505" text:class-names="" text:cond-style-name=""><text:span text:style-name="a504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88" draw:layer="Master1-bg" draw:style-name="a509" draw:name="Freeform 7">
          <svg:title/>
          <svg:desc/>
          <text:p text:style-name="a508" text:class-names="" text:cond-style-name=""><text:span text:style-name="a507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89" draw:layer="Master1-bg" draw:style-name="a512" draw:name="Freeform 8">
          <svg:title/>
          <svg:desc/>
          <text:p text:style-name="a511" text:class-names="" text:cond-style-name=""><text:span text:style-name="a510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90" draw:layer="Master1-bg" draw:style-name="a515" draw:name="Freeform 9">
          <svg:title/>
          <svg:desc/>
          <text:p text:style-name="a514" text:class-names="" text:cond-style-name=""><text:span text:style-name="a513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91" draw:layer="Master1-bg" draw:style-name="a518" draw:name="Freeform 10">
          <svg:title/>
          <svg:desc/>
          <text:p text:style-name="a517" text:class-names="" text:cond-style-name=""><text:span text:style-name="a516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92" draw:layer="Master1-bg" draw:style-name="a521" draw:name="Freeform 11">
          <svg:title/>
          <svg:desc/>
          <text:p text:style-name="a520" text:class-names="" text:cond-style-name=""><text:span text:style-name="a519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83" presentation:style-name="a493" draw:name="Title 1" svg:x="1.62326in" svg:y="0.75in" svg:width="10.9566in" svg:height="1.91667in" presentation:class="title" presentation:placeholder="false">
        <draw:text-box>
          <text:p text:style-name="a492" text:class-names="" text:cond-style-name=""><text:span text:style-name="a491" text:class-names="">Click to edit Master title style</text:span></text:p>
        </draw:text-box>
        <svg:title/>
        <svg:desc/>
      </draw:frame>
      <draw:frame draw:id="id84" presentation:style-name="a497" draw:name="Date Placeholder 2" svg:x="10.64376in" svg:y="6.43403in" svg:width="1.25in" svg:height="0.39931in" presentation:class="date-time" presentation:placeholder="false">
        <draw:text-box>
          <text:p text:style-name="a496" text:class-names="" text:cond-style-name=""><text:span text:style-name="a494" text:class-names=""><text:date text:fixed="false" style:data-style-name="a495">2/5/2026</text:date></text:span></text:p>
        </draw:text-box>
        <svg:title/>
        <svg:desc/>
      </draw:frame>
      <draw:frame draw:id="id85" presentation:style-name="a500" draw:name="Footer Placeholder 3" svg:x="2.81308in" svg:y="6.43403in" svg:width="7.74735in" svg:height="0.39931in" presentation:class="footer" presentation:placeholder="false">
        <draw:text-box>
          <text:p text:style-name="a499" text:class-names="" text:cond-style-name=""><text:span text:style-name="a498" text:class-names=""/></text:p>
        </draw:text-box>
        <svg:title/>
        <svg:desc/>
      </draw:frame>
      <draw:frame draw:id="id86" presentation:style-name="a503" draw:name="Slide Number Placeholder 4" svg:x="11.9771in" svg:y="6.43403in" svg:width="0.60276in" svg:height="0.39931in" presentation:class="page-number" presentation:placeholder="false">
        <draw:text-box>
          <text:p text:style-name="a502" text:class-names="" text:cond-style-name=""><text:span text:style-name="a501" text:class-names=""><text:page-number style:num-format="1" text:fixed="false"/></text:span></text:p>
        </draw:text-box>
        <svg:title/>
        <svg:desc/>
      </draw:frame>
      <presentation:notes style:page-layout-name="pageLayout2" draw:style-name="a551">
        <draw:frame draw:id="id12" presentation:style-name="a524" draw:name="Header Placeholder 1" svg:x="0in" svg:y="0in" svg:width="3.25in" svg:height="0.50174in" presentation:class="header" presentation:placeholder="false">
          <draw:text-box>
            <text:p text:style-name="a523" text:class-names="" text:cond-style-name=""><text:span text:style-name="a522" text:class-names=""/></text:p>
          </draw:text-box>
          <svg:title/>
          <svg:desc/>
        </draw:frame>
        <draw:frame draw:id="id13" presentation:style-name="a528" draw:name="Date Placeholder 2" svg:x="4.24826in" svg:y="0in" svg:width="3.25in" svg:height="0.50174in" presentation:class="date-time" presentation:placeholder="false">
          <draw:text-box>
            <text:p text:style-name="a527" text:class-names="" text:cond-style-name=""><text:span text:style-name="a525" text:class-names=""><text:date text:fixed="false" style:data-style-name="a526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529" draw:name="Slide Image Placeholder 3">
          <svg:title/>
          <svg:desc/>
        </draw:page-thumbnail>
        <draw:frame draw:id="id15" presentation:style-name="a544" draw:name="Notes Placeholder 4" svg:x="0.75in" svg:y="4.8125in" svg:width="6in" svg:height="3.9375in" presentation:class="notes" presentation:placeholder="false">
          <draw:text-box>
            <text:p text:style-name="a531" text:class-names="" text:cond-style-name=""><text:span text:style-name="a530" text:class-names="">Click to edit Master text styles</text:span></text:p>
            <text:list text:style-name="a534">
              <text:list-item>
                <text:list text:style-name="a534">
                  <text:list-item>
                    <text:p text:style-name="a533" text:class-names="" text:cond-style-name=""><text:span text:style-name="a532" text:class-names="">Second level</text:span></text:p>
                  </text:list-item>
                </text:list>
              </text:list-item>
            </text:list>
            <text:list text:style-name="a537">
              <text:list-item>
                <text:list text:style-name="a537">
                  <text:list-item>
                    <text:list text:style-name="a537">
                      <text:list-item>
                        <text:p text:style-name="a536" text:class-names="" text:cond-style-name=""><text:span text:style-name="a53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540">
              <text:list-item>
                <text:list text:style-name="a540">
                  <text:list-item>
                    <text:list text:style-name="a540">
                      <text:list-item>
                        <text:list text:style-name="a540">
                          <text:list-item>
                            <text:p text:style-name="a539" text:class-names="" text:cond-style-name=""><text:span text:style-name="a53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3">
              <text:list-item>
                <text:list text:style-name="a543">
                  <text:list-item>
                    <text:list text:style-name="a543">
                      <text:list-item>
                        <text:list text:style-name="a543">
                          <text:list-item>
                            <text:list text:style-name="a543">
                              <text:list-item>
                                <text:p text:style-name="a542" text:class-names="" text:cond-style-name=""><text:span text:style-name="a541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547" draw:name="Footer Placeholder 5" svg:x="0in" svg:y="9.49826in" svg:width="3.25in" svg:height="0.50174in" presentation:class="footer" presentation:placeholder="false">
          <draw:text-box>
            <text:p text:style-name="a546" text:class-names="" text:cond-style-name=""><text:span text:style-name="a545" text:class-names=""/></text:p>
          </draw:text-box>
          <svg:title/>
          <svg:desc/>
        </draw:frame>
        <draw:frame draw:id="id17" presentation:style-name="a550" draw:name="Slide Number Placeholder 6" svg:x="4.24826in" svg:y="9.49826in" svg:width="3.25in" svg:height="0.50174in" presentation:class="page-number" presentation:placeholder="false">
          <draw:text-box>
            <text:p text:style-name="a549" text:class-names="" text:cond-style-name=""><text:span text:style-name="a54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Blank" style:page-layout-name="pageLayout1" draw:style-name="a553">
      <draw:g draw:name="Group 6" draw:id="id93">
        <svg:title/>
        <svg:desc/>
        <draw:custom-shape svg:x="0.5in" svg:y="0in" svg:width="1.22743in" svg:height="5.82813in" draw:id="id97" draw:layer="Master1-bg" draw:style-name="a566" draw:name="Freeform 6">
          <svg:title/>
          <svg:desc/>
          <text:p text:style-name="a565" text:class-names="" text:cond-style-name=""><text:span text:style-name="a564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98" draw:layer="Master1-bg" draw:style-name="a569" draw:name="Freeform 7">
          <svg:title/>
          <svg:desc/>
          <text:p text:style-name="a568" text:class-names="" text:cond-style-name=""><text:span text:style-name="a567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99" draw:layer="Master1-bg" draw:style-name="a572" draw:name="Freeform 8">
          <svg:title/>
          <svg:desc/>
          <text:p text:style-name="a571" text:class-names="" text:cond-style-name=""><text:span text:style-name="a570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100" draw:layer="Master1-bg" draw:style-name="a575" draw:name="Freeform 9">
          <svg:title/>
          <svg:desc/>
          <text:p text:style-name="a574" text:class-names="" text:cond-style-name=""><text:span text:style-name="a573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101" draw:layer="Master1-bg" draw:style-name="a578" draw:name="Freeform 10">
          <svg:title/>
          <svg:desc/>
          <text:p text:style-name="a577" text:class-names="" text:cond-style-name=""><text:span text:style-name="a576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102" draw:layer="Master1-bg" draw:style-name="a581" draw:name="Freeform 11">
          <svg:title/>
          <svg:desc/>
          <text:p text:style-name="a580" text:class-names="" text:cond-style-name=""><text:span text:style-name="a579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94" presentation:style-name="a557" draw:name="Date Placeholder 1" svg:x="10.64376in" svg:y="6.43403in" svg:width="1.25in" svg:height="0.39931in" presentation:class="date-time" presentation:placeholder="false">
        <draw:text-box>
          <text:p text:style-name="a556" text:class-names="" text:cond-style-name=""><text:span text:style-name="a554" text:class-names=""><text:date text:fixed="false" style:data-style-name="a555">2/5/2026</text:date></text:span></text:p>
        </draw:text-box>
        <svg:title/>
        <svg:desc/>
      </draw:frame>
      <draw:frame draw:id="id95" presentation:style-name="a560" draw:name="Footer Placeholder 2" svg:x="2.81308in" svg:y="6.43403in" svg:width="7.74735in" svg:height="0.39931in" presentation:class="footer" presentation:placeholder="false">
        <draw:text-box>
          <text:p text:style-name="a559" text:class-names="" text:cond-style-name=""><text:span text:style-name="a558" text:class-names=""/></text:p>
        </draw:text-box>
        <svg:title/>
        <svg:desc/>
      </draw:frame>
      <draw:frame draw:id="id96" presentation:style-name="a563" draw:name="Slide Number Placeholder 3" svg:x="11.9771in" svg:y="6.43403in" svg:width="0.60276in" svg:height="0.39931in" presentation:class="page-number" presentation:placeholder="false">
        <draw:text-box>
          <text:p text:style-name="a562" text:class-names="" text:cond-style-name=""><text:span text:style-name="a561" text:class-names=""><text:page-number style:num-format="1" text:fixed="false"/></text:span></text:p>
        </draw:text-box>
        <svg:title/>
        <svg:desc/>
      </draw:frame>
      <presentation:notes style:page-layout-name="pageLayout2" draw:style-name="a611">
        <draw:frame draw:id="id12" presentation:style-name="a584" draw:name="Header Placeholder 1" svg:x="0in" svg:y="0in" svg:width="3.25in" svg:height="0.50174in" presentation:class="header" presentation:placeholder="false">
          <draw:text-box>
            <text:p text:style-name="a583" text:class-names="" text:cond-style-name=""><text:span text:style-name="a582" text:class-names=""/></text:p>
          </draw:text-box>
          <svg:title/>
          <svg:desc/>
        </draw:frame>
        <draw:frame draw:id="id13" presentation:style-name="a588" draw:name="Date Placeholder 2" svg:x="4.24826in" svg:y="0in" svg:width="3.25in" svg:height="0.50174in" presentation:class="date-time" presentation:placeholder="false">
          <draw:text-box>
            <text:p text:style-name="a587" text:class-names="" text:cond-style-name=""><text:span text:style-name="a585" text:class-names=""><text:date text:fixed="false" style:data-style-name="a586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589" draw:name="Slide Image Placeholder 3">
          <svg:title/>
          <svg:desc/>
        </draw:page-thumbnail>
        <draw:frame draw:id="id15" presentation:style-name="a604" draw:name="Notes Placeholder 4" svg:x="0.75in" svg:y="4.8125in" svg:width="6in" svg:height="3.9375in" presentation:class="notes" presentation:placeholder="false">
          <draw:text-box>
            <text:p text:style-name="a591" text:class-names="" text:cond-style-name=""><text:span text:style-name="a590" text:class-names="">Click to edit Master text styles</text:span></text:p>
            <text:list text:style-name="a594">
              <text:list-item>
                <text:list text:style-name="a594">
                  <text:list-item>
                    <text:p text:style-name="a593" text:class-names="" text:cond-style-name=""><text:span text:style-name="a592" text:class-names="">Second level</text:span></text:p>
                  </text:list-item>
                </text:list>
              </text:list-item>
            </text:list>
            <text:list text:style-name="a597">
              <text:list-item>
                <text:list text:style-name="a597">
                  <text:list-item>
                    <text:list text:style-name="a597">
                      <text:list-item>
                        <text:p text:style-name="a596" text:class-names="" text:cond-style-name=""><text:span text:style-name="a59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600">
              <text:list-item>
                <text:list text:style-name="a600">
                  <text:list-item>
                    <text:list text:style-name="a600">
                      <text:list-item>
                        <text:list text:style-name="a600">
                          <text:list-item>
                            <text:p text:style-name="a599" text:class-names="" text:cond-style-name=""><text:span text:style-name="a59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03">
              <text:list-item>
                <text:list text:style-name="a603">
                  <text:list-item>
                    <text:list text:style-name="a603">
                      <text:list-item>
                        <text:list text:style-name="a603">
                          <text:list-item>
                            <text:list text:style-name="a603">
                              <text:list-item>
                                <text:p text:style-name="a602" text:class-names="" text:cond-style-name=""><text:span text:style-name="a601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607" draw:name="Footer Placeholder 5" svg:x="0in" svg:y="9.49826in" svg:width="3.25in" svg:height="0.50174in" presentation:class="footer" presentation:placeholder="false">
          <draw:text-box>
            <text:p text:style-name="a606" text:class-names="" text:cond-style-name=""><text:span text:style-name="a605" text:class-names=""/></text:p>
          </draw:text-box>
          <svg:title/>
          <svg:desc/>
        </draw:frame>
        <draw:frame draw:id="id17" presentation:style-name="a610" draw:name="Slide Number Placeholder 6" svg:x="4.24826in" svg:y="9.49826in" svg:width="3.25in" svg:height="0.50174in" presentation:class="page-number" presentation:placeholder="false">
          <draw:text-box>
            <text:p text:style-name="a609" text:class-names="" text:cond-style-name=""><text:span text:style-name="a60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Content-with-Caption" style:page-layout-name="pageLayout1" draw:style-name="a613">
      <draw:g draw:name="Group 6" draw:id="id103">
        <svg:title/>
        <svg:desc/>
        <draw:custom-shape svg:x="0.5in" svg:y="0in" svg:width="1.22743in" svg:height="5.82813in" draw:id="id110" draw:layer="Master1-bg" draw:style-name="a649" draw:name="Freeform 6">
          <svg:title/>
          <svg:desc/>
          <text:p text:style-name="a648" text:class-names="" text:cond-style-name=""><text:span text:style-name="a647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111" draw:layer="Master1-bg" draw:style-name="a652" draw:name="Freeform 7">
          <svg:title/>
          <svg:desc/>
          <text:p text:style-name="a651" text:class-names="" text:cond-style-name=""><text:span text:style-name="a650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112" draw:layer="Master1-bg" draw:style-name="a655" draw:name="Freeform 8">
          <svg:title/>
          <svg:desc/>
          <text:p text:style-name="a654" text:class-names="" text:cond-style-name=""><text:span text:style-name="a653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113" draw:layer="Master1-bg" draw:style-name="a658" draw:name="Freeform 9">
          <svg:title/>
          <svg:desc/>
          <text:p text:style-name="a657" text:class-names="" text:cond-style-name=""><text:span text:style-name="a656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114" draw:layer="Master1-bg" draw:style-name="a661" draw:name="Freeform 10">
          <svg:title/>
          <svg:desc/>
          <text:p text:style-name="a660" text:class-names="" text:cond-style-name=""><text:span text:style-name="a659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115" draw:layer="Master1-bg" draw:style-name="a664" draw:name="Freeform 11">
          <svg:title/>
          <svg:desc/>
          <text:p text:style-name="a663" text:class-names="" text:cond-style-name=""><text:span text:style-name="a662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104" presentation:style-name="a616" draw:name="Title 1" svg:x="1.62326in" svg:y="1.75in" svg:width="3.88137in" svg:height="1.5in" presentation:class="title" presentation:placeholder="false">
        <draw:text-box>
          <text:p text:style-name="a615" text:class-names="" text:cond-style-name=""><text:span text:style-name="a614" text:class-names="">Click to edit Master title style</text:span></text:p>
        </draw:text-box>
        <svg:title/>
        <svg:desc/>
      </draw:frame>
      <draw:frame draw:id="id105" presentation:style-name="a632" draw:name="Content Placeholder 2" svg:x="5.75463in" svg:y="0.75in" svg:width="6.82523in" svg:height="5.58333in" presentation:class="object" presentation:placeholder="false">
        <draw:text-box>
          <text:list text:style-name="a619">
            <text:list-item>
              <text:p text:style-name="a618" text:class-names="" text:cond-style-name=""><text:span text:style-name="a617" text:class-names="">Click to edit Master text styles</text:span></text:p>
            </text:list-item>
          </text:list>
          <text:list text:style-name="a622">
            <text:list-item>
              <text:list text:style-name="a622">
                <text:list-item>
                  <text:p text:style-name="a621" text:class-names="" text:cond-style-name=""><text:span text:style-name="a620" text:class-names="">Second level</text:span></text:p>
                </text:list-item>
              </text:list>
            </text:list-item>
          </text:list>
          <text:list text:style-name="a625">
            <text:list-item>
              <text:list text:style-name="a625">
                <text:list-item>
                  <text:list text:style-name="a625">
                    <text:list-item>
                      <text:p text:style-name="a624" text:class-names="" text:cond-style-name=""><text:span text:style-name="a623" text:class-names="">Third level</text:span></text:p>
                    </text:list-item>
                  </text:list>
                </text:list-item>
              </text:list>
            </text:list-item>
          </text:list>
          <text:list text:style-name="a628">
            <text:list-item>
              <text:list text:style-name="a628">
                <text:list-item>
                  <text:list text:style-name="a628">
                    <text:list-item>
                      <text:list text:style-name="a628">
                        <text:list-item>
                          <text:p text:style-name="a627" text:class-names="" text:cond-style-name=""><text:span text:style-name="a62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31">
            <text:list-item>
              <text:list text:style-name="a631">
                <text:list-item>
                  <text:list text:style-name="a631">
                    <text:list-item>
                      <text:list text:style-name="a631">
                        <text:list-item>
                          <text:list text:style-name="a631">
                            <text:list-item>
                              <text:p text:style-name="a630" text:class-names="" text:cond-style-name=""><text:span text:style-name="a629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6" presentation:style-name="a636" draw:name="Text Placeholder 3" svg:x="1.62326in" svg:y="3.25in" svg:width="3.88137in" svg:height="2in" presentation:class="outline" presentation:placeholder="false">
        <draw:text-box>
          <text:list text:style-name="a635">
            <text:list-item>
              <text:p text:style-name="a634" text:class-names="" text:cond-style-name=""><text:span text:style-name="a633" text:class-names="">Click to edit Master text styles</text:span></text:p>
            </text:list-item>
          </text:list>
        </draw:text-box>
        <svg:title/>
        <svg:desc/>
      </draw:frame>
      <draw:frame draw:id="id107" presentation:style-name="a640" draw:name="Date Placeholder 4" svg:x="10.64376in" svg:y="6.43403in" svg:width="1.25in" svg:height="0.39931in" presentation:class="date-time" presentation:placeholder="false">
        <draw:text-box>
          <text:p text:style-name="a639" text:class-names="" text:cond-style-name=""><text:span text:style-name="a637" text:class-names=""><text:date text:fixed="false" style:data-style-name="a638">2/5/2026</text:date></text:span></text:p>
        </draw:text-box>
        <svg:title/>
        <svg:desc/>
      </draw:frame>
      <draw:frame draw:id="id108" presentation:style-name="a643" draw:name="Footer Placeholder 5" svg:x="2.81308in" svg:y="6.43403in" svg:width="7.74735in" svg:height="0.39931in" presentation:class="footer" presentation:placeholder="false">
        <draw:text-box>
          <text:p text:style-name="a642" text:class-names="" text:cond-style-name=""><text:span text:style-name="a641" text:class-names=""/></text:p>
        </draw:text-box>
        <svg:title/>
        <svg:desc/>
      </draw:frame>
      <draw:frame draw:id="id109" presentation:style-name="a646" draw:name="Slide Number Placeholder 6" svg:x="11.9771in" svg:y="6.43403in" svg:width="0.60276in" svg:height="0.39931in" presentation:class="page-number" presentation:placeholder="false">
        <draw:text-box>
          <text:p text:style-name="a645" text:class-names="" text:cond-style-name=""><text:span text:style-name="a644" text:class-names=""><text:page-number style:num-format="1" text:fixed="false"/></text:span></text:p>
        </draw:text-box>
        <svg:title/>
        <svg:desc/>
      </draw:frame>
      <presentation:notes style:page-layout-name="pageLayout2" draw:style-name="a694">
        <draw:frame draw:id="id12" presentation:style-name="a667" draw:name="Header Placeholder 1" svg:x="0in" svg:y="0in" svg:width="3.25in" svg:height="0.50174in" presentation:class="header" presentation:placeholder="false">
          <draw:text-box>
            <text:p text:style-name="a666" text:class-names="" text:cond-style-name=""><text:span text:style-name="a665" text:class-names=""/></text:p>
          </draw:text-box>
          <svg:title/>
          <svg:desc/>
        </draw:frame>
        <draw:frame draw:id="id13" presentation:style-name="a671" draw:name="Date Placeholder 2" svg:x="4.24826in" svg:y="0in" svg:width="3.25in" svg:height="0.50174in" presentation:class="date-time" presentation:placeholder="false">
          <draw:text-box>
            <text:p text:style-name="a670" text:class-names="" text:cond-style-name=""><text:span text:style-name="a668" text:class-names=""><text:date text:fixed="false" style:data-style-name="a669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672" draw:name="Slide Image Placeholder 3">
          <svg:title/>
          <svg:desc/>
        </draw:page-thumbnail>
        <draw:frame draw:id="id15" presentation:style-name="a687" draw:name="Notes Placeholder 4" svg:x="0.75in" svg:y="4.8125in" svg:width="6in" svg:height="3.9375in" presentation:class="notes" presentation:placeholder="false">
          <draw:text-box>
            <text:p text:style-name="a674" text:class-names="" text:cond-style-name=""><text:span text:style-name="a673" text:class-names="">Click to edit Master text styles</text:span></text:p>
            <text:list text:style-name="a677">
              <text:list-item>
                <text:list text:style-name="a677">
                  <text:list-item>
                    <text:p text:style-name="a676" text:class-names="" text:cond-style-name=""><text:span text:style-name="a675" text:class-names="">Second level</text:span></text:p>
                  </text:list-item>
                </text:list>
              </text:list-item>
            </text:list>
            <text:list text:style-name="a680">
              <text:list-item>
                <text:list text:style-name="a680">
                  <text:list-item>
                    <text:list text:style-name="a680">
                      <text:list-item>
                        <text:p text:style-name="a679" text:class-names="" text:cond-style-name=""><text:span text:style-name="a678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683">
              <text:list-item>
                <text:list text:style-name="a683">
                  <text:list-item>
                    <text:list text:style-name="a683">
                      <text:list-item>
                        <text:list text:style-name="a683">
                          <text:list-item>
                            <text:p text:style-name="a682" text:class-names="" text:cond-style-name=""><text:span text:style-name="a681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86">
              <text:list-item>
                <text:list text:style-name="a686">
                  <text:list-item>
                    <text:list text:style-name="a686">
                      <text:list-item>
                        <text:list text:style-name="a686">
                          <text:list-item>
                            <text:list text:style-name="a686">
                              <text:list-item>
                                <text:p text:style-name="a685" text:class-names="" text:cond-style-name=""><text:span text:style-name="a684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690" draw:name="Footer Placeholder 5" svg:x="0in" svg:y="9.49826in" svg:width="3.25in" svg:height="0.50174in" presentation:class="footer" presentation:placeholder="false">
          <draw:text-box>
            <text:p text:style-name="a689" text:class-names="" text:cond-style-name=""><text:span text:style-name="a688" text:class-names=""/></text:p>
          </draw:text-box>
          <svg:title/>
          <svg:desc/>
        </draw:frame>
        <draw:frame draw:id="id17" presentation:style-name="a693" draw:name="Slide Number Placeholder 6" svg:x="4.24826in" svg:y="9.49826in" svg:width="3.25in" svg:height="0.50174in" presentation:class="page-number" presentation:placeholder="false">
          <draw:text-box>
            <text:p text:style-name="a692" text:class-names="" text:cond-style-name=""><text:span text:style-name="a69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Picture-with-Caption" style:page-layout-name="pageLayout1" draw:style-name="a696">
      <draw:g draw:name="Group 6" draw:id="id116">
        <svg:title/>
        <svg:desc/>
        <draw:custom-shape svg:x="0.5in" svg:y="0in" svg:width="1.22743in" svg:height="5.82813in" draw:id="id123" draw:layer="Master1-bg" draw:style-name="a719" draw:name="Freeform 6">
          <svg:title/>
          <svg:desc/>
          <text:p text:style-name="a718" text:class-names="" text:cond-style-name=""><text:span text:style-name="a717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124" draw:layer="Master1-bg" draw:style-name="a722" draw:name="Freeform 7">
          <svg:title/>
          <svg:desc/>
          <text:p text:style-name="a721" text:class-names="" text:cond-style-name=""><text:span text:style-name="a720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125" draw:layer="Master1-bg" draw:style-name="a725" draw:name="Freeform 8">
          <svg:title/>
          <svg:desc/>
          <text:p text:style-name="a724" text:class-names="" text:cond-style-name=""><text:span text:style-name="a723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126" draw:layer="Master1-bg" draw:style-name="a728" draw:name="Freeform 9">
          <svg:title/>
          <svg:desc/>
          <text:p text:style-name="a727" text:class-names="" text:cond-style-name=""><text:span text:style-name="a726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127" draw:layer="Master1-bg" draw:style-name="a731" draw:name="Freeform 10">
          <svg:title/>
          <svg:desc/>
          <text:p text:style-name="a730" text:class-names="" text:cond-style-name=""><text:span text:style-name="a729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128" draw:layer="Master1-bg" draw:style-name="a734" draw:name="Freeform 11">
          <svg:title/>
          <svg:desc/>
          <text:p text:style-name="a733" text:class-names="" text:cond-style-name=""><text:span text:style-name="a732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117" presentation:style-name="a699" draw:name="Title 1" svg:x="1.62153in" svg:y="1.91667in" svg:width="5.93412in" svg:height="1.5in" presentation:class="title" presentation:placeholder="false">
        <draw:text-box>
          <text:p text:style-name="a698" text:class-names="" text:cond-style-name=""><text:span text:style-name="a697" text:class-names="">Click to edit Master title style</text:span></text:p>
        </draw:text-box>
        <svg:title/>
        <svg:desc/>
      </draw:frame>
      <draw:frame draw:id="id118" presentation:style-name="a702" draw:name="Picture Placeholder 2" svg:x="8.30565in" svg:y="1in" svg:width="3.58812in" svg:height="5in" presentation:class="graphic" presentation:placeholder="false">
        <draw:text-box>
          <text:p text:style-name="a701" text:class-names="" text:cond-style-name=""><text:span text:style-name="a700" text:class-names="">Click icon to add picture</text:span></text:p>
        </draw:text-box>
        <svg:title/>
        <svg:desc/>
      </draw:frame>
      <draw:frame draw:id="id119" presentation:style-name="a706" draw:name="Text Placeholder 3" svg:x="1.62153in" svg:y="3.41667in" svg:width="5.93412in" svg:height="2in" presentation:class="outline" presentation:placeholder="false">
        <draw:text-box>
          <text:list text:style-name="a705">
            <text:list-item>
              <text:p text:style-name="a704" text:class-names="" text:cond-style-name=""><text:span text:style-name="a703" text:class-names="">Click to edit Master text styles</text:span></text:p>
            </text:list-item>
          </text:list>
        </draw:text-box>
        <svg:title/>
        <svg:desc/>
      </draw:frame>
      <draw:frame draw:id="id120" presentation:style-name="a710" draw:name="Date Placeholder 4" svg:x="10.64376in" svg:y="6.43403in" svg:width="1.25in" svg:height="0.39931in" presentation:class="date-time" presentation:placeholder="false">
        <draw:text-box>
          <text:p text:style-name="a709" text:class-names="" text:cond-style-name=""><text:span text:style-name="a707" text:class-names=""><text:date text:fixed="false" style:data-style-name="a708">2/5/2026</text:date></text:span></text:p>
        </draw:text-box>
        <svg:title/>
        <svg:desc/>
      </draw:frame>
      <draw:frame draw:id="id121" presentation:style-name="a713" draw:name="Footer Placeholder 5" svg:x="2.81308in" svg:y="6.43403in" svg:width="7.74735in" svg:height="0.39931in" presentation:class="footer" presentation:placeholder="false">
        <draw:text-box>
          <text:p text:style-name="a712" text:class-names="" text:cond-style-name=""><text:span text:style-name="a711" text:class-names=""/></text:p>
        </draw:text-box>
        <svg:title/>
        <svg:desc/>
      </draw:frame>
      <draw:frame draw:id="id122" presentation:style-name="a716" draw:name="Slide Number Placeholder 6" svg:x="11.9771in" svg:y="6.43403in" svg:width="0.60276in" svg:height="0.39931in" presentation:class="page-number" presentation:placeholder="false">
        <draw:text-box>
          <text:p text:style-name="a715" text:class-names="" text:cond-style-name=""><text:span text:style-name="a714" text:class-names=""><text:page-number style:num-format="1" text:fixed="false"/></text:span></text:p>
        </draw:text-box>
        <svg:title/>
        <svg:desc/>
      </draw:frame>
      <presentation:notes style:page-layout-name="pageLayout2" draw:style-name="a764">
        <draw:frame draw:id="id12" presentation:style-name="a737" draw:name="Header Placeholder 1" svg:x="0in" svg:y="0in" svg:width="3.25in" svg:height="0.50174in" presentation:class="header" presentation:placeholder="false">
          <draw:text-box>
            <text:p text:style-name="a736" text:class-names="" text:cond-style-name=""><text:span text:style-name="a735" text:class-names=""/></text:p>
          </draw:text-box>
          <svg:title/>
          <svg:desc/>
        </draw:frame>
        <draw:frame draw:id="id13" presentation:style-name="a741" draw:name="Date Placeholder 2" svg:x="4.24826in" svg:y="0in" svg:width="3.25in" svg:height="0.50174in" presentation:class="date-time" presentation:placeholder="false">
          <draw:text-box>
            <text:p text:style-name="a740" text:class-names="" text:cond-style-name=""><text:span text:style-name="a738" text:class-names=""><text:date text:fixed="false" style:data-style-name="a739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742" draw:name="Slide Image Placeholder 3">
          <svg:title/>
          <svg:desc/>
        </draw:page-thumbnail>
        <draw:frame draw:id="id15" presentation:style-name="a757" draw:name="Notes Placeholder 4" svg:x="0.75in" svg:y="4.8125in" svg:width="6in" svg:height="3.9375in" presentation:class="notes" presentation:placeholder="false">
          <draw:text-box>
            <text:p text:style-name="a744" text:class-names="" text:cond-style-name=""><text:span text:style-name="a743" text:class-names="">Click to edit Master text styles</text:span></text:p>
            <text:list text:style-name="a747">
              <text:list-item>
                <text:list text:style-name="a747">
                  <text:list-item>
                    <text:p text:style-name="a746" text:class-names="" text:cond-style-name=""><text:span text:style-name="a745" text:class-names="">Second level</text:span></text:p>
                  </text:list-item>
                </text:list>
              </text:list-item>
            </text:list>
            <text:list text:style-name="a750">
              <text:list-item>
                <text:list text:style-name="a750">
                  <text:list-item>
                    <text:list text:style-name="a750">
                      <text:list-item>
                        <text:p text:style-name="a749" text:class-names="" text:cond-style-name=""><text:span text:style-name="a748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753">
              <text:list-item>
                <text:list text:style-name="a753">
                  <text:list-item>
                    <text:list text:style-name="a753">
                      <text:list-item>
                        <text:list text:style-name="a753">
                          <text:list-item>
                            <text:p text:style-name="a752" text:class-names="" text:cond-style-name=""><text:span text:style-name="a751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56">
              <text:list-item>
                <text:list text:style-name="a756">
                  <text:list-item>
                    <text:list text:style-name="a756">
                      <text:list-item>
                        <text:list text:style-name="a756">
                          <text:list-item>
                            <text:list text:style-name="a756">
                              <text:list-item>
                                <text:p text:style-name="a755" text:class-names="" text:cond-style-name=""><text:span text:style-name="a754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760" draw:name="Footer Placeholder 5" svg:x="0in" svg:y="9.49826in" svg:width="3.25in" svg:height="0.50174in" presentation:class="footer" presentation:placeholder="false">
          <draw:text-box>
            <text:p text:style-name="a759" text:class-names="" text:cond-style-name=""><text:span text:style-name="a758" text:class-names=""/></text:p>
          </draw:text-box>
          <svg:title/>
          <svg:desc/>
        </draw:frame>
        <draw:frame draw:id="id17" presentation:style-name="a763" draw:name="Slide Number Placeholder 6" svg:x="4.24826in" svg:y="9.49826in" svg:width="3.25in" svg:height="0.50174in" presentation:class="page-number" presentation:placeholder="false">
          <draw:text-box>
            <text:p text:style-name="a762" text:class-names="" text:cond-style-name=""><text:span text:style-name="a76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cust-Panoramic-Picture-with-Caption" style:page-layout-name="pageLayout1" draw:style-name="a766">
      <draw:g draw:name="Group 6" draw:id="id129">
        <svg:title/>
        <svg:desc/>
        <draw:custom-shape svg:x="0.5in" svg:y="0in" svg:width="1.22743in" svg:height="5.82813in" draw:id="id136" draw:layer="Master1-bg" draw:style-name="a789" draw:name="Freeform 6">
          <svg:title/>
          <svg:desc/>
          <text:p text:style-name="a788" text:class-names="" text:cond-style-name=""><text:span text:style-name="a787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137" draw:layer="Master1-bg" draw:style-name="a792" draw:name="Freeform 7">
          <svg:title/>
          <svg:desc/>
          <text:p text:style-name="a791" text:class-names="" text:cond-style-name=""><text:span text:style-name="a790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138" draw:layer="Master1-bg" draw:style-name="a795" draw:name="Freeform 8">
          <svg:title/>
          <svg:desc/>
          <text:p text:style-name="a794" text:class-names="" text:cond-style-name=""><text:span text:style-name="a793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139" draw:layer="Master1-bg" draw:style-name="a798" draw:name="Freeform 9">
          <svg:title/>
          <svg:desc/>
          <text:p text:style-name="a797" text:class-names="" text:cond-style-name=""><text:span text:style-name="a796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140" draw:layer="Master1-bg" draw:style-name="a801" draw:name="Freeform 10">
          <svg:title/>
          <svg:desc/>
          <text:p text:style-name="a800" text:class-names="" text:cond-style-name=""><text:span text:style-name="a799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141" draw:layer="Master1-bg" draw:style-name="a804" draw:name="Freeform 11">
          <svg:title/>
          <svg:desc/>
          <text:p text:style-name="a803" text:class-names="" text:cond-style-name=""><text:span text:style-name="a802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130" presentation:style-name="a769" draw:name="Title 1" svg:x="1.62326in" svg:y="5.17592in" svg:width="10.9566in" svg:height="0.61979in" presentation:class="title" presentation:placeholder="false">
        <draw:text-box>
          <text:p text:style-name="a768" text:class-names="" text:cond-style-name=""><text:span text:style-name="a767" text:class-names="">Click to edit Master title style</text:span></text:p>
        </draw:text-box>
        <svg:title/>
        <svg:desc/>
      </draw:frame>
      <draw:frame draw:id="id131" presentation:style-name="a772" draw:name="Picture Placeholder 2" svg:x="2.60937in" svg:y="1.01937in" svg:width="8.996in" svg:height="3.46126in" presentation:class="graphic" presentation:placeholder="false">
        <draw:text-box>
          <text:p text:style-name="a771" text:class-names="" text:cond-style-name=""><text:span text:style-name="a770" text:class-names="">Click icon to add picture</text:span></text:p>
        </draw:text-box>
        <svg:title/>
        <svg:desc/>
      </draw:frame>
      <draw:frame draw:id="id132" presentation:style-name="a776" draw:name="Text Placeholder 3" svg:x="1.62326in" svg:y="5.79572in" svg:width="10.9566in" svg:height="0.53993in" presentation:class="outline" presentation:placeholder="false">
        <draw:text-box>
          <text:list text:style-name="a775">
            <text:list-item>
              <text:p text:style-name="a774" text:class-names="" text:cond-style-name=""><text:span text:style-name="a773" text:class-names="">Click to edit Master text styles</text:span></text:p>
            </text:list-item>
          </text:list>
        </draw:text-box>
        <svg:title/>
        <svg:desc/>
      </draw:frame>
      <draw:frame draw:id="id133" presentation:style-name="a780" draw:name="Date Placeholder 4" svg:x="10.64376in" svg:y="6.43403in" svg:width="1.25in" svg:height="0.39931in" presentation:class="date-time" presentation:placeholder="false">
        <draw:text-box>
          <text:p text:style-name="a779" text:class-names="" text:cond-style-name=""><text:span text:style-name="a777" text:class-names=""><text:date text:fixed="false" style:data-style-name="a778">2/5/2026</text:date></text:span></text:p>
        </draw:text-box>
        <svg:title/>
        <svg:desc/>
      </draw:frame>
      <draw:frame draw:id="id134" presentation:style-name="a783" draw:name="Footer Placeholder 5" svg:x="2.81308in" svg:y="6.43403in" svg:width="7.74735in" svg:height="0.39931in" presentation:class="footer" presentation:placeholder="false">
        <draw:text-box>
          <text:p text:style-name="a782" text:class-names="" text:cond-style-name=""><text:span text:style-name="a781" text:class-names=""/></text:p>
        </draw:text-box>
        <svg:title/>
        <svg:desc/>
      </draw:frame>
      <draw:frame draw:id="id135" presentation:style-name="a786" draw:name="Slide Number Placeholder 6" svg:x="11.9771in" svg:y="6.43403in" svg:width="0.60276in" svg:height="0.39931in" presentation:class="page-number" presentation:placeholder="false">
        <draw:text-box>
          <text:p text:style-name="a785" text:class-names="" text:cond-style-name=""><text:span text:style-name="a784" text:class-names=""><text:page-number style:num-format="1" text:fixed="false"/></text:span></text:p>
        </draw:text-box>
        <svg:title/>
        <svg:desc/>
      </draw:frame>
      <presentation:notes style:page-layout-name="pageLayout2" draw:style-name="a834">
        <draw:frame draw:id="id12" presentation:style-name="a807" draw:name="Header Placeholder 1" svg:x="0in" svg:y="0in" svg:width="3.25in" svg:height="0.50174in" presentation:class="header" presentation:placeholder="false">
          <draw:text-box>
            <text:p text:style-name="a806" text:class-names="" text:cond-style-name=""><text:span text:style-name="a805" text:class-names=""/></text:p>
          </draw:text-box>
          <svg:title/>
          <svg:desc/>
        </draw:frame>
        <draw:frame draw:id="id13" presentation:style-name="a811" draw:name="Date Placeholder 2" svg:x="4.24826in" svg:y="0in" svg:width="3.25in" svg:height="0.50174in" presentation:class="date-time" presentation:placeholder="false">
          <draw:text-box>
            <text:p text:style-name="a810" text:class-names="" text:cond-style-name=""><text:span text:style-name="a808" text:class-names=""><text:date text:fixed="false" style:data-style-name="a809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812" draw:name="Slide Image Placeholder 3">
          <svg:title/>
          <svg:desc/>
        </draw:page-thumbnail>
        <draw:frame draw:id="id15" presentation:style-name="a827" draw:name="Notes Placeholder 4" svg:x="0.75in" svg:y="4.8125in" svg:width="6in" svg:height="3.9375in" presentation:class="notes" presentation:placeholder="false">
          <draw:text-box>
            <text:p text:style-name="a814" text:class-names="" text:cond-style-name=""><text:span text:style-name="a813" text:class-names="">Click to edit Master text styles</text:span></text:p>
            <text:list text:style-name="a817">
              <text:list-item>
                <text:list text:style-name="a817">
                  <text:list-item>
                    <text:p text:style-name="a816" text:class-names="" text:cond-style-name=""><text:span text:style-name="a815" text:class-names="">Second level</text:span></text:p>
                  </text:list-item>
                </text:list>
              </text:list-item>
            </text:list>
            <text:list text:style-name="a820">
              <text:list-item>
                <text:list text:style-name="a820">
                  <text:list-item>
                    <text:list text:style-name="a820">
                      <text:list-item>
                        <text:p text:style-name="a819" text:class-names="" text:cond-style-name=""><text:span text:style-name="a818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823">
              <text:list-item>
                <text:list text:style-name="a823">
                  <text:list-item>
                    <text:list text:style-name="a823">
                      <text:list-item>
                        <text:list text:style-name="a823">
                          <text:list-item>
                            <text:p text:style-name="a822" text:class-names="" text:cond-style-name=""><text:span text:style-name="a821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26">
              <text:list-item>
                <text:list text:style-name="a826">
                  <text:list-item>
                    <text:list text:style-name="a826">
                      <text:list-item>
                        <text:list text:style-name="a826">
                          <text:list-item>
                            <text:list text:style-name="a826">
                              <text:list-item>
                                <text:p text:style-name="a825" text:class-names="" text:cond-style-name=""><text:span text:style-name="a824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830" draw:name="Footer Placeholder 5" svg:x="0in" svg:y="9.49826in" svg:width="3.25in" svg:height="0.50174in" presentation:class="footer" presentation:placeholder="false">
          <draw:text-box>
            <text:p text:style-name="a829" text:class-names="" text:cond-style-name=""><text:span text:style-name="a828" text:class-names=""/></text:p>
          </draw:text-box>
          <svg:title/>
          <svg:desc/>
        </draw:frame>
        <draw:frame draw:id="id17" presentation:style-name="a833" draw:name="Slide Number Placeholder 6" svg:x="4.24826in" svg:y="9.49826in" svg:width="3.25in" svg:height="0.50174in" presentation:class="page-number" presentation:placeholder="false">
          <draw:text-box>
            <text:p text:style-name="a832" text:class-names="" text:cond-style-name=""><text:span text:style-name="a83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cust-Title-and-Caption" style:page-layout-name="pageLayout1" draw:style-name="a836">
      <draw:g draw:name="Group 6" draw:id="id142">
        <svg:title/>
        <svg:desc/>
        <draw:custom-shape svg:x="0.5in" svg:y="0in" svg:width="1.22743in" svg:height="5.82813in" draw:id="id148" draw:layer="Master1-bg" draw:style-name="a856" draw:name="Freeform 6">
          <svg:title/>
          <svg:desc/>
          <text:p text:style-name="a855" text:class-names="" text:cond-style-name=""><text:span text:style-name="a854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149" draw:layer="Master1-bg" draw:style-name="a859" draw:name="Freeform 7">
          <svg:title/>
          <svg:desc/>
          <text:p text:style-name="a858" text:class-names="" text:cond-style-name=""><text:span text:style-name="a857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150" draw:layer="Master1-bg" draw:style-name="a862" draw:name="Freeform 8">
          <svg:title/>
          <svg:desc/>
          <text:p text:style-name="a861" text:class-names="" text:cond-style-name=""><text:span text:style-name="a860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151" draw:layer="Master1-bg" draw:style-name="a865" draw:name="Freeform 9">
          <svg:title/>
          <svg:desc/>
          <text:p text:style-name="a864" text:class-names="" text:cond-style-name=""><text:span text:style-name="a863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152" draw:layer="Master1-bg" draw:style-name="a868" draw:name="Freeform 10">
          <svg:title/>
          <svg:desc/>
          <text:p text:style-name="a867" text:class-names="" text:cond-style-name=""><text:span text:style-name="a866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153" draw:layer="Master1-bg" draw:style-name="a871" draw:name="Freeform 11">
          <svg:title/>
          <svg:desc/>
          <text:p text:style-name="a870" text:class-names="" text:cond-style-name=""><text:span text:style-name="a869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143" presentation:style-name="a839" draw:name="Title 1" svg:x="1.62326in" svg:y="0.75in" svg:width="10.9566in" svg:height="3.33333in" presentation:class="title" presentation:placeholder="false">
        <draw:text-box>
          <text:p text:style-name="a838" text:class-names="" text:cond-style-name=""><text:span text:style-name="a837" text:class-names="">Click to edit Master title style</text:span></text:p>
        </draw:text-box>
        <svg:title/>
        <svg:desc/>
      </draw:frame>
      <draw:frame draw:id="id144" presentation:style-name="a843" draw:name="Text Placeholder 2" svg:x="1.62326in" svg:y="4.75in" svg:width="10.9566in" svg:height="1.58333in" presentation:class="outline" presentation:placeholder="false">
        <draw:text-box>
          <text:list text:style-name="a842">
            <text:list-item>
              <text:p text:style-name="a841" text:class-names="" text:cond-style-name=""><text:span text:style-name="a840" text:class-names="">Click to edit Master text styles</text:span></text:p>
            </text:list-item>
          </text:list>
        </draw:text-box>
        <svg:title/>
        <svg:desc/>
      </draw:frame>
      <draw:frame draw:id="id145" presentation:style-name="a847" draw:name="Date Placeholder 3" svg:x="10.64376in" svg:y="6.43403in" svg:width="1.25in" svg:height="0.39931in" presentation:class="date-time" presentation:placeholder="false">
        <draw:text-box>
          <text:p text:style-name="a846" text:class-names="" text:cond-style-name=""><text:span text:style-name="a844" text:class-names=""><text:date text:fixed="false" style:data-style-name="a845">2/5/2026</text:date></text:span></text:p>
        </draw:text-box>
        <svg:title/>
        <svg:desc/>
      </draw:frame>
      <draw:frame draw:id="id146" presentation:style-name="a850" draw:name="Footer Placeholder 4" svg:x="2.81308in" svg:y="6.43403in" svg:width="7.74735in" svg:height="0.39931in" presentation:class="footer" presentation:placeholder="false">
        <draw:text-box>
          <text:p text:style-name="a849" text:class-names="" text:cond-style-name=""><text:span text:style-name="a848" text:class-names=""/></text:p>
        </draw:text-box>
        <svg:title/>
        <svg:desc/>
      </draw:frame>
      <draw:frame draw:id="id147" presentation:style-name="a853" draw:name="Slide Number Placeholder 5" svg:x="11.9771in" svg:y="6.43403in" svg:width="0.60276in" svg:height="0.39931in" presentation:class="page-number" presentation:placeholder="false">
        <draw:text-box>
          <text:p text:style-name="a852" text:class-names="" text:cond-style-name=""><text:span text:style-name="a851" text:class-names=""><text:page-number style:num-format="1" text:fixed="false"/></text:span></text:p>
        </draw:text-box>
        <svg:title/>
        <svg:desc/>
      </draw:frame>
      <presentation:notes style:page-layout-name="pageLayout2" draw:style-name="a901">
        <draw:frame draw:id="id12" presentation:style-name="a874" draw:name="Header Placeholder 1" svg:x="0in" svg:y="0in" svg:width="3.25in" svg:height="0.50174in" presentation:class="header" presentation:placeholder="false">
          <draw:text-box>
            <text:p text:style-name="a873" text:class-names="" text:cond-style-name=""><text:span text:style-name="a872" text:class-names=""/></text:p>
          </draw:text-box>
          <svg:title/>
          <svg:desc/>
        </draw:frame>
        <draw:frame draw:id="id13" presentation:style-name="a878" draw:name="Date Placeholder 2" svg:x="4.24826in" svg:y="0in" svg:width="3.25in" svg:height="0.50174in" presentation:class="date-time" presentation:placeholder="false">
          <draw:text-box>
            <text:p text:style-name="a877" text:class-names="" text:cond-style-name=""><text:span text:style-name="a875" text:class-names=""><text:date text:fixed="false" style:data-style-name="a876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879" draw:name="Slide Image Placeholder 3">
          <svg:title/>
          <svg:desc/>
        </draw:page-thumbnail>
        <draw:frame draw:id="id15" presentation:style-name="a894" draw:name="Notes Placeholder 4" svg:x="0.75in" svg:y="4.8125in" svg:width="6in" svg:height="3.9375in" presentation:class="notes" presentation:placeholder="false">
          <draw:text-box>
            <text:p text:style-name="a881" text:class-names="" text:cond-style-name=""><text:span text:style-name="a880" text:class-names="">Click to edit Master text styles</text:span></text:p>
            <text:list text:style-name="a884">
              <text:list-item>
                <text:list text:style-name="a884">
                  <text:list-item>
                    <text:p text:style-name="a883" text:class-names="" text:cond-style-name=""><text:span text:style-name="a882" text:class-names="">Second level</text:span></text:p>
                  </text:list-item>
                </text:list>
              </text:list-item>
            </text:list>
            <text:list text:style-name="a887">
              <text:list-item>
                <text:list text:style-name="a887">
                  <text:list-item>
                    <text:list text:style-name="a887">
                      <text:list-item>
                        <text:p text:style-name="a886" text:class-names="" text:cond-style-name=""><text:span text:style-name="a88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890">
              <text:list-item>
                <text:list text:style-name="a890">
                  <text:list-item>
                    <text:list text:style-name="a890">
                      <text:list-item>
                        <text:list text:style-name="a890">
                          <text:list-item>
                            <text:p text:style-name="a889" text:class-names="" text:cond-style-name=""><text:span text:style-name="a88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93">
              <text:list-item>
                <text:list text:style-name="a893">
                  <text:list-item>
                    <text:list text:style-name="a893">
                      <text:list-item>
                        <text:list text:style-name="a893">
                          <text:list-item>
                            <text:list text:style-name="a893">
                              <text:list-item>
                                <text:p text:style-name="a892" text:class-names="" text:cond-style-name=""><text:span text:style-name="a891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897" draw:name="Footer Placeholder 5" svg:x="0in" svg:y="9.49826in" svg:width="3.25in" svg:height="0.50174in" presentation:class="footer" presentation:placeholder="false">
          <draw:text-box>
            <text:p text:style-name="a896" text:class-names="" text:cond-style-name=""><text:span text:style-name="a895" text:class-names=""/></text:p>
          </draw:text-box>
          <svg:title/>
          <svg:desc/>
        </draw:frame>
        <draw:frame draw:id="id17" presentation:style-name="a900" draw:name="Slide Number Placeholder 6" svg:x="4.24826in" svg:y="9.49826in" svg:width="3.25in" svg:height="0.50174in" presentation:class="page-number" presentation:placeholder="false">
          <draw:text-box>
            <text:p text:style-name="a899" text:class-names="" text:cond-style-name=""><text:span text:style-name="a89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2-cust-Quote-with-Caption" style:page-layout-name="pageLayout1" draw:style-name="a903">
      <draw:g draw:name="Group 6" draw:id="id154">
        <svg:title/>
        <svg:desc/>
        <draw:custom-shape svg:x="0.5in" svg:y="0in" svg:width="1.22743in" svg:height="5.82813in" draw:id="id163" draw:layer="Master1-bg" draw:style-name="a933" draw:name="Freeform 6">
          <svg:title/>
          <svg:desc/>
          <text:p text:style-name="a932" text:class-names="" text:cond-style-name=""><text:span text:style-name="a931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164" draw:layer="Master1-bg" draw:style-name="a936" draw:name="Freeform 7">
          <svg:title/>
          <svg:desc/>
          <text:p text:style-name="a935" text:class-names="" text:cond-style-name=""><text:span text:style-name="a934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165" draw:layer="Master1-bg" draw:style-name="a939" draw:name="Freeform 8">
          <svg:title/>
          <svg:desc/>
          <text:p text:style-name="a938" text:class-names="" text:cond-style-name=""><text:span text:style-name="a937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166" draw:layer="Master1-bg" draw:style-name="a942" draw:name="Freeform 9">
          <svg:title/>
          <svg:desc/>
          <text:p text:style-name="a941" text:class-names="" text:cond-style-name=""><text:span text:style-name="a940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167" draw:layer="Master1-bg" draw:style-name="a945" draw:name="Freeform 10">
          <svg:title/>
          <svg:desc/>
          <text:p text:style-name="a944" text:class-names="" text:cond-style-name=""><text:span text:style-name="a943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168" draw:layer="Master1-bg" draw:style-name="a948" draw:name="Freeform 11">
          <svg:title/>
          <svg:desc/>
          <text:p text:style-name="a947" text:class-names="" text:cond-style-name=""><text:span text:style-name="a946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155" draw:style-name="a906" draw:name="TextBox 13" svg:x="1.74826in" svg:y="0.94381in" svg:width="0.66667in" svg:height="0.63952in">
        <draw:text-box>
          <text:p text:style-name="a905" text:class-names="" text:cond-style-name=""><text:span text:style-name="a904" text:class-names="">“</text:span></text:p>
        </draw:text-box>
        <svg:title/>
        <svg:desc/>
      </draw:frame>
      <draw:frame draw:id="id156" draw:style-name="a909" draw:name="TextBox 14" svg:x="11.91319in" svg:y="3.08333in" svg:width="0.66667in" svg:height="0.63952in">
        <draw:text-box>
          <text:p text:style-name="a908" text:class-names="" text:cond-style-name=""><text:span text:style-name="a907" text:class-names="">”</text:span></text:p>
        </draw:text-box>
        <svg:title/>
        <svg:desc/>
      </draw:frame>
      <draw:frame draw:id="id157" presentation:style-name="a912" draw:name="Title 1" svg:x="2.41493in" svg:y="0.75in" svg:width="9.8316in" svg:height="3in" presentation:class="title" presentation:placeholder="false">
        <draw:text-box>
          <text:p text:style-name="a911" text:class-names="" text:cond-style-name=""><text:span text:style-name="a910" text:class-names="">Click to edit Master title style</text:span></text:p>
        </draw:text-box>
        <svg:title/>
        <svg:desc/>
      </draw:frame>
      <draw:frame draw:id="id158" presentation:style-name="a916" draw:name="Text Placeholder 9" svg:x="2.66493in" svg:y="3.75in" svg:width="9.3316in" svg:height="0.41667in" presentation:class="outline" presentation:placeholder="false">
        <draw:text-box>
          <text:list text:style-name="a915">
            <text:list-item>
              <text:p text:style-name="a914" text:class-names="" text:cond-style-name=""><text:span text:style-name="a913" text:class-names="">Click to edit Master text styles</text:span></text:p>
            </text:list-item>
          </text:list>
        </draw:text-box>
        <svg:title/>
        <svg:desc/>
      </draw:frame>
      <draw:frame draw:id="id159" presentation:style-name="a920" draw:name="Text Placeholder 2" svg:x="1.62326in" svg:y="4.75in" svg:width="10.9566in" svg:height="1.58333in" presentation:class="outline" presentation:placeholder="false">
        <draw:text-box>
          <text:list text:style-name="a919">
            <text:list-item>
              <text:p text:style-name="a918" text:class-names="" text:cond-style-name=""><text:span text:style-name="a917" text:class-names="">Click to edit Master text styles</text:span></text:p>
            </text:list-item>
          </text:list>
        </draw:text-box>
        <svg:title/>
        <svg:desc/>
      </draw:frame>
      <draw:frame draw:id="id160" presentation:style-name="a924" draw:name="Date Placeholder 3" svg:x="10.64376in" svg:y="6.43403in" svg:width="1.25in" svg:height="0.39931in" presentation:class="date-time" presentation:placeholder="false">
        <draw:text-box>
          <text:p text:style-name="a923" text:class-names="" text:cond-style-name=""><text:span text:style-name="a921" text:class-names=""><text:date text:fixed="false" style:data-style-name="a922">2/5/2026</text:date></text:span></text:p>
        </draw:text-box>
        <svg:title/>
        <svg:desc/>
      </draw:frame>
      <draw:frame draw:id="id161" presentation:style-name="a927" draw:name="Footer Placeholder 4" svg:x="2.81308in" svg:y="6.43403in" svg:width="7.74735in" svg:height="0.39931in" presentation:class="footer" presentation:placeholder="false">
        <draw:text-box>
          <text:p text:style-name="a926" text:class-names="" text:cond-style-name=""><text:span text:style-name="a925" text:class-names=""/></text:p>
        </draw:text-box>
        <svg:title/>
        <svg:desc/>
      </draw:frame>
      <draw:frame draw:id="id162" presentation:style-name="a930" draw:name="Slide Number Placeholder 5" svg:x="11.9771in" svg:y="6.43403in" svg:width="0.60276in" svg:height="0.39931in" presentation:class="page-number" presentation:placeholder="false">
        <draw:text-box>
          <text:p text:style-name="a929" text:class-names="" text:cond-style-name=""><text:span text:style-name="a928" text:class-names=""><text:page-number style:num-format="1" text:fixed="false"/></text:span></text:p>
        </draw:text-box>
        <svg:title/>
        <svg:desc/>
      </draw:frame>
      <presentation:notes style:page-layout-name="pageLayout2" draw:style-name="a978">
        <draw:frame draw:id="id12" presentation:style-name="a951" draw:name="Header Placeholder 1" svg:x="0in" svg:y="0in" svg:width="3.25in" svg:height="0.50174in" presentation:class="header" presentation:placeholder="false">
          <draw:text-box>
            <text:p text:style-name="a950" text:class-names="" text:cond-style-name=""><text:span text:style-name="a949" text:class-names=""/></text:p>
          </draw:text-box>
          <svg:title/>
          <svg:desc/>
        </draw:frame>
        <draw:frame draw:id="id13" presentation:style-name="a955" draw:name="Date Placeholder 2" svg:x="4.24826in" svg:y="0in" svg:width="3.25in" svg:height="0.50174in" presentation:class="date-time" presentation:placeholder="false">
          <draw:text-box>
            <text:p text:style-name="a954" text:class-names="" text:cond-style-name=""><text:span text:style-name="a952" text:class-names=""><text:date text:fixed="false" style:data-style-name="a953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956" draw:name="Slide Image Placeholder 3">
          <svg:title/>
          <svg:desc/>
        </draw:page-thumbnail>
        <draw:frame draw:id="id15" presentation:style-name="a971" draw:name="Notes Placeholder 4" svg:x="0.75in" svg:y="4.8125in" svg:width="6in" svg:height="3.9375in" presentation:class="notes" presentation:placeholder="false">
          <draw:text-box>
            <text:p text:style-name="a958" text:class-names="" text:cond-style-name=""><text:span text:style-name="a957" text:class-names="">Click to edit Master text styles</text:span></text:p>
            <text:list text:style-name="a961">
              <text:list-item>
                <text:list text:style-name="a961">
                  <text:list-item>
                    <text:p text:style-name="a960" text:class-names="" text:cond-style-name=""><text:span text:style-name="a959" text:class-names="">Second level</text:span></text:p>
                  </text:list-item>
                </text:list>
              </text:list-item>
            </text:list>
            <text:list text:style-name="a964">
              <text:list-item>
                <text:list text:style-name="a964">
                  <text:list-item>
                    <text:list text:style-name="a964">
                      <text:list-item>
                        <text:p text:style-name="a963" text:class-names="" text:cond-style-name=""><text:span text:style-name="a962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967">
              <text:list-item>
                <text:list text:style-name="a967">
                  <text:list-item>
                    <text:list text:style-name="a967">
                      <text:list-item>
                        <text:list text:style-name="a967">
                          <text:list-item>
                            <text:p text:style-name="a966" text:class-names="" text:cond-style-name=""><text:span text:style-name="a965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70">
              <text:list-item>
                <text:list text:style-name="a970">
                  <text:list-item>
                    <text:list text:style-name="a970">
                      <text:list-item>
                        <text:list text:style-name="a970">
                          <text:list-item>
                            <text:list text:style-name="a970">
                              <text:list-item>
                                <text:p text:style-name="a969" text:class-names="" text:cond-style-name=""><text:span text:style-name="a968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974" draw:name="Footer Placeholder 5" svg:x="0in" svg:y="9.49826in" svg:width="3.25in" svg:height="0.50174in" presentation:class="footer" presentation:placeholder="false">
          <draw:text-box>
            <text:p text:style-name="a973" text:class-names="" text:cond-style-name=""><text:span text:style-name="a972" text:class-names=""/></text:p>
          </draw:text-box>
          <svg:title/>
          <svg:desc/>
        </draw:frame>
        <draw:frame draw:id="id17" presentation:style-name="a977" draw:name="Slide Number Placeholder 6" svg:x="4.24826in" svg:y="9.49826in" svg:width="3.25in" svg:height="0.50174in" presentation:class="page-number" presentation:placeholder="false">
          <draw:text-box>
            <text:p text:style-name="a976" text:class-names="" text:cond-style-name=""><text:span text:style-name="a975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3-cust-Name-Card" style:page-layout-name="pageLayout1" draw:style-name="a980">
      <draw:g draw:name="Group 6" draw:id="id169">
        <svg:title/>
        <svg:desc/>
        <draw:custom-shape svg:x="0.5in" svg:y="0in" svg:width="1.22743in" svg:height="5.82813in" draw:id="id175" draw:layer="Master1-bg" draw:style-name="a1000" draw:name="Freeform 6">
          <svg:title/>
          <svg:desc/>
          <text:p text:style-name="a999" text:class-names="" text:cond-style-name=""><text:span text:style-name="a998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176" draw:layer="Master1-bg" draw:style-name="a1003" draw:name="Freeform 7">
          <svg:title/>
          <svg:desc/>
          <text:p text:style-name="a1002" text:class-names="" text:cond-style-name=""><text:span text:style-name="a1001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177" draw:layer="Master1-bg" draw:style-name="a1006" draw:name="Freeform 8">
          <svg:title/>
          <svg:desc/>
          <text:p text:style-name="a1005" text:class-names="" text:cond-style-name=""><text:span text:style-name="a1004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178" draw:layer="Master1-bg" draw:style-name="a1009" draw:name="Freeform 9">
          <svg:title/>
          <svg:desc/>
          <text:p text:style-name="a1008" text:class-names="" text:cond-style-name=""><text:span text:style-name="a1007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179" draw:layer="Master1-bg" draw:style-name="a1012" draw:name="Freeform 10">
          <svg:title/>
          <svg:desc/>
          <text:p text:style-name="a1011" text:class-names="" text:cond-style-name=""><text:span text:style-name="a1010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180" draw:layer="Master1-bg" draw:style-name="a1015" draw:name="Freeform 11">
          <svg:title/>
          <svg:desc/>
          <text:p text:style-name="a1014" text:class-names="" text:cond-style-name=""><text:span text:style-name="a1013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170" presentation:style-name="a983" draw:name="Title 1" svg:x="1.62326in" svg:y="3.61831in" svg:width="10.95659in" svg:height="1.6063in" presentation:class="title" presentation:placeholder="false">
        <draw:text-box>
          <text:p text:style-name="a982" text:class-names="" text:cond-style-name=""><text:span text:style-name="a981" text:class-names="">Click to edit Master title style</text:span></text:p>
        </draw:text-box>
        <svg:title/>
        <svg:desc/>
      </draw:frame>
      <draw:frame draw:id="id171" presentation:style-name="a987" draw:name="Text Placeholder 2" svg:x="1.62326in" svg:y="5.22461in" svg:width="10.95659in" svg:height="0.94094in" presentation:class="outline" presentation:placeholder="false">
        <draw:text-box>
          <text:list text:style-name="a986">
            <text:list-item>
              <text:p text:style-name="a985" text:class-names="" text:cond-style-name=""><text:span text:style-name="a984" text:class-names="">Click to edit Master text styles</text:span></text:p>
            </text:list-item>
          </text:list>
        </draw:text-box>
        <svg:title/>
        <svg:desc/>
      </draw:frame>
      <draw:frame draw:id="id172" presentation:style-name="a991" draw:name="Date Placeholder 3" svg:x="10.64376in" svg:y="6.43403in" svg:width="1.25in" svg:height="0.39931in" presentation:class="date-time" presentation:placeholder="false">
        <draw:text-box>
          <text:p text:style-name="a990" text:class-names="" text:cond-style-name=""><text:span text:style-name="a988" text:class-names=""><text:date text:fixed="false" style:data-style-name="a989">2/5/2026</text:date></text:span></text:p>
        </draw:text-box>
        <svg:title/>
        <svg:desc/>
      </draw:frame>
      <draw:frame draw:id="id173" presentation:style-name="a994" draw:name="Footer Placeholder 4" svg:x="2.81308in" svg:y="6.43403in" svg:width="7.74735in" svg:height="0.39931in" presentation:class="footer" presentation:placeholder="false">
        <draw:text-box>
          <text:p text:style-name="a993" text:class-names="" text:cond-style-name=""><text:span text:style-name="a992" text:class-names=""/></text:p>
        </draw:text-box>
        <svg:title/>
        <svg:desc/>
      </draw:frame>
      <draw:frame draw:id="id174" presentation:style-name="a997" draw:name="Slide Number Placeholder 5" svg:x="11.9771in" svg:y="6.43403in" svg:width="0.60276in" svg:height="0.39931in" presentation:class="page-number" presentation:placeholder="false">
        <draw:text-box>
          <text:p text:style-name="a996" text:class-names="" text:cond-style-name=""><text:span text:style-name="a995" text:class-names=""><text:page-number style:num-format="1" text:fixed="false"/></text:span></text:p>
        </draw:text-box>
        <svg:title/>
        <svg:desc/>
      </draw:frame>
      <presentation:notes style:page-layout-name="pageLayout2" draw:style-name="a1045">
        <draw:frame draw:id="id12" presentation:style-name="a1018" draw:name="Header Placeholder 1" svg:x="0in" svg:y="0in" svg:width="3.25in" svg:height="0.50174in" presentation:class="header" presentation:placeholder="false">
          <draw:text-box>
            <text:p text:style-name="a1017" text:class-names="" text:cond-style-name=""><text:span text:style-name="a1016" text:class-names=""/></text:p>
          </draw:text-box>
          <svg:title/>
          <svg:desc/>
        </draw:frame>
        <draw:frame draw:id="id13" presentation:style-name="a1022" draw:name="Date Placeholder 2" svg:x="4.24826in" svg:y="0in" svg:width="3.25in" svg:height="0.50174in" presentation:class="date-time" presentation:placeholder="false">
          <draw:text-box>
            <text:p text:style-name="a1021" text:class-names="" text:cond-style-name=""><text:span text:style-name="a1019" text:class-names=""><text:date text:fixed="false" style:data-style-name="a1020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1023" draw:name="Slide Image Placeholder 3">
          <svg:title/>
          <svg:desc/>
        </draw:page-thumbnail>
        <draw:frame draw:id="id15" presentation:style-name="a1038" draw:name="Notes Placeholder 4" svg:x="0.75in" svg:y="4.8125in" svg:width="6in" svg:height="3.9375in" presentation:class="notes" presentation:placeholder="false">
          <draw:text-box>
            <text:p text:style-name="a1025" text:class-names="" text:cond-style-name=""><text:span text:style-name="a1024" text:class-names="">Click to edit Master text styles</text:span></text:p>
            <text:list text:style-name="a1028">
              <text:list-item>
                <text:list text:style-name="a1028">
                  <text:list-item>
                    <text:p text:style-name="a1027" text:class-names="" text:cond-style-name=""><text:span text:style-name="a1026" text:class-names="">Second level</text:span></text:p>
                  </text:list-item>
                </text:list>
              </text:list-item>
            </text:list>
            <text:list text:style-name="a1031">
              <text:list-item>
                <text:list text:style-name="a1031">
                  <text:list-item>
                    <text:list text:style-name="a1031">
                      <text:list-item>
                        <text:p text:style-name="a1030" text:class-names="" text:cond-style-name=""><text:span text:style-name="a1029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034">
              <text:list-item>
                <text:list text:style-name="a1034">
                  <text:list-item>
                    <text:list text:style-name="a1034">
                      <text:list-item>
                        <text:list text:style-name="a1034">
                          <text:list-item>
                            <text:p text:style-name="a1033" text:class-names="" text:cond-style-name=""><text:span text:style-name="a1032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037">
              <text:list-item>
                <text:list text:style-name="a1037">
                  <text:list-item>
                    <text:list text:style-name="a1037">
                      <text:list-item>
                        <text:list text:style-name="a1037">
                          <text:list-item>
                            <text:list text:style-name="a1037">
                              <text:list-item>
                                <text:p text:style-name="a1036" text:class-names="" text:cond-style-name=""><text:span text:style-name="a1035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1041" draw:name="Footer Placeholder 5" svg:x="0in" svg:y="9.49826in" svg:width="3.25in" svg:height="0.50174in" presentation:class="footer" presentation:placeholder="false">
          <draw:text-box>
            <text:p text:style-name="a1040" text:class-names="" text:cond-style-name=""><text:span text:style-name="a1039" text:class-names=""/></text:p>
          </draw:text-box>
          <svg:title/>
          <svg:desc/>
        </draw:frame>
        <draw:frame draw:id="id17" presentation:style-name="a1044" draw:name="Slide Number Placeholder 6" svg:x="4.24826in" svg:y="9.49826in" svg:width="3.25in" svg:height="0.50174in" presentation:class="page-number" presentation:placeholder="false">
          <draw:text-box>
            <text:p text:style-name="a1043" text:class-names="" text:cond-style-name=""><text:span text:style-name="a1042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4-cust-Quote-Name-Card" style:page-layout-name="pageLayout1" draw:style-name="a1047">
      <draw:g draw:name="Group 6" draw:id="id181">
        <svg:title/>
        <svg:desc/>
        <draw:custom-shape svg:x="0.5in" svg:y="0in" svg:width="1.22743in" svg:height="5.82813in" draw:id="id190" draw:layer="Master1-bg" draw:style-name="a1077" draw:name="Freeform 6">
          <svg:title/>
          <svg:desc/>
          <text:p text:style-name="a1076" text:class-names="" text:cond-style-name=""><text:span text:style-name="a1075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191" draw:layer="Master1-bg" draw:style-name="a1080" draw:name="Freeform 7">
          <svg:title/>
          <svg:desc/>
          <text:p text:style-name="a1079" text:class-names="" text:cond-style-name=""><text:span text:style-name="a1078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192" draw:layer="Master1-bg" draw:style-name="a1083" draw:name="Freeform 8">
          <svg:title/>
          <svg:desc/>
          <text:p text:style-name="a1082" text:class-names="" text:cond-style-name=""><text:span text:style-name="a1081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193" draw:layer="Master1-bg" draw:style-name="a1086" draw:name="Freeform 9">
          <svg:title/>
          <svg:desc/>
          <text:p text:style-name="a1085" text:class-names="" text:cond-style-name=""><text:span text:style-name="a1084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194" draw:layer="Master1-bg" draw:style-name="a1089" draw:name="Freeform 10">
          <svg:title/>
          <svg:desc/>
          <text:p text:style-name="a1088" text:class-names="" text:cond-style-name=""><text:span text:style-name="a1087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195" draw:layer="Master1-bg" draw:style-name="a1092" draw:name="Freeform 11">
          <svg:title/>
          <svg:desc/>
          <text:p text:style-name="a1091" text:class-names="" text:cond-style-name=""><text:span text:style-name="a1090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182" draw:style-name="a1050" draw:name="TextBox 13" svg:x="1.74826in" svg:y="0.94381in" svg:width="0.66667in" svg:height="0.63952in">
        <draw:text-box>
          <text:p text:style-name="a1049" text:class-names="" text:cond-style-name=""><text:span text:style-name="a1048" text:class-names="">“</text:span></text:p>
        </draw:text-box>
        <svg:title/>
        <svg:desc/>
      </draw:frame>
      <draw:frame draw:id="id183" draw:style-name="a1053" draw:name="TextBox 14" svg:x="11.91319in" svg:y="3.08333in" svg:width="0.66667in" svg:height="0.63952in">
        <draw:text-box>
          <text:p text:style-name="a1052" text:class-names="" text:cond-style-name=""><text:span text:style-name="a1051" text:class-names="">”</text:span></text:p>
        </draw:text-box>
        <svg:title/>
        <svg:desc/>
      </draw:frame>
      <draw:frame draw:id="id184" presentation:style-name="a1056" draw:name="Title 1" svg:x="2.41493in" svg:y="0.75in" svg:width="9.8316in" svg:height="3in" presentation:class="title" presentation:placeholder="false">
        <draw:text-box>
          <text:p text:style-name="a1055" text:class-names="" text:cond-style-name=""><text:span text:style-name="a1054" text:class-names="">Click to edit Master title style</text:span></text:p>
        </draw:text-box>
        <svg:title/>
        <svg:desc/>
      </draw:frame>
      <draw:frame draw:id="id185" presentation:style-name="a1060" draw:name="Text Placeholder 9" svg:x="1.62326in" svg:y="4.25in" svg:width="10.95659in" svg:height="0.97222in" presentation:class="outline" presentation:placeholder="false">
        <draw:text-box>
          <text:list text:style-name="a1059">
            <text:list-item>
              <text:p text:style-name="a1058" text:class-names="" text:cond-style-name=""><text:span text:style-name="a1057" text:class-names="">Click to edit Master text styles</text:span></text:p>
            </text:list-item>
          </text:list>
        </draw:text-box>
        <svg:title/>
        <svg:desc/>
      </draw:frame>
      <draw:frame draw:id="id186" presentation:style-name="a1064" draw:name="Text Placeholder 2" svg:x="1.62326in" svg:y="5.22222in" svg:width="10.95659in" svg:height="1.11111in" presentation:class="outline" presentation:placeholder="false">
        <draw:text-box>
          <text:list text:style-name="a1063">
            <text:list-item>
              <text:p text:style-name="a1062" text:class-names="" text:cond-style-name=""><text:span text:style-name="a1061" text:class-names="">Click to edit Master text styles</text:span></text:p>
            </text:list-item>
          </text:list>
        </draw:text-box>
        <svg:title/>
        <svg:desc/>
      </draw:frame>
      <draw:frame draw:id="id187" presentation:style-name="a1068" draw:name="Date Placeholder 3" svg:x="10.64376in" svg:y="6.43403in" svg:width="1.25in" svg:height="0.39931in" presentation:class="date-time" presentation:placeholder="false">
        <draw:text-box>
          <text:p text:style-name="a1067" text:class-names="" text:cond-style-name=""><text:span text:style-name="a1065" text:class-names=""><text:date text:fixed="false" style:data-style-name="a1066">2/5/2026</text:date></text:span></text:p>
        </draw:text-box>
        <svg:title/>
        <svg:desc/>
      </draw:frame>
      <draw:frame draw:id="id188" presentation:style-name="a1071" draw:name="Footer Placeholder 4" svg:x="2.81308in" svg:y="6.43403in" svg:width="7.74735in" svg:height="0.39931in" presentation:class="footer" presentation:placeholder="false">
        <draw:text-box>
          <text:p text:style-name="a1070" text:class-names="" text:cond-style-name=""><text:span text:style-name="a1069" text:class-names=""/></text:p>
        </draw:text-box>
        <svg:title/>
        <svg:desc/>
      </draw:frame>
      <draw:frame draw:id="id189" presentation:style-name="a1074" draw:name="Slide Number Placeholder 5" svg:x="11.9771in" svg:y="6.43403in" svg:width="0.60276in" svg:height="0.39931in" presentation:class="page-number" presentation:placeholder="false">
        <draw:text-box>
          <text:p text:style-name="a1073" text:class-names="" text:cond-style-name=""><text:span text:style-name="a1072" text:class-names=""><text:page-number style:num-format="1" text:fixed="false"/></text:span></text:p>
        </draw:text-box>
        <svg:title/>
        <svg:desc/>
      </draw:frame>
      <presentation:notes style:page-layout-name="pageLayout2" draw:style-name="a1122">
        <draw:frame draw:id="id12" presentation:style-name="a1095" draw:name="Header Placeholder 1" svg:x="0in" svg:y="0in" svg:width="3.25in" svg:height="0.50174in" presentation:class="header" presentation:placeholder="false">
          <draw:text-box>
            <text:p text:style-name="a1094" text:class-names="" text:cond-style-name=""><text:span text:style-name="a1093" text:class-names=""/></text:p>
          </draw:text-box>
          <svg:title/>
          <svg:desc/>
        </draw:frame>
        <draw:frame draw:id="id13" presentation:style-name="a1099" draw:name="Date Placeholder 2" svg:x="4.24826in" svg:y="0in" svg:width="3.25in" svg:height="0.50174in" presentation:class="date-time" presentation:placeholder="false">
          <draw:text-box>
            <text:p text:style-name="a1098" text:class-names="" text:cond-style-name=""><text:span text:style-name="a1096" text:class-names=""><text:date text:fixed="false" style:data-style-name="a1097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1100" draw:name="Slide Image Placeholder 3">
          <svg:title/>
          <svg:desc/>
        </draw:page-thumbnail>
        <draw:frame draw:id="id15" presentation:style-name="a1115" draw:name="Notes Placeholder 4" svg:x="0.75in" svg:y="4.8125in" svg:width="6in" svg:height="3.9375in" presentation:class="notes" presentation:placeholder="false">
          <draw:text-box>
            <text:p text:style-name="a1102" text:class-names="" text:cond-style-name=""><text:span text:style-name="a1101" text:class-names="">Click to edit Master text styles</text:span></text:p>
            <text:list text:style-name="a1105">
              <text:list-item>
                <text:list text:style-name="a1105">
                  <text:list-item>
                    <text:p text:style-name="a1104" text:class-names="" text:cond-style-name=""><text:span text:style-name="a1103" text:class-names="">Second level</text:span></text:p>
                  </text:list-item>
                </text:list>
              </text:list-item>
            </text:list>
            <text:list text:style-name="a1108">
              <text:list-item>
                <text:list text:style-name="a1108">
                  <text:list-item>
                    <text:list text:style-name="a1108">
                      <text:list-item>
                        <text:p text:style-name="a1107" text:class-names="" text:cond-style-name=""><text:span text:style-name="a1106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111">
              <text:list-item>
                <text:list text:style-name="a1111">
                  <text:list-item>
                    <text:list text:style-name="a1111">
                      <text:list-item>
                        <text:list text:style-name="a1111">
                          <text:list-item>
                            <text:p text:style-name="a1110" text:class-names="" text:cond-style-name=""><text:span text:style-name="a1109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14">
              <text:list-item>
                <text:list text:style-name="a1114">
                  <text:list-item>
                    <text:list text:style-name="a1114">
                      <text:list-item>
                        <text:list text:style-name="a1114">
                          <text:list-item>
                            <text:list text:style-name="a1114">
                              <text:list-item>
                                <text:p text:style-name="a1113" text:class-names="" text:cond-style-name=""><text:span text:style-name="a1112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1118" draw:name="Footer Placeholder 5" svg:x="0in" svg:y="9.49826in" svg:width="3.25in" svg:height="0.50174in" presentation:class="footer" presentation:placeholder="false">
          <draw:text-box>
            <text:p text:style-name="a1117" text:class-names="" text:cond-style-name=""><text:span text:style-name="a1116" text:class-names=""/></text:p>
          </draw:text-box>
          <svg:title/>
          <svg:desc/>
        </draw:frame>
        <draw:frame draw:id="id17" presentation:style-name="a1121" draw:name="Slide Number Placeholder 6" svg:x="4.24826in" svg:y="9.49826in" svg:width="3.25in" svg:height="0.50174in" presentation:class="page-number" presentation:placeholder="false">
          <draw:text-box>
            <text:p text:style-name="a1120" text:class-names="" text:cond-style-name=""><text:span text:style-name="a111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5-cust-True-or-False" style:page-layout-name="pageLayout1" draw:style-name="a1124">
      <draw:g draw:name="Group 6" draw:id="id196">
        <svg:title/>
        <svg:desc/>
        <draw:custom-shape svg:x="0.5in" svg:y="0in" svg:width="1.22743in" svg:height="5.82813in" draw:id="id203" draw:layer="Master1-bg" draw:style-name="a1148" draw:name="Freeform 6">
          <svg:title/>
          <svg:desc/>
          <text:p text:style-name="a1147" text:class-names="" text:cond-style-name=""><text:span text:style-name="a1146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204" draw:layer="Master1-bg" draw:style-name="a1151" draw:name="Freeform 7">
          <svg:title/>
          <svg:desc/>
          <text:p text:style-name="a1150" text:class-names="" text:cond-style-name=""><text:span text:style-name="a1149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205" draw:layer="Master1-bg" draw:style-name="a1154" draw:name="Freeform 8">
          <svg:title/>
          <svg:desc/>
          <text:p text:style-name="a1153" text:class-names="" text:cond-style-name=""><text:span text:style-name="a1152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206" draw:layer="Master1-bg" draw:style-name="a1157" draw:name="Freeform 9">
          <svg:title/>
          <svg:desc/>
          <text:p text:style-name="a1156" text:class-names="" text:cond-style-name=""><text:span text:style-name="a1155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207" draw:layer="Master1-bg" draw:style-name="a1160" draw:name="Freeform 10">
          <svg:title/>
          <svg:desc/>
          <text:p text:style-name="a1159" text:class-names="" text:cond-style-name=""><text:span text:style-name="a1158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208" draw:layer="Master1-bg" draw:style-name="a1163" draw:name="Freeform 11">
          <svg:title/>
          <svg:desc/>
          <text:p text:style-name="a1162" text:class-names="" text:cond-style-name=""><text:span text:style-name="a1161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197" presentation:style-name="a1127" draw:name="Title 1" svg:x="1.62326in" svg:y="0.75in" svg:width="10.9566in" svg:height="2.98264in" presentation:class="title" presentation:placeholder="false">
        <draw:text-box>
          <text:p text:style-name="a1126" text:class-names="" text:cond-style-name=""><text:span text:style-name="a1125" text:class-names="">Click to edit Master title style</text:span></text:p>
        </draw:text-box>
        <svg:title/>
        <svg:desc/>
      </draw:frame>
      <draw:frame draw:id="id198" presentation:style-name="a1131" draw:name="Text Placeholder 9" svg:x="1.62326in" svg:y="3.83333in" svg:width="10.9566in" svg:height="0.91667in" presentation:class="outline" presentation:placeholder="false">
        <draw:text-box>
          <text:list text:style-name="a1130">
            <text:list-item>
              <text:p text:style-name="a1129" text:class-names="" text:cond-style-name=""><text:span text:style-name="a1128" text:class-names="">Click to edit Master text styles</text:span></text:p>
            </text:list-item>
          </text:list>
        </draw:text-box>
        <svg:title/>
        <svg:desc/>
      </draw:frame>
      <draw:frame draw:id="id199" presentation:style-name="a1135" draw:name="Text Placeholder 2" svg:x="1.62326in" svg:y="4.75in" svg:width="10.9566in" svg:height="1.58333in" presentation:class="outline" presentation:placeholder="false">
        <draw:text-box>
          <text:list text:style-name="a1134">
            <text:list-item>
              <text:p text:style-name="a1133" text:class-names="" text:cond-style-name=""><text:span text:style-name="a1132" text:class-names="">Click to edit Master text styles</text:span></text:p>
            </text:list-item>
          </text:list>
        </draw:text-box>
        <svg:title/>
        <svg:desc/>
      </draw:frame>
      <draw:frame draw:id="id200" presentation:style-name="a1139" draw:name="Date Placeholder 3" svg:x="10.64376in" svg:y="6.43403in" svg:width="1.25in" svg:height="0.39931in" presentation:class="date-time" presentation:placeholder="false">
        <draw:text-box>
          <text:p text:style-name="a1138" text:class-names="" text:cond-style-name=""><text:span text:style-name="a1136" text:class-names=""><text:date text:fixed="false" style:data-style-name="a1137">2/5/2026</text:date></text:span></text:p>
        </draw:text-box>
        <svg:title/>
        <svg:desc/>
      </draw:frame>
      <draw:frame draw:id="id201" presentation:style-name="a1142" draw:name="Footer Placeholder 4" svg:x="2.81308in" svg:y="6.43403in" svg:width="7.74735in" svg:height="0.39931in" presentation:class="footer" presentation:placeholder="false">
        <draw:text-box>
          <text:p text:style-name="a1141" text:class-names="" text:cond-style-name=""><text:span text:style-name="a1140" text:class-names=""/></text:p>
        </draw:text-box>
        <svg:title/>
        <svg:desc/>
      </draw:frame>
      <draw:frame draw:id="id202" presentation:style-name="a1145" draw:name="Slide Number Placeholder 5" svg:x="11.9771in" svg:y="6.43403in" svg:width="0.60276in" svg:height="0.39931in" presentation:class="page-number" presentation:placeholder="false">
        <draw:text-box>
          <text:p text:style-name="a1144" text:class-names="" text:cond-style-name=""><text:span text:style-name="a1143" text:class-names=""><text:page-number style:num-format="1" text:fixed="false"/></text:span></text:p>
        </draw:text-box>
        <svg:title/>
        <svg:desc/>
      </draw:frame>
      <presentation:notes style:page-layout-name="pageLayout2" draw:style-name="a1193">
        <draw:frame draw:id="id12" presentation:style-name="a1166" draw:name="Header Placeholder 1" svg:x="0in" svg:y="0in" svg:width="3.25in" svg:height="0.50174in" presentation:class="header" presentation:placeholder="false">
          <draw:text-box>
            <text:p text:style-name="a1165" text:class-names="" text:cond-style-name=""><text:span text:style-name="a1164" text:class-names=""/></text:p>
          </draw:text-box>
          <svg:title/>
          <svg:desc/>
        </draw:frame>
        <draw:frame draw:id="id13" presentation:style-name="a1170" draw:name="Date Placeholder 2" svg:x="4.24826in" svg:y="0in" svg:width="3.25in" svg:height="0.50174in" presentation:class="date-time" presentation:placeholder="false">
          <draw:text-box>
            <text:p text:style-name="a1169" text:class-names="" text:cond-style-name=""><text:span text:style-name="a1167" text:class-names=""><text:date text:fixed="false" style:data-style-name="a1168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1171" draw:name="Slide Image Placeholder 3">
          <svg:title/>
          <svg:desc/>
        </draw:page-thumbnail>
        <draw:frame draw:id="id15" presentation:style-name="a1186" draw:name="Notes Placeholder 4" svg:x="0.75in" svg:y="4.8125in" svg:width="6in" svg:height="3.9375in" presentation:class="notes" presentation:placeholder="false">
          <draw:text-box>
            <text:p text:style-name="a1173" text:class-names="" text:cond-style-name=""><text:span text:style-name="a1172" text:class-names="">Click to edit Master text styles</text:span></text:p>
            <text:list text:style-name="a1176">
              <text:list-item>
                <text:list text:style-name="a1176">
                  <text:list-item>
                    <text:p text:style-name="a1175" text:class-names="" text:cond-style-name=""><text:span text:style-name="a1174" text:class-names="">Second level</text:span></text:p>
                  </text:list-item>
                </text:list>
              </text:list-item>
            </text:list>
            <text:list text:style-name="a1179">
              <text:list-item>
                <text:list text:style-name="a1179">
                  <text:list-item>
                    <text:list text:style-name="a1179">
                      <text:list-item>
                        <text:p text:style-name="a1178" text:class-names="" text:cond-style-name=""><text:span text:style-name="a1177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182">
              <text:list-item>
                <text:list text:style-name="a1182">
                  <text:list-item>
                    <text:list text:style-name="a1182">
                      <text:list-item>
                        <text:list text:style-name="a1182">
                          <text:list-item>
                            <text:p text:style-name="a1181" text:class-names="" text:cond-style-name=""><text:span text:style-name="a1180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85">
              <text:list-item>
                <text:list text:style-name="a1185">
                  <text:list-item>
                    <text:list text:style-name="a1185">
                      <text:list-item>
                        <text:list text:style-name="a1185">
                          <text:list-item>
                            <text:list text:style-name="a1185">
                              <text:list-item>
                                <text:p text:style-name="a1184" text:class-names="" text:cond-style-name=""><text:span text:style-name="a1183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1189" draw:name="Footer Placeholder 5" svg:x="0in" svg:y="9.49826in" svg:width="3.25in" svg:height="0.50174in" presentation:class="footer" presentation:placeholder="false">
          <draw:text-box>
            <text:p text:style-name="a1188" text:class-names="" text:cond-style-name=""><text:span text:style-name="a1187" text:class-names=""/></text:p>
          </draw:text-box>
          <svg:title/>
          <svg:desc/>
        </draw:frame>
        <draw:frame draw:id="id17" presentation:style-name="a1192" draw:name="Slide Number Placeholder 6" svg:x="4.24826in" svg:y="9.49826in" svg:width="3.25in" svg:height="0.50174in" presentation:class="page-number" presentation:placeholder="false">
          <draw:text-box>
            <text:p text:style-name="a1191" text:class-names="" text:cond-style-name=""><text:span text:style-name="a119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6-vertTx-Title-and-Vertical-Text" style:page-layout-name="pageLayout1" draw:style-name="a1195">
      <draw:g draw:name="Group 6" draw:id="id209">
        <svg:title/>
        <svg:desc/>
        <draw:custom-shape svg:x="0.5in" svg:y="0in" svg:width="1.22743in" svg:height="5.82813in" draw:id="id215" draw:layer="Master1-bg" draw:style-name="a1227" draw:name="Freeform 6">
          <svg:title/>
          <svg:desc/>
          <text:p text:style-name="a1226" text:class-names="" text:cond-style-name=""><text:span text:style-name="a1225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216" draw:layer="Master1-bg" draw:style-name="a1230" draw:name="Freeform 7">
          <svg:title/>
          <svg:desc/>
          <text:p text:style-name="a1229" text:class-names="" text:cond-style-name=""><text:span text:style-name="a1228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217" draw:layer="Master1-bg" draw:style-name="a1233" draw:name="Freeform 8">
          <svg:title/>
          <svg:desc/>
          <text:p text:style-name="a1232" text:class-names="" text:cond-style-name=""><text:span text:style-name="a1231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218" draw:layer="Master1-bg" draw:style-name="a1236" draw:name="Freeform 9">
          <svg:title/>
          <svg:desc/>
          <text:p text:style-name="a1235" text:class-names="" text:cond-style-name=""><text:span text:style-name="a1234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219" draw:layer="Master1-bg" draw:style-name="a1239" draw:name="Freeform 10">
          <svg:title/>
          <svg:desc/>
          <text:p text:style-name="a1238" text:class-names="" text:cond-style-name=""><text:span text:style-name="a1237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220" draw:layer="Master1-bg" draw:style-name="a1242" draw:name="Freeform 11">
          <svg:title/>
          <svg:desc/>
          <text:p text:style-name="a1241" text:class-names="" text:cond-style-name=""><text:span text:style-name="a1240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210" presentation:style-name="a1198" draw:name="Title 1" svg:x="1.62326in" svg:y="0.75in" svg:width="10.9566in" svg:height="1.91667in" presentation:class="title" presentation:placeholder="false">
        <draw:text-box>
          <text:p text:style-name="a1197" text:class-names="" text:cond-style-name=""><text:span text:style-name="a1196" text:class-names="">Click to edit Master title style</text:span></text:p>
        </draw:text-box>
        <svg:title/>
        <svg:desc/>
      </draw:frame>
      <draw:frame draw:id="id211" presentation:style-name="a1214" draw:name="Vertical Text Placeholder 2" svg:x="1.62326in" svg:y="2.91667in" svg:width="10.9566in" svg:height="3.41667in" presentation:class="outline" presentation:placeholder="false">
        <draw:text-box>
          <text:list text:style-name="a1201">
            <text:list-item>
              <text:p text:style-name="a1200" text:class-names="" text:cond-style-name=""><text:span text:style-name="a1199" text:class-names="">Click to edit Master text styles</text:span></text:p>
            </text:list-item>
          </text:list>
          <text:list text:style-name="a1204">
            <text:list-item>
              <text:list text:style-name="a1204">
                <text:list-item>
                  <text:p text:style-name="a1203" text:class-names="" text:cond-style-name=""><text:span text:style-name="a1202" text:class-names="">Second level</text:span></text:p>
                </text:list-item>
              </text:list>
            </text:list-item>
          </text:list>
          <text:list text:style-name="a1207">
            <text:list-item>
              <text:list text:style-name="a1207">
                <text:list-item>
                  <text:list text:style-name="a1207">
                    <text:list-item>
                      <text:p text:style-name="a1206" text:class-names="" text:cond-style-name=""><text:span text:style-name="a1205" text:class-names="">Third level</text:span></text:p>
                    </text:list-item>
                  </text:list>
                </text:list-item>
              </text:list>
            </text:list-item>
          </text:list>
          <text:list text:style-name="a1210">
            <text:list-item>
              <text:list text:style-name="a1210">
                <text:list-item>
                  <text:list text:style-name="a1210">
                    <text:list-item>
                      <text:list text:style-name="a1210">
                        <text:list-item>
                          <text:p text:style-name="a1209" text:class-names="" text:cond-style-name=""><text:span text:style-name="a120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13">
            <text:list-item>
              <text:list text:style-name="a1213">
                <text:list-item>
                  <text:list text:style-name="a1213">
                    <text:list-item>
                      <text:list text:style-name="a1213">
                        <text:list-item>
                          <text:list text:style-name="a1213">
                            <text:list-item>
                              <text:p text:style-name="a1212" text:class-names="" text:cond-style-name=""><text:span text:style-name="a1211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12" presentation:style-name="a1218" draw:name="Date Placeholder 3" svg:x="10.64376in" svg:y="6.43403in" svg:width="1.25in" svg:height="0.39931in" presentation:class="date-time" presentation:placeholder="false">
        <draw:text-box>
          <text:p text:style-name="a1217" text:class-names="" text:cond-style-name=""><text:span text:style-name="a1215" text:class-names=""><text:date text:fixed="false" style:data-style-name="a1216">2/5/2026</text:date></text:span></text:p>
        </draw:text-box>
        <svg:title/>
        <svg:desc/>
      </draw:frame>
      <draw:frame draw:id="id213" presentation:style-name="a1221" draw:name="Footer Placeholder 4" svg:x="2.81308in" svg:y="6.43403in" svg:width="7.74735in" svg:height="0.39931in" presentation:class="footer" presentation:placeholder="false">
        <draw:text-box>
          <text:p text:style-name="a1220" text:class-names="" text:cond-style-name=""><text:span text:style-name="a1219" text:class-names=""/></text:p>
        </draw:text-box>
        <svg:title/>
        <svg:desc/>
      </draw:frame>
      <draw:frame draw:id="id214" presentation:style-name="a1224" draw:name="Slide Number Placeholder 5" svg:x="11.9771in" svg:y="6.43403in" svg:width="0.60276in" svg:height="0.39931in" presentation:class="page-number" presentation:placeholder="false">
        <draw:text-box>
          <text:p text:style-name="a1223" text:class-names="" text:cond-style-name=""><text:span text:style-name="a1222" text:class-names=""><text:page-number style:num-format="1" text:fixed="false"/></text:span></text:p>
        </draw:text-box>
        <svg:title/>
        <svg:desc/>
      </draw:frame>
      <presentation:notes style:page-layout-name="pageLayout2" draw:style-name="a1272">
        <draw:frame draw:id="id12" presentation:style-name="a1245" draw:name="Header Placeholder 1" svg:x="0in" svg:y="0in" svg:width="3.25in" svg:height="0.50174in" presentation:class="header" presentation:placeholder="false">
          <draw:text-box>
            <text:p text:style-name="a1244" text:class-names="" text:cond-style-name=""><text:span text:style-name="a1243" text:class-names=""/></text:p>
          </draw:text-box>
          <svg:title/>
          <svg:desc/>
        </draw:frame>
        <draw:frame draw:id="id13" presentation:style-name="a1249" draw:name="Date Placeholder 2" svg:x="4.24826in" svg:y="0in" svg:width="3.25in" svg:height="0.50174in" presentation:class="date-time" presentation:placeholder="false">
          <draw:text-box>
            <text:p text:style-name="a1248" text:class-names="" text:cond-style-name=""><text:span text:style-name="a1246" text:class-names=""><text:date text:fixed="false" style:data-style-name="a1247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1250" draw:name="Slide Image Placeholder 3">
          <svg:title/>
          <svg:desc/>
        </draw:page-thumbnail>
        <draw:frame draw:id="id15" presentation:style-name="a1265" draw:name="Notes Placeholder 4" svg:x="0.75in" svg:y="4.8125in" svg:width="6in" svg:height="3.9375in" presentation:class="notes" presentation:placeholder="false">
          <draw:text-box>
            <text:p text:style-name="a1252" text:class-names="" text:cond-style-name=""><text:span text:style-name="a1251" text:class-names="">Click to edit Master text styles</text:span></text:p>
            <text:list text:style-name="a1255">
              <text:list-item>
                <text:list text:style-name="a1255">
                  <text:list-item>
                    <text:p text:style-name="a1254" text:class-names="" text:cond-style-name=""><text:span text:style-name="a1253" text:class-names="">Second level</text:span></text:p>
                  </text:list-item>
                </text:list>
              </text:list-item>
            </text:list>
            <text:list text:style-name="a1258">
              <text:list-item>
                <text:list text:style-name="a1258">
                  <text:list-item>
                    <text:list text:style-name="a1258">
                      <text:list-item>
                        <text:p text:style-name="a1257" text:class-names="" text:cond-style-name=""><text:span text:style-name="a1256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261">
              <text:list-item>
                <text:list text:style-name="a1261">
                  <text:list-item>
                    <text:list text:style-name="a1261">
                      <text:list-item>
                        <text:list text:style-name="a1261">
                          <text:list-item>
                            <text:p text:style-name="a1260" text:class-names="" text:cond-style-name=""><text:span text:style-name="a1259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264">
              <text:list-item>
                <text:list text:style-name="a1264">
                  <text:list-item>
                    <text:list text:style-name="a1264">
                      <text:list-item>
                        <text:list text:style-name="a1264">
                          <text:list-item>
                            <text:list text:style-name="a1264">
                              <text:list-item>
                                <text:p text:style-name="a1263" text:class-names="" text:cond-style-name=""><text:span text:style-name="a1262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1268" draw:name="Footer Placeholder 5" svg:x="0in" svg:y="9.49826in" svg:width="3.25in" svg:height="0.50174in" presentation:class="footer" presentation:placeholder="false">
          <draw:text-box>
            <text:p text:style-name="a1267" text:class-names="" text:cond-style-name=""><text:span text:style-name="a1266" text:class-names=""/></text:p>
          </draw:text-box>
          <svg:title/>
          <svg:desc/>
        </draw:frame>
        <draw:frame draw:id="id17" presentation:style-name="a1271" draw:name="Slide Number Placeholder 6" svg:x="4.24826in" svg:y="9.49826in" svg:width="3.25in" svg:height="0.50174in" presentation:class="page-number" presentation:placeholder="false">
          <draw:text-box>
            <text:p text:style-name="a1270" text:class-names="" text:cond-style-name=""><text:span text:style-name="a126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7-vertTitleAndTx-Vertical-Title-and-Text" style:page-layout-name="pageLayout1" draw:style-name="a1274">
      <draw:g draw:name="Group 6" draw:id="id221">
        <svg:title/>
        <svg:desc/>
        <draw:custom-shape svg:x="0.5in" svg:y="0in" svg:width="1.22743in" svg:height="5.82813in" draw:id="id227" draw:layer="Master1-bg" draw:style-name="a1306" draw:name="Freeform 6">
          <svg:title/>
          <svg:desc/>
          <text:p text:style-name="a1305" text:class-names="" text:cond-style-name=""><text:span text:style-name="a1304" text:class-names=""/></text:p>
          <draw:enhanced-geometry xmlns:dr3d="urn:oasis:names:tc:opendocument:xmlns:dr3d:1.0" draw:type="non-primitive" svg:viewBox="0 0 707 3357" draw:enhanced-path="M ?f0 ?f3 L ?f4 ?f2 ?f1 ?f0 ?f5 ?f0 ?f0 ?f3 Z N" draw:text-areas="?f10 ?f12 ?f11 ?f13">
            <draw:equation draw:name="f0" draw:formula="0"/>
            <draw:equation draw:name="f1" draw:formula="707"/>
            <draw:equation draw:name="f2" draw:formula="3357"/>
            <draw:equation draw:name="f3" draw:formula="3330"/>
            <draw:equation draw:name="f4" draw:formula="156"/>
            <draw:equation draw:name="f5" draw:formula="547"/>
            <draw:equation draw:name="f6" draw:formula="?f2 - ?f0"/>
            <draw:equation draw:name="f7" draw:formula="?f1 - ?f0"/>
            <draw:equation draw:name="f8" draw:formula="?f7 / 707"/>
            <draw:equation draw:name="f9" draw:formula="?f6 / 3357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0in" svg:width="1.22222in" svg:height="5.77083in" draw:id="id228" draw:layer="Master1-bg" draw:style-name="a1309" draw:name="Freeform 7">
          <svg:title/>
          <svg:desc/>
          <text:p text:style-name="a1308" text:class-names="" text:cond-style-name=""><text:span text:style-name="a1307" text:class-names=""/></text:p>
          <draw:enhanced-geometry xmlns:dr3d="urn:oasis:names:tc:opendocument:xmlns:dr3d:1.0" draw:type="non-primitive" svg:viewBox="0 0 704 3324" draw:enhanced-path="M ?f1 ?f0 L ?f3 ?f0 ?f0 ?f4 ?f5 ?f2 ?f1 ?f0 Z N" draw:text-areas="?f10 ?f12 ?f11 ?f13">
            <draw:equation draw:name="f0" draw:formula="0"/>
            <draw:equation draw:name="f1" draw:formula="704"/>
            <draw:equation draw:name="f2" draw:formula="3324"/>
            <draw:equation draw:name="f3" draw:formula="545"/>
            <draw:equation draw:name="f4" draw:formula="3300"/>
            <draw:equation draw:name="f5" draw:formula="157"/>
            <draw:equation draw:name="f6" draw:formula="?f2 - ?f0"/>
            <draw:equation draw:name="f7" draw:formula="?f1 - ?f0"/>
            <draw:equation draw:name="f8" draw:formula="?f7 / 704"/>
            <draw:equation draw:name="f9" draw:formula="?f6 / 3324"/>
            <draw:equation draw:name="f10" draw:formula="0 / ?f8"/>
            <draw:equation draw:name="f11" draw:formula="?f1 / ?f8"/>
            <draw:equation draw:name="f12" draw:formula="0 / ?f9"/>
            <draw:equation draw:name="f13" draw:formula="?f2 / ?f9"/>
          </draw:enhanced-geometry>
        </draw:custom-shape>
        <draw:custom-shape svg:x="0.16493in" svg:y="5.72917in" svg:width="1.34375in" svg:height="1.77083in" draw:id="id229" draw:layer="Master1-bg" draw:style-name="a1312" draw:name="Freeform 8">
          <svg:title/>
          <svg:desc/>
          <text:p text:style-name="a1311" text:class-names="" text:cond-style-name=""><text:span text:style-name="a1310" text:class-names=""/></text:p>
          <draw:enhanced-geometry xmlns:dr3d="urn:oasis:names:tc:opendocument:xmlns:dr3d:1.0" draw:type="non-primitive" svg:viewBox="0 0 774 1020" draw:enhanced-path="M ?f0 ?f0 L ?f3 ?f2 ?f1 ?f2 ?f0 ?f0 Z N" draw:text-areas="?f8 ?f10 ?f9 ?f11">
            <draw:equation draw:name="f0" draw:formula="0"/>
            <draw:equation draw:name="f1" draw:formula="774"/>
            <draw:equation draw:name="f2" draw:formula="1020"/>
            <draw:equation draw:name="f3" draw:formula="740"/>
            <draw:equation draw:name="f4" draw:formula="?f2 - ?f0"/>
            <draw:equation draw:name="f5" draw:formula="?f1 - ?f0"/>
            <draw:equation draw:name="f6" draw:formula="?f5 / 774"/>
            <draw:equation draw:name="f7" draw:formula="?f4 / 1020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646in" svg:width="1.63542in" svg:height="1.71354in" draw:id="id230" draw:layer="Master1-bg" draw:style-name="a1315" draw:name="Freeform 9">
          <svg:title/>
          <svg:desc/>
          <text:p text:style-name="a1314" text:class-names="" text:cond-style-name=""><text:span text:style-name="a1313" text:class-names=""/></text:p>
          <draw:enhanced-geometry xmlns:dr3d="urn:oasis:names:tc:opendocument:xmlns:dr3d:1.0" draw:type="non-primitive" svg:viewBox="0 0 942 987" draw:enhanced-path="M ?f0 ?f0 L ?f3 ?f2 ?f1 ?f2 ?f0 ?f0 Z N" draw:text-areas="?f8 ?f10 ?f9 ?f11">
            <draw:equation draw:name="f0" draw:formula="0"/>
            <draw:equation draw:name="f1" draw:formula="942"/>
            <draw:equation draw:name="f2" draw:formula="987"/>
            <draw:equation draw:name="f3" draw:formula="909"/>
            <draw:equation draw:name="f4" draw:formula="?f2 - ?f0"/>
            <draw:equation draw:name="f5" draw:formula="?f1 - ?f0"/>
            <draw:equation draw:name="f6" draw:formula="?f5 / 942"/>
            <draw:equation draw:name="f7" draw:formula="?f4 / 987"/>
            <draw:equation draw:name="f8" draw:formula="0 / ?f6"/>
            <draw:equation draw:name="f9" draw:formula="?f1 / ?f6"/>
            <draw:equation draw:name="f10" draw:formula="0 / ?f7"/>
            <draw:equation draw:name="f11" draw:formula="?f2 / ?f7"/>
          </draw:enhanced-geometry>
        </draw:custom-shape>
        <draw:custom-shape svg:x="0.5in" svg:y="5.78125in" svg:width="2.32986in" svg:height="1.71875in" draw:id="id231" draw:layer="Master1-bg" draw:style-name="a1318" draw:name="Freeform 10">
          <svg:title/>
          <svg:desc/>
          <text:p text:style-name="a1317" text:class-names="" text:cond-style-name=""><text:span text:style-name="a1316" text:class-names=""/></text:p>
          <draw:enhanced-geometry xmlns:dr3d="urn:oasis:names:tc:opendocument:xmlns:dr3d:1.0" draw:type="non-primitive" svg:viewBox="0 0 1342 990" draw:enhanced-path="M ?f0 ?f3 L ?f4 ?f2 ?f1 ?f2 ?f5 ?f6 ?f0 ?f0 ?f0 ?f3 Z N" draw:text-areas="?f11 ?f13 ?f12 ?f14">
            <draw:equation draw:name="f0" draw:formula="0"/>
            <draw:equation draw:name="f1" draw:formula="1342"/>
            <draw:equation draw:name="f2" draw:formula="990"/>
            <draw:equation draw:name="f3" draw:formula="3"/>
            <draw:equation draw:name="f4" draw:formula="942"/>
            <draw:equation draw:name="f5" draw:formula="156"/>
            <draw:equation draw:name="f6" draw:formula="27"/>
            <draw:equation draw:name="f7" draw:formula="?f2 - ?f0"/>
            <draw:equation draw:name="f8" draw:formula="?f1 - ?f0"/>
            <draw:equation draw:name="f9" draw:formula="?f8 / 1342"/>
            <draw:equation draw:name="f10" draw:formula="?f7 / 990"/>
            <draw:equation draw:name="f11" draw:formula="0 / ?f9"/>
            <draw:equation draw:name="f12" draw:formula="?f1 / ?f9"/>
            <draw:equation draw:name="f13" draw:formula="0 / ?f10"/>
            <draw:equation draw:name="f14" draw:formula="?f2 / ?f10"/>
          </draw:enhanced-geometry>
        </draw:custom-shape>
        <draw:custom-shape svg:x="0.16493in" svg:y="5.72917in" svg:width="1.85417in" svg:height="1.77083in" draw:id="id232" draw:layer="Master1-bg" draw:style-name="a1321" draw:name="Freeform 11">
          <svg:title/>
          <svg:desc/>
          <text:p text:style-name="a1320" text:class-names="" text:cond-style-name=""><text:span text:style-name="a1319" text:class-names=""/></text:p>
          <draw:enhanced-geometry xmlns:dr3d="urn:oasis:names:tc:opendocument:xmlns:dr3d:1.0" draw:type="non-primitive" svg:viewBox="0 0 1068 1020" draw:enhanced-path="M ?f1 ?f2 L ?f3 ?f4 ?f5 ?f6 ?f7 ?f6 ?f7 ?f8 ?f5 ?f8 ?f0 ?f0 ?f0 ?f0 ?f9 ?f2 ?f1 ?f2 Z N" draw:text-areas="?f14 ?f16 ?f15 ?f17">
            <draw:equation draw:name="f0" draw:formula="0"/>
            <draw:equation draw:name="f1" draw:formula="1068"/>
            <draw:equation draw:name="f2" draw:formula="1020"/>
            <draw:equation draw:name="f3" draw:formula="184"/>
            <draw:equation draw:name="f4" draw:formula="60"/>
            <draw:equation draw:name="f5" draw:formula="154"/>
            <draw:equation draw:name="f6" draw:formula="27"/>
            <draw:equation draw:name="f7" draw:formula="157"/>
            <draw:equation draw:name="f8" draw:formula="24"/>
            <draw:equation draw:name="f9" draw:formula="774"/>
            <draw:equation draw:name="f10" draw:formula="?f2 - ?f0"/>
            <draw:equation draw:name="f11" draw:formula="?f1 - ?f0"/>
            <draw:equation draw:name="f12" draw:formula="?f11 / 1068"/>
            <draw:equation draw:name="f13" draw:formula="?f10 / 1020"/>
            <draw:equation draw:name="f14" draw:formula="0 / ?f12"/>
            <draw:equation draw:name="f15" draw:formula="?f1 / ?f12"/>
            <draw:equation draw:name="f16" draw:formula="0 / ?f13"/>
            <draw:equation draw:name="f17" draw:formula="?f2 / ?f13"/>
          </draw:enhanced-geometry>
        </draw:custom-shape>
      </draw:g>
      <draw:frame draw:id="id222" presentation:style-name="a1277" draw:name="Vertical Title 1" svg:x="10.64376in" svg:y="0.75in" svg:width="1.9361in" svg:height="5.58333in" presentation:class="title" presentation:placeholder="false">
        <draw:text-box>
          <text:p text:style-name="a1276" text:class-names="" text:cond-style-name=""><text:span text:style-name="a1275" text:class-names="">Click to edit Master title style</text:span></text:p>
        </draw:text-box>
        <svg:title/>
        <svg:desc/>
      </draw:frame>
      <draw:frame draw:id="id223" presentation:style-name="a1293" draw:name="Vertical Text Placeholder 2" svg:x="1.62326in" svg:y="0.75in" svg:width="8.7705in" svg:height="5.58333in" presentation:class="outline" presentation:placeholder="false">
        <draw:text-box>
          <text:list text:style-name="a1280">
            <text:list-item>
              <text:p text:style-name="a1279" text:class-names="" text:cond-style-name=""><text:span text:style-name="a1278" text:class-names="">Click to edit Master text styles</text:span></text:p>
            </text:list-item>
          </text:list>
          <text:list text:style-name="a1283">
            <text:list-item>
              <text:list text:style-name="a1283">
                <text:list-item>
                  <text:p text:style-name="a1282" text:class-names="" text:cond-style-name=""><text:span text:style-name="a1281" text:class-names="">Second level</text:span></text:p>
                </text:list-item>
              </text:list>
            </text:list-item>
          </text:list>
          <text:list text:style-name="a1286">
            <text:list-item>
              <text:list text:style-name="a1286">
                <text:list-item>
                  <text:list text:style-name="a1286">
                    <text:list-item>
                      <text:p text:style-name="a1285" text:class-names="" text:cond-style-name=""><text:span text:style-name="a1284" text:class-names="">Third level</text:span></text:p>
                    </text:list-item>
                  </text:list>
                </text:list-item>
              </text:list>
            </text:list-item>
          </text:list>
          <text:list text:style-name="a1289">
            <text:list-item>
              <text:list text:style-name="a1289">
                <text:list-item>
                  <text:list text:style-name="a1289">
                    <text:list-item>
                      <text:list text:style-name="a1289">
                        <text:list-item>
                          <text:p text:style-name="a1288" text:class-names="" text:cond-style-name=""><text:span text:style-name="a1287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92">
            <text:list-item>
              <text:list text:style-name="a1292">
                <text:list-item>
                  <text:list text:style-name="a1292">
                    <text:list-item>
                      <text:list text:style-name="a1292">
                        <text:list-item>
                          <text:list text:style-name="a1292">
                            <text:list-item>
                              <text:p text:style-name="a1291" text:class-names="" text:cond-style-name=""><text:span text:style-name="a1290" text:class-names="">Fifth le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4" presentation:style-name="a1297" draw:name="Date Placeholder 3" svg:x="10.64376in" svg:y="6.43403in" svg:width="1.25in" svg:height="0.39931in" presentation:class="date-time" presentation:placeholder="false">
        <draw:text-box>
          <text:p text:style-name="a1296" text:class-names="" text:cond-style-name=""><text:span text:style-name="a1294" text:class-names=""><text:date text:fixed="false" style:data-style-name="a1295">2/5/2026</text:date></text:span></text:p>
        </draw:text-box>
        <svg:title/>
        <svg:desc/>
      </draw:frame>
      <draw:frame draw:id="id225" presentation:style-name="a1300" draw:name="Footer Placeholder 4" svg:x="2.81308in" svg:y="6.43403in" svg:width="7.74735in" svg:height="0.39931in" presentation:class="footer" presentation:placeholder="false">
        <draw:text-box>
          <text:p text:style-name="a1299" text:class-names="" text:cond-style-name=""><text:span text:style-name="a1298" text:class-names=""/></text:p>
        </draw:text-box>
        <svg:title/>
        <svg:desc/>
      </draw:frame>
      <draw:frame draw:id="id226" presentation:style-name="a1303" draw:name="Slide Number Placeholder 5" svg:x="11.9771in" svg:y="6.43403in" svg:width="0.60276in" svg:height="0.39931in" presentation:class="page-number" presentation:placeholder="false">
        <draw:text-box>
          <text:p text:style-name="a1302" text:class-names="" text:cond-style-name=""><text:span text:style-name="a1301" text:class-names=""><text:page-number style:num-format="1" text:fixed="false"/></text:span></text:p>
        </draw:text-box>
        <svg:title/>
        <svg:desc/>
      </draw:frame>
      <presentation:notes style:page-layout-name="pageLayout2" draw:style-name="a1351">
        <draw:frame draw:id="id12" presentation:style-name="a1324" draw:name="Header Placeholder 1" svg:x="0in" svg:y="0in" svg:width="3.25in" svg:height="0.50174in" presentation:class="header" presentation:placeholder="false">
          <draw:text-box>
            <text:p text:style-name="a1323" text:class-names="" text:cond-style-name=""><text:span text:style-name="a1322" text:class-names=""/></text:p>
          </draw:text-box>
          <svg:title/>
          <svg:desc/>
        </draw:frame>
        <draw:frame draw:id="id13" presentation:style-name="a1328" draw:name="Date Placeholder 2" svg:x="4.24826in" svg:y="0in" svg:width="3.25in" svg:height="0.50174in" presentation:class="date-time" presentation:placeholder="false">
          <draw:text-box>
            <text:p text:style-name="a1327" text:class-names="" text:cond-style-name=""><text:span text:style-name="a1325" text:class-names=""><text:date text:fixed="false" style:data-style-name="a1326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1329" draw:name="Slide Image Placeholder 3">
          <svg:title/>
          <svg:desc/>
        </draw:page-thumbnail>
        <draw:frame draw:id="id15" presentation:style-name="a1344" draw:name="Notes Placeholder 4" svg:x="0.75in" svg:y="4.8125in" svg:width="6in" svg:height="3.9375in" presentation:class="notes" presentation:placeholder="false">
          <draw:text-box>
            <text:p text:style-name="a1331" text:class-names="" text:cond-style-name=""><text:span text:style-name="a1330" text:class-names="">Click to edit Master text styles</text:span></text:p>
            <text:list text:style-name="a1334">
              <text:list-item>
                <text:list text:style-name="a1334">
                  <text:list-item>
                    <text:p text:style-name="a1333" text:class-names="" text:cond-style-name=""><text:span text:style-name="a1332" text:class-names="">Second level</text:span></text:p>
                  </text:list-item>
                </text:list>
              </text:list-item>
            </text:list>
            <text:list text:style-name="a1337">
              <text:list-item>
                <text:list text:style-name="a1337">
                  <text:list-item>
                    <text:list text:style-name="a1337">
                      <text:list-item>
                        <text:p text:style-name="a1336" text:class-names="" text:cond-style-name=""><text:span text:style-name="a1335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340">
              <text:list-item>
                <text:list text:style-name="a1340">
                  <text:list-item>
                    <text:list text:style-name="a1340">
                      <text:list-item>
                        <text:list text:style-name="a1340">
                          <text:list-item>
                            <text:p text:style-name="a1339" text:class-names="" text:cond-style-name=""><text:span text:style-name="a1338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43">
              <text:list-item>
                <text:list text:style-name="a1343">
                  <text:list-item>
                    <text:list text:style-name="a1343">
                      <text:list-item>
                        <text:list text:style-name="a1343">
                          <text:list-item>
                            <text:list text:style-name="a1343">
                              <text:list-item>
                                <text:p text:style-name="a1342" text:class-names="" text:cond-style-name=""><text:span text:style-name="a1341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1347" draw:name="Footer Placeholder 5" svg:x="0in" svg:y="9.49826in" svg:width="3.25in" svg:height="0.50174in" presentation:class="footer" presentation:placeholder="false">
          <draw:text-box>
            <text:p text:style-name="a1346" text:class-names="" text:cond-style-name=""><text:span text:style-name="a1345" text:class-names=""/></text:p>
          </draw:text-box>
          <svg:title/>
          <svg:desc/>
        </draw:frame>
        <draw:frame draw:id="id17" presentation:style-name="a1350" draw:name="Slide Number Placeholder 6" svg:x="4.24826in" svg:y="9.49826in" svg:width="3.25in" svg:height="0.50174in" presentation:class="page-number" presentation:placeholder="false">
          <draw:text-box>
            <text:p text:style-name="a1349" text:class-names="" text:cond-style-name=""><text:span text:style-name="a1348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8-cust-Section-Header-1" style:page-layout-name="pageLayout1" draw:style-name="a1352">
      <draw:frame draw:id="id233" presentation:style-name="a1355" draw:name="Title 1" svg:x="6.37271in" svg:y="1in" svg:width="5.96in" svg:height="3.87in" presentation:class="title" presentation:placeholder="false">
        <draw:text-box>
          <text:p text:style-name="a1354" text:class-names="" text:cond-style-name=""><text:span text:style-name="a1353" text:class-names="">click to add title</text:span></text:p>
        </draw:text-box>
        <svg:title/>
        <svg:desc/>
      </draw:frame>
      <draw:frame draw:id="id234" presentation:style-name="a1358" draw:name="Picture Placeholder 4" svg:x="0in" svg:y="0.28629in" svg:width="5.51852in" svg:height="7.21371in" presentation:class="graphic" presentation:placeholder="false">
        <draw:text-box>
          <text:p text:style-name="a1357" text:class-names="" text:cond-style-name=""><text:span text:style-name="a1356" text:class-names="">Click icon to add picture</text:span></text:p>
        </draw:text-box>
        <svg:title/>
        <svg:desc/>
      </draw:frame>
      <draw:frame draw:id="id235" presentation:style-name="a1367" draw:name="Content Placeholder 2" svg:x="6.37271in" svg:y="5.12in" svg:width="5.96in" svg:height="1.4in" presentation:class="object" presentation:placeholder="false">
        <draw:text-box>
          <text:p text:style-name="a1360" text:class-names="" text:cond-style-name=""><text:span text:style-name="a1359" text:class-names="">Click to add text</text:span></text:p>
          <text:list text:style-name="a1363">
            <text:list-item>
              <text:list text:style-name="a1363">
                <text:list-item>
                  <text:p text:style-name="a1362" text:class-names="" text:cond-style-name=""><text:span text:style-name="a1361" text:class-names="">Second level</text:span></text:p>
                </text:list-item>
              </text:list>
            </text:list-item>
          </text:list>
          <text:list text:style-name="a1366">
            <text:list-item>
              <text:list text:style-name="a1366">
                <text:list-item>
                  <text:list text:style-name="a1366">
                    <text:list-item>
                      <text:p text:style-name="a1365" text:class-names="" text:cond-style-name=""><text:span text:style-name="a1364" text:class-names="">Third level</text:span></text:p>
                    </text:list-item>
                  </text:list>
                </text:list-item>
              </text:list>
            </text:list-item>
          </text:list>
        </draw:text-box>
        <svg:title/>
        <svg:desc/>
      </draw:frame>
      <presentation:notes style:page-layout-name="pageLayout2" draw:style-name="a1397">
        <draw:frame draw:id="id12" presentation:style-name="a1370" draw:name="Header Placeholder 1" svg:x="0in" svg:y="0in" svg:width="3.25in" svg:height="0.50174in" presentation:class="header" presentation:placeholder="false">
          <draw:text-box>
            <text:p text:style-name="a1369" text:class-names="" text:cond-style-name=""><text:span text:style-name="a1368" text:class-names=""/></text:p>
          </draw:text-box>
          <svg:title/>
          <svg:desc/>
        </draw:frame>
        <draw:frame draw:id="id13" presentation:style-name="a1374" draw:name="Date Placeholder 2" svg:x="4.24826in" svg:y="0in" svg:width="3.25in" svg:height="0.50174in" presentation:class="date-time" presentation:placeholder="false">
          <draw:text-box>
            <text:p text:style-name="a1373" text:class-names="" text:cond-style-name=""><text:span text:style-name="a1371" text:class-names=""><text:date text:fixed="false" style:data-style-name="a1372">2/5/2026</text:date></text:span></text:p>
          </draw:text-box>
          <svg:title/>
          <svg:desc/>
        </draw:frame>
        <draw:page-thumbnail svg:x="0.75in" svg:y="1.25in" svg:width="6in" svg:height="3.375in" presentation:class="page" draw:id="id14" presentation:style-name="a1375" draw:name="Slide Image Placeholder 3">
          <svg:title/>
          <svg:desc/>
        </draw:page-thumbnail>
        <draw:frame draw:id="id15" presentation:style-name="a1390" draw:name="Notes Placeholder 4" svg:x="0.75in" svg:y="4.8125in" svg:width="6in" svg:height="3.9375in" presentation:class="notes" presentation:placeholder="false">
          <draw:text-box>
            <text:p text:style-name="a1377" text:class-names="" text:cond-style-name=""><text:span text:style-name="a1376" text:class-names="">Click to edit Master text styles</text:span></text:p>
            <text:list text:style-name="a1380">
              <text:list-item>
                <text:list text:style-name="a1380">
                  <text:list-item>
                    <text:p text:style-name="a1379" text:class-names="" text:cond-style-name=""><text:span text:style-name="a1378" text:class-names="">Second level</text:span></text:p>
                  </text:list-item>
                </text:list>
              </text:list-item>
            </text:list>
            <text:list text:style-name="a1383">
              <text:list-item>
                <text:list text:style-name="a1383">
                  <text:list-item>
                    <text:list text:style-name="a1383">
                      <text:list-item>
                        <text:p text:style-name="a1382" text:class-names="" text:cond-style-name=""><text:span text:style-name="a1381" text:class-names="">Third level</text:span></text:p>
                      </text:list-item>
                    </text:list>
                  </text:list-item>
                </text:list>
              </text:list-item>
            </text:list>
            <text:list text:style-name="a1386">
              <text:list-item>
                <text:list text:style-name="a1386">
                  <text:list-item>
                    <text:list text:style-name="a1386">
                      <text:list-item>
                        <text:list text:style-name="a1386">
                          <text:list-item>
                            <text:p text:style-name="a1385" text:class-names="" text:cond-style-name=""><text:span text:style-name="a1384" text:class-names="">Fourth level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389">
              <text:list-item>
                <text:list text:style-name="a1389">
                  <text:list-item>
                    <text:list text:style-name="a1389">
                      <text:list-item>
                        <text:list text:style-name="a1389">
                          <text:list-item>
                            <text:list text:style-name="a1389">
                              <text:list-item>
                                <text:p text:style-name="a1388" text:class-names="" text:cond-style-name=""><text:span text:style-name="a1387" text:class-names="">Fifth level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16" presentation:style-name="a1393" draw:name="Footer Placeholder 5" svg:x="0in" svg:y="9.49826in" svg:width="3.25in" svg:height="0.50174in" presentation:class="footer" presentation:placeholder="false">
          <draw:text-box>
            <text:p text:style-name="a1392" text:class-names="" text:cond-style-name=""><text:span text:style-name="a1391" text:class-names=""/></text:p>
          </draw:text-box>
          <svg:title/>
          <svg:desc/>
        </draw:frame>
        <draw:frame draw:id="id17" presentation:style-name="a1396" draw:name="Slide Number Placeholder 6" svg:x="4.24826in" svg:y="9.49826in" svg:width="3.25in" svg:height="0.50174in" presentation:class="page-number" presentation:placeholder="false">
          <draw:text-box>
            <text:p text:style-name="a1395" text:class-names="" text:cond-style-name=""><text:span text:style-name="a1394" text:class-names=""><text:page-number style:num-format="1" text:fixed="false"/></text:span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4.0 MicrosoftPowerPoint</meta:generator>
    <dc:title>Doradztwo zawodowe na lekcjach języka polskiego</dc:title>
    <meta:initial-creator>Berdešiutė-Starynina Gražina</meta:initial-creator>
    <dc:creator>Danuta Szejnicka</dc:creator>
    <meta:creation-date>2025-11-06T09:41:51Z</meta:creation-date>
    <dc:date>2026-02-05T10:13:57Z</dc:date>
    <meta:template xlink:href="Parallax" xlink:type="simple"/>
    <meta:editing-cycles>61</meta:editing-cycles>
    <meta:editing-duration>PT189576S</meta:editing-duration>
    <meta:document-statistic meta:paragraph-count="162" meta:word-count="1938"/>
  </office:meta>
</office:document-meta>
</file>